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D9D9D9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38">
      <style:table-cell-properties fo:border-top="thin solid #000000" fo:border-bottom="none" fo:border-left="thin solid #000000" fo:border-right="thin solid #000000" style:vertical-align="automatic" fo:background-color="#D9D9D9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37">
      <style:table-cell-properties fo:border-top="thin solid #000000" fo:border-bottom="thin solid #000000" fo:border-left="thin solid #000000" fo:border-right="none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fo:border="thin solid #000000"/>
      <style:text-properties fo:font-size="10pt" style:font-size-asian="10pt" style:font-size-complex="10pt"/>
    </style:style>
    <style:style style:name="ce6" style:family="table-cell" style:parent-style-name="Default" style:data-style-name="N1">
      <style:table-cell-properties fo:border="thin solid #000000"/>
      <style:text-properties fo:font-size="10pt" style:font-size-asian="10pt" style:font-size-complex="10pt"/>
    </style:style>
    <style:style style:name="ce7" style:family="table-cell" style:parent-style-name="Default" style:data-style-name="N36">
      <style:table-cell-properties fo:border="thin solid #000000"/>
      <style:text-properties fo:font-size="10pt" style:font-size-asian="10pt" style:font-size-complex="10pt"/>
    </style:style>
    <style:style style:name="ce8" style:family="table-cell" style:parent-style-name="Default" style:data-style-name="N37">
      <style:table-cell-properties fo:border="thin solid #000000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font-size="10pt" style:font-size-asian="10pt" style:font-size-complex="10pt"/>
    </style:style>
    <style:style style:name="ce10" style:family="table-cell" style:parent-style-name="Normale_32_2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12" style:family="table-cell" style:parent-style-name="Default" style:data-style-name="N38"/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51354166666667cm" style:use-optimal-column-width="true"/>
    </style:style>
    <style:style style:name="co2" style:family="table-column">
      <style:table-column-properties fo:break-before="auto" style:column-width="2.03729166666667cm" style:use-optimal-column-width="true"/>
    </style:style>
    <style:style style:name="co3" style:family="table-column">
      <style:table-column-properties fo:break-before="auto" style:column-width="10.2129166666667cm" style:use-optimal-column-width="true"/>
    </style:style>
    <style:style style:name="co4" style:family="table-column">
      <style:table-column-properties fo:break-before="auto" style:column-width="2.83104166666667cm" style:use-optimal-column-width="true"/>
    </style:style>
    <style:style style:name="co5" style:family="table-column">
      <style:table-column-properties fo:break-before="auto" style:column-width="3.095625cm"/>
    </style:style>
    <style:style style:name="co6" style:family="table-column">
      <style:table-column-properties fo:break-before="auto" style:column-width="7.64645833333333cm" style:use-optimal-column-width="true"/>
    </style:style>
    <style:style style:name="co7" style:family="table-column">
      <style:table-column-properties fo:break-before="auto" style:column-width="11.0595833333333cm" style:use-optimal-column-width="true"/>
    </style:style>
    <style:style style:name="co8" style:family="table-column">
      <style:table-column-properties fo:break-before="auto" style:column-width="16.430625cm" style:use-optimal-column-width="true"/>
    </style:style>
    <style:style style:name="co9" style:family="table-column">
      <style:table-column-properties fo:break-before="auto" style:column-width="11.0595833333333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oggetti_Beneficiar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2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4" table:default-cell-style-name="ce1"/>
        <table:table-row table:style-name="ro1">
          <table:table-cell office:value-type="string" table:number-columns-spanned="10" table:number-rows-spanned="1" table:style-name="ce13">
            <text:p>Fondo Regionale Emilia Romagna art.9 c.1 L.R.20/12/2013 n.28 - CRE.A - Aggiornamento del 30 giugno 2026</text:p>
          </table:table-cell>
          <table:covered-table-cell table:number-columns-repeated="9"/>
          <table:table-cell table:number-columns-repeated="16374"/>
        </table:table-row>
        <table:table-row table:style-name="ro1">
          <table:table-cell office:value-type="string" table:style-name="ce2">
            <text:p>Data_Estrazione</text:p>
          </table:table-cell>
          <table:table-cell office:value-type="string" table:style-name="ce2">
            <text:p>NDG</text:p>
          </table:table-cell>
          <table:table-cell office:value-type="string" table:style-name="ce2">
            <text:p>Ragione Sociale Beneficiario</text:p>
          </table:table-cell>
          <table:table-cell office:value-type="string" table:style-name="ce2">
            <text:p>P_IVA beneficiario</text:p>
          </table:table-cell>
          <table:table-cell office:value-type="string" table:style-name="ce2">
            <text:p>Num_Domanda</text:p>
          </table:table-cell>
          <table:table-cell office:value-type="string" table:style-name="ce3">
            <text:p>Importo del vantaggio economico espresso in €uro</text:p>
          </table:table-cell>
          <table:table-cell office:value-type="string" table:style-name="ce2">
            <text:p>Data_Delibera</text:p>
          </table:table-cell>
          <table:table-cell office:value-type="string" table:style-name="ce2">
            <text:p>Desc_Normativa_Agevolazione</text:p>
          </table:table-cell>
          <table:table-cell office:value-type="string" table:style-name="ce2">
            <text:p>Direzioni e connessi Uffici competenti del Confidi</text:p>
          </table:table-cell>
          <table:table-cell office:value-type="string" table:style-name="ce2">
            <text:p>Dirigente Responsabile del Confid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16490" table:style-name="ce5">
            <text:p>1316490</text:p>
          </table:table-cell>
          <table:table-cell office:value-type="string" table:style-name="ce5">
            <text:p>2012 SERVIZI SRL<text:s text:c="34"/></text:p>
          </table:table-cell>
          <table:table-cell office:value-type="float" office:value="4006350401" table:style-name="ce5">
            <text:p>4006350401</text:p>
          </table:table-cell>
          <table:table-cell office:value-type="float" office:value="249501001003967" table:style-name="ce6">
            <text:p>249501001003967</text:p>
          </table:table-cell>
          <table:table-cell office:value-type="currency" office:value="1107.28" table:style-name="ce7">
            <text:p>1.107,28 €</text:p>
          </table:table-cell>
          <table:table-cell office:value-type="date" office:date-value="2021-06-09T00:00:00" table:style-name="ce8">
            <text:p>09/06/2021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03550" table:style-name="ce5">
            <text:p>1303550</text:p>
          </table:table-cell>
          <table:table-cell office:value-type="string" table:style-name="ce5">
            <text:p>A&amp;M S.A.S. DI BERZIOLI PAOLO &amp; C.<text:s text:c="17"/></text:p>
          </table:table-cell>
          <table:table-cell office:value-type="float" office:value="2390340343" table:style-name="ce5">
            <text:p>2390340343</text:p>
          </table:table-cell>
          <table:table-cell office:value-type="float" office:value="249501000239851" table:style-name="ce6">
            <text:p>249501000239851</text:p>
          </table:table-cell>
          <table:table-cell office:value-type="currency" office:value="1388.41" table:style-name="ce7">
            <text:p>1.388,41 €</text:p>
          </table:table-cell>
          <table:table-cell office:value-type="date" office:date-value="2015-07-30T00:00:00" table:style-name="ce8">
            <text:p>30/07/2015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5011180" table:style-name="ce5">
            <text:p>5011180</text:p>
          </table:table-cell>
          <table:table-cell office:value-type="string" table:style-name="ce5">
            <text:p>ADZORA S.R.L. SEMPLIFICATA<text:s text:c="24"/></text:p>
          </table:table-cell>
          <table:table-cell office:value-type="float" office:value="3599701202" table:style-name="ce5">
            <text:p>3599701202</text:p>
          </table:table-cell>
          <table:table-cell office:value-type="float" office:value="249501001000682" table:style-name="ce6">
            <text:p>249501001000682</text:p>
          </table:table-cell>
          <table:table-cell office:value-type="currency" office:value="1022.69" table:style-name="ce7">
            <text:p>1.022,69 €</text:p>
          </table:table-cell>
          <table:table-cell office:value-type="date" office:date-value="2017-05-19T00:00:00" table:style-name="ce8">
            <text:p>19/05/2017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34920" table:style-name="ce5">
            <text:p>1334920</text:p>
          </table:table-cell>
          <table:table-cell office:value-type="string" table:style-name="ce5">
            <text:p>AL.MA SRL SEMPLIFICATA<text:s text:c="28"/></text:p>
          </table:table-cell>
          <table:table-cell office:value-type="float" office:value="2554770392" table:style-name="ce5">
            <text:p>2554770392</text:p>
          </table:table-cell>
          <table:table-cell office:value-type="float" office:value="249501000244323" table:style-name="ce6">
            <text:p>249501000244323</text:p>
          </table:table-cell>
          <table:table-cell office:value-type="currency" office:value="1277.82" table:style-name="ce7">
            <text:p>1.277,82 €</text:p>
          </table:table-cell>
          <table:table-cell office:value-type="date" office:date-value="2016-10-14T00:00:00" table:style-name="ce8">
            <text:p>14/10/2016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298740" table:style-name="ce5">
            <text:p>1298740</text:p>
          </table:table-cell>
          <table:table-cell office:value-type="string" table:style-name="ce5">
            <text:p>AM SNC DI MARSANO ANNA &amp; C.<text:s text:c="23"/></text:p>
          </table:table-cell>
          <table:table-cell office:value-type="float" office:value="3912310400" table:style-name="ce5">
            <text:p>3912310400</text:p>
          </table:table-cell>
          <table:table-cell office:value-type="float" office:value="249501000239199" table:style-name="ce6">
            <text:p>249501000239199</text:p>
          </table:table-cell>
          <table:table-cell office:value-type="currency" office:value="3205.24" table:style-name="ce7">
            <text:p>3.205,24 €</text:p>
          </table:table-cell>
          <table:table-cell office:value-type="date" office:date-value="2015-07-30T00:00:00" table:style-name="ce8">
            <text:p>30/07/2015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5019310" table:style-name="ce5">
            <text:p>5019310</text:p>
          </table:table-cell>
          <table:table-cell office:value-type="string" table:style-name="ce5">
            <text:p>B.B. S.R.L.<text:s text:c="39"/></text:p>
          </table:table-cell>
          <table:table-cell office:value-type="float" office:value="1565451208" table:style-name="ce5">
            <text:p>1565451208</text:p>
          </table:table-cell>
          <table:table-cell office:value-type="float" office:value="249501001001745" table:style-name="ce6">
            <text:p>249501001001745</text:p>
          </table:table-cell>
          <table:table-cell office:value-type="currency" office:value="17757.72" table:style-name="ce7">
            <text:p>17.757,72 €</text:p>
          </table:table-cell>
          <table:table-cell office:value-type="date" office:date-value="2017-07-14T00:00:00" table:style-name="ce8">
            <text:p>14/07/2017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5019310" table:style-name="ce5">
            <text:p>5019310</text:p>
          </table:table-cell>
          <table:table-cell office:value-type="string" table:style-name="ce5">
            <text:p>B.B. S.R.L.<text:s text:c="39"/></text:p>
          </table:table-cell>
          <table:table-cell office:value-type="float" office:value="1565451208" table:style-name="ce5">
            <text:p>1565451208</text:p>
          </table:table-cell>
          <table:table-cell office:value-type="float" office:value="249501001001764" table:style-name="ce6">
            <text:p>249501001001764</text:p>
          </table:table-cell>
          <table:table-cell office:value-type="currency" office:value="13811.58" table:style-name="ce7">
            <text:p>13.811,58 €</text:p>
          </table:table-cell>
          <table:table-cell office:value-type="date" office:date-value="2017-07-14T00:00:00" table:style-name="ce8">
            <text:p>14/07/2017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16870" table:style-name="ce5">
            <text:p>1316870</text:p>
          </table:table-cell>
          <table:table-cell office:value-type="string" table:style-name="ce5">
            <text:p>BADAOUI <text:s/>NAJAT<text:s text:c="36"/></text:p>
          </table:table-cell>
          <table:table-cell office:value-type="float" office:value="4230630404" table:style-name="ce5">
            <text:p>4230630404</text:p>
          </table:table-cell>
          <table:table-cell office:value-type="float" office:value="249501000241616" table:style-name="ce6">
            <text:p>249501000241616</text:p>
          </table:table-cell>
          <table:table-cell office:value-type="currency" office:value="668.2" table:style-name="ce7">
            <text:p>668,20 €</text:p>
          </table:table-cell>
          <table:table-cell office:value-type="date" office:date-value="2016-01-29T00:00:00" table:style-name="ce8">
            <text:p>29/01/2016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5003810" table:style-name="ce5">
            <text:p>5003810</text:p>
          </table:table-cell>
          <table:table-cell office:value-type="string" table:style-name="ce5">
            <text:p>BAR LUCIA DI ZOLI NICOLA &amp; C. SAS<text:s text:c="17"/></text:p>
          </table:table-cell>
          <table:table-cell office:value-type="float" office:value="3446370409" table:style-name="ce5">
            <text:p>3446370409</text:p>
          </table:table-cell>
          <table:table-cell office:value-type="float" office:value="249501001000086" table:style-name="ce6">
            <text:p>249501001000086</text:p>
          </table:table-cell>
          <table:table-cell office:value-type="currency" office:value="605.73" table:style-name="ce7">
            <text:p>605,73 €</text:p>
          </table:table-cell>
          <table:table-cell office:value-type="date" office:date-value="2017-04-28T00:00:00" table:style-name="ce8">
            <text:p>28/04/2017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34220" table:style-name="ce5">
            <text:p>1334220</text:p>
          </table:table-cell>
          <table:table-cell office:value-type="string" table:style-name="ce5">
            <text:p>BE. TUBE SRL<text:s text:c="38"/></text:p>
          </table:table-cell>
          <table:table-cell office:value-type="float" office:value="3891820403" table:style-name="ce5">
            <text:p>3891820403</text:p>
          </table:table-cell>
          <table:table-cell office:value-type="float" office:value="249501001003793" table:style-name="ce6">
            <text:p>249501001003793</text:p>
          </table:table-cell>
          <table:table-cell office:value-type="currency" office:value="3490.66" table:style-name="ce7">
            <text:p>3.490,66 €</text:p>
          </table:table-cell>
          <table:table-cell office:value-type="date" office:date-value="2017-11-08T00:00:00" table:style-name="ce8">
            <text:p>08/11/2017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36010" table:style-name="ce5">
            <text:p>1336010</text:p>
          </table:table-cell>
          <table:table-cell office:value-type="string" table:style-name="ce5">
            <text:p>BEESTRO' DI DELLA MOTTA GIORGIA &amp; C. S.N.C.<text:s text:c="7"/></text:p>
          </table:table-cell>
          <table:table-cell office:value-type="float" office:value="4212520409" table:style-name="ce5">
            <text:p>4212520409</text:p>
          </table:table-cell>
          <table:table-cell office:value-type="float" office:value="249501000244872" table:style-name="ce6">
            <text:p>249501000244872</text:p>
          </table:table-cell>
          <table:table-cell office:value-type="currency" office:value="0.01" table:style-name="ce7">
            <text:p>0,01 €</text:p>
          </table:table-cell>
          <table:table-cell office:value-type="date" office:date-value="2021-03-23T00:00:00" table:style-name="ce8">
            <text:p>23/03/2021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17400" table:style-name="ce5">
            <text:p>1317400</text:p>
          </table:table-cell>
          <table:table-cell office:value-type="string" table:style-name="ce5">
            <text:p>BELPANI <text:s/>LUCIA<text:s text:c="36"/></text:p>
          </table:table-cell>
          <table:table-cell office:value-type="float" office:value="3926250402" table:style-name="ce5">
            <text:p>3926250402</text:p>
          </table:table-cell>
          <table:table-cell office:value-type="float" office:value="249501000241861" table:style-name="ce6">
            <text:p>249501000241861</text:p>
          </table:table-cell>
          <table:table-cell office:value-type="currency" office:value="715.5" table:style-name="ce7">
            <text:p>715,50 €</text:p>
          </table:table-cell>
          <table:table-cell office:value-type="date" office:date-value="2016-02-05T00:00:00" table:style-name="ce8">
            <text:p>05/02/2016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5029880" table:style-name="ce5">
            <text:p>5029880</text:p>
          </table:table-cell>
          <table:table-cell office:value-type="string" table:style-name="ce5">
            <text:p>BERNARDI BOARI <text:s/>FLAVIO<text:s text:c="28"/></text:p>
          </table:table-cell>
          <table:table-cell office:value-type="float" office:value="3619211208" table:style-name="ce5">
            <text:p>3619211208</text:p>
          </table:table-cell>
          <table:table-cell office:value-type="float" office:value="249501001002132" table:style-name="ce6">
            <text:p>249501001002132</text:p>
          </table:table-cell>
          <table:table-cell office:value-type="currency" office:value="633.61" table:style-name="ce7">
            <text:p>633,61 €</text:p>
          </table:table-cell>
          <table:table-cell office:value-type="date" office:date-value="2020-07-14T00:00:00" table:style-name="ce8">
            <text:p>14/07/2020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04300" table:style-name="ce5">
            <text:p>1304300</text:p>
          </table:table-cell>
          <table:table-cell office:value-type="string" table:style-name="ce5">
            <text:p>BIACCHESSI <text:s/>GIANCARLO<text:s text:c="29"/></text:p>
          </table:table-cell>
          <table:table-cell office:value-type="float" office:value="3416671208" table:style-name="ce5">
            <text:p>3416671208</text:p>
          </table:table-cell>
          <table:table-cell office:value-type="float" office:value="249501000239567" table:style-name="ce6">
            <text:p>249501000239567</text:p>
          </table:table-cell>
          <table:table-cell office:value-type="currency" office:value="1275.52" table:style-name="ce7">
            <text:p>1.275,52 €</text:p>
          </table:table-cell>
          <table:table-cell office:value-type="date" office:date-value="2015-07-23T00:00:00" table:style-name="ce8">
            <text:p>23/07/2015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42190" table:style-name="ce5">
            <text:p>1342190</text:p>
          </table:table-cell>
          <table:table-cell office:value-type="string" table:style-name="ce5">
            <text:p>BIKE RIVER S.R.L.S.<text:s text:c="31"/></text:p>
          </table:table-cell>
          <table:table-cell office:value-type="float" office:value="4266290404" table:style-name="ce5">
            <text:p>4266290404</text:p>
          </table:table-cell>
          <table:table-cell office:value-type="float" office:value="249501000245416" table:style-name="ce6">
            <text:p>249501000245416</text:p>
          </table:table-cell>
          <table:table-cell office:value-type="currency" office:value="680.67" table:style-name="ce7">
            <text:p>680,67 €</text:p>
          </table:table-cell>
          <table:table-cell office:value-type="date" office:date-value="2020-07-28T00:00:00" table:style-name="ce8">
            <text:p>28/07/2020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42190" table:style-name="ce5">
            <text:p>1342190</text:p>
          </table:table-cell>
          <table:table-cell office:value-type="string" table:style-name="ce5">
            <text:p>BIKE RIVER S.R.L.S.<text:s text:c="31"/></text:p>
          </table:table-cell>
          <table:table-cell office:value-type="float" office:value="4266290404" table:style-name="ce5">
            <text:p>4266290404</text:p>
          </table:table-cell>
          <table:table-cell office:value-type="float" office:value="249501001004427" table:style-name="ce6">
            <text:p>249501001004427</text:p>
          </table:table-cell>
          <table:table-cell office:value-type="currency" office:value="201.46" table:style-name="ce7">
            <text:p>201,46 €</text:p>
          </table:table-cell>
          <table:table-cell office:value-type="date" office:date-value="2021-06-09T00:00:00" table:style-name="ce8">
            <text:p>09/06/2021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698050" table:style-name="ce5">
            <text:p>698050</text:p>
          </table:table-cell>
          <table:table-cell office:value-type="string" table:style-name="ce5">
            <text:p>BIZZOCCHI <text:s/>PAOLO<text:s text:c="34"/></text:p>
          </table:table-cell>
          <table:table-cell office:value-type="float" office:value="2239720408" table:style-name="ce5">
            <text:p>2239720408</text:p>
          </table:table-cell>
          <table:table-cell office:value-type="float" office:value="249501000245120" table:style-name="ce6">
            <text:p>249501000245120</text:p>
          </table:table-cell>
          <table:table-cell office:value-type="currency" office:value="4513.3900000000003" table:style-name="ce7">
            <text:p>4.513,39 €</text:p>
          </table:table-cell>
          <table:table-cell office:value-type="date" office:date-value="2016-12-16T00:00:00" table:style-name="ce8">
            <text:p>16/12/2016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41440" table:style-name="ce5">
            <text:p>1341440</text:p>
          </table:table-cell>
          <table:table-cell office:value-type="string" table:style-name="ce5">
            <text:p>BOCCHI <text:s/>MONIA<text:s text:c="37"/></text:p>
          </table:table-cell>
          <table:table-cell office:value-type="float" office:value="2692440353" table:style-name="ce5">
            <text:p>2692440353</text:p>
          </table:table-cell>
          <table:table-cell office:value-type="float" office:value="249501000245210" table:style-name="ce6">
            <text:p>249501000245210</text:p>
          </table:table-cell>
          <table:table-cell office:value-type="currency" office:value="1873.08" table:style-name="ce7">
            <text:p>1.873,08 €</text:p>
          </table:table-cell>
          <table:table-cell office:value-type="date" office:date-value="2016-12-22T00:00:00" table:style-name="ce8">
            <text:p>22/12/2016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33980" table:style-name="ce5">
            <text:p>1333980</text:p>
          </table:table-cell>
          <table:table-cell office:value-type="string" table:style-name="ce5">
            <text:p>BORG S.R.L. IN LIQUIDAZIONE<text:s text:c="23"/></text:p>
          </table:table-cell>
          <table:table-cell office:value-type="float" office:value="1766841207" table:style-name="ce5">
            <text:p>1766841207</text:p>
          </table:table-cell>
          <table:table-cell office:value-type="float" office:value="249501000244192" table:style-name="ce6">
            <text:p>249501000244192</text:p>
          </table:table-cell>
          <table:table-cell office:value-type="currency" office:value="20986.880000000001" table:style-name="ce7">
            <text:p>20.986,88 €</text:p>
          </table:table-cell>
          <table:table-cell office:value-type="date" office:date-value="2016-12-22T00:00:00" table:style-name="ce8">
            <text:p>22/12/2016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255730" table:style-name="ce5">
            <text:p>1255730</text:p>
          </table:table-cell>
          <table:table-cell office:value-type="string" table:style-name="ce5">
            <text:p>BSC SPA<text:s text:c="43"/></text:p>
          </table:table-cell>
          <table:table-cell office:value-type="float" office:value="2431200415" table:style-name="ce5">
            <text:p>2431200415</text:p>
          </table:table-cell>
          <table:table-cell office:value-type="float" office:value="249501000240301" table:style-name="ce6">
            <text:p>249501000240301</text:p>
          </table:table-cell>
          <table:table-cell office:value-type="currency" office:value="4355.1499999999996" table:style-name="ce7">
            <text:p>4.355,15 €</text:p>
          </table:table-cell>
          <table:table-cell office:value-type="date" office:date-value="2015-10-09T00:00:00" table:style-name="ce8">
            <text:p>09/10/2015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5018140" table:style-name="ce5">
            <text:p>5018140</text:p>
          </table:table-cell>
          <table:table-cell office:value-type="string" table:style-name="ce5">
            <text:p>CALZADILLA CALZADILLA <text:s/>KEMIL RAFAEL<text:s text:c="15"/></text:p>
          </table:table-cell>
          <table:table-cell office:value-type="float" office:value="3586841201" table:style-name="ce5">
            <text:p>3586841201</text:p>
          </table:table-cell>
          <table:table-cell office:value-type="float" office:value="249501001001216" table:style-name="ce6">
            <text:p>249501001001216</text:p>
          </table:table-cell>
          <table:table-cell office:value-type="currency" office:value="767" table:style-name="ce7">
            <text:p>767,00 €</text:p>
          </table:table-cell>
          <table:table-cell office:value-type="date" office:date-value="2017-05-26T00:00:00" table:style-name="ce8">
            <text:p>26/05/2017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01290" table:style-name="ce5">
            <text:p>1301290</text:p>
          </table:table-cell>
          <table:table-cell office:value-type="string" table:style-name="ce5">
            <text:p>CARDNOLOGY S.R.L.<text:s text:c="33"/></text:p>
          </table:table-cell>
          <table:table-cell office:value-type="float" office:value="2619911205" table:style-name="ce5">
            <text:p>2619911205</text:p>
          </table:table-cell>
          <table:table-cell office:value-type="float" office:value="249501000239730" table:style-name="ce6">
            <text:p>249501000239730</text:p>
          </table:table-cell>
          <table:table-cell office:value-type="currency" office:value="2003.21" table:style-name="ce7">
            <text:p>2.003,21 €</text:p>
          </table:table-cell>
          <table:table-cell office:value-type="date" office:date-value="2015-07-30T00:00:00" table:style-name="ce8">
            <text:p>30/07/2015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43060" table:style-name="ce5">
            <text:p>1343060</text:p>
          </table:table-cell>
          <table:table-cell office:value-type="string" table:style-name="ce5">
            <text:p>CF GOMME S.N.C. DI CARAFFINI NICOLA E FRANZOSO LOR</text:p>
          </table:table-cell>
          <table:table-cell office:value-type="float" office:value="2816110346" table:style-name="ce5">
            <text:p>2816110346</text:p>
          </table:table-cell>
          <table:table-cell office:value-type="float" office:value="249501000246167" table:style-name="ce6">
            <text:p>249501000246167</text:p>
          </table:table-cell>
          <table:table-cell office:value-type="currency" office:value="1533.8" table:style-name="ce7">
            <text:p>1.533,80 €</text:p>
          </table:table-cell>
          <table:table-cell office:value-type="date" office:date-value="2017-03-10T00:00:00" table:style-name="ce8">
            <text:p>10/03/2017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294580" table:style-name="ce5">
            <text:p>1294580</text:p>
          </table:table-cell>
          <table:table-cell office:value-type="string" table:style-name="ce5">
            <text:p>CFC OIL S.R.L.<text:s text:c="36"/></text:p>
          </table:table-cell>
          <table:table-cell office:value-type="float" office:value="3858870409" table:style-name="ce5">
            <text:p>3858870409</text:p>
          </table:table-cell>
          <table:table-cell office:value-type="float" office:value="249501000246211" table:style-name="ce6">
            <text:p>249501000246211</text:p>
          </table:table-cell>
          <table:table-cell office:value-type="currency" office:value="15194.15" table:style-name="ce7">
            <text:p>15.194,15 €</text:p>
          </table:table-cell>
          <table:table-cell office:value-type="date" office:date-value="2020-10-27T00:00:00" table:style-name="ce8">
            <text:p>27/10/2020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39020" table:style-name="ce5">
            <text:p>1339020</text:p>
          </table:table-cell>
          <table:table-cell office:value-type="string" table:style-name="ce5">
            <text:p>CINTORI <text:s/>PAOLO<text:s text:c="36"/></text:p>
          </table:table-cell>
          <table:table-cell office:value-type="float" office:value="3704950363" table:style-name="ce5">
            <text:p>3704950363</text:p>
          </table:table-cell>
          <table:table-cell office:value-type="float" office:value="249501000244862" table:style-name="ce6">
            <text:p>249501000244862</text:p>
          </table:table-cell>
          <table:table-cell office:value-type="currency" office:value="3680.39" table:style-name="ce7">
            <text:p>3.680,39 €</text:p>
          </table:table-cell>
          <table:table-cell office:value-type="date" office:date-value="2016-12-16T00:00:00" table:style-name="ce8">
            <text:p>16/12/2016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34670" table:style-name="ce5">
            <text:p>1334670</text:p>
          </table:table-cell>
          <table:table-cell office:value-type="string" table:style-name="ce5">
            <text:p>COLORITI <text:s/>EZIO<text:s text:c="36"/></text:p>
          </table:table-cell>
          <table:table-cell office:value-type="float" office:value="2749730343" table:style-name="ce5">
            <text:p>2749730343</text:p>
          </table:table-cell>
          <table:table-cell office:value-type="float" office:value="249501000244947" table:style-name="ce6">
            <text:p>249501000244947</text:p>
          </table:table-cell>
          <table:table-cell office:value-type="currency" office:value="894.55" table:style-name="ce7">
            <text:p>894,55 €</text:p>
          </table:table-cell>
          <table:table-cell office:value-type="date" office:date-value="2016-11-30T00:00:00" table:style-name="ce8">
            <text:p>30/11/2016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5070550" table:style-name="ce5">
            <text:p>5070550</text:p>
          </table:table-cell>
          <table:table-cell office:value-type="string" table:style-name="ce5">
            <text:p>CONTINI <text:s/>RICCARDO<text:s text:c="33"/></text:p>
          </table:table-cell>
          <table:table-cell office:value-type="float" office:value="3755550369" table:style-name="ce5">
            <text:p>3755550369</text:p>
          </table:table-cell>
          <table:table-cell office:value-type="float" office:value="249501001005073" table:style-name="ce6">
            <text:p>249501001005073</text:p>
          </table:table-cell>
          <table:table-cell office:value-type="currency" office:value="851.53" table:style-name="ce7">
            <text:p>851,53 €</text:p>
          </table:table-cell>
          <table:table-cell office:value-type="date" office:date-value="2021-06-09T00:00:00" table:style-name="ce8">
            <text:p>09/06/2021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02130" table:style-name="ce5">
            <text:p>1302130</text:p>
          </table:table-cell>
          <table:table-cell office:value-type="string" table:style-name="ce5">
            <text:p>COZARIUC <text:s/>MARIA<text:s text:c="35"/></text:p>
          </table:table-cell>
          <table:table-cell office:value-type="float" office:value="2571870415" table:style-name="ce5">
            <text:p>2571870415</text:p>
          </table:table-cell>
          <table:table-cell office:value-type="float" office:value="249501000239859" table:style-name="ce6">
            <text:p>249501000239859</text:p>
          </table:table-cell>
          <table:table-cell office:value-type="currency" office:value="1068.77" table:style-name="ce7">
            <text:p>1.068,77 €</text:p>
          </table:table-cell>
          <table:table-cell office:value-type="date" office:date-value="2015-09-11T00:00:00" table:style-name="ce8">
            <text:p>11/09/2015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5059210" table:style-name="ce5">
            <text:p>5059210</text:p>
          </table:table-cell>
          <table:table-cell office:value-type="string" table:style-name="ce5">
            <text:p>CT AUTOTRASPORTI SRL<text:s text:c="30"/></text:p>
          </table:table-cell>
          <table:table-cell office:value-type="float" office:value="2762990352" table:style-name="ce5">
            <text:p>2762990352</text:p>
          </table:table-cell>
          <table:table-cell office:value-type="float" office:value="249501001004610" table:style-name="ce6">
            <text:p>249501001004610</text:p>
          </table:table-cell>
          <table:table-cell office:value-type="currency" office:value="1903.97" table:style-name="ce7">
            <text:p>1.903,97 €</text:p>
          </table:table-cell>
          <table:table-cell office:value-type="date" office:date-value="2017-12-06T00:00:00" table:style-name="ce8">
            <text:p>06/12/2017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24260" table:style-name="ce5">
            <text:p>1324260</text:p>
          </table:table-cell>
          <table:table-cell office:value-type="string" table:style-name="ce5">
            <text:p>DE CAROLIS <text:s/>GABRIELE<text:s text:c="30"/></text:p>
          </table:table-cell>
          <table:table-cell office:value-type="float" office:value="4238490405" table:style-name="ce5">
            <text:p>4238490405</text:p>
          </table:table-cell>
          <table:table-cell office:value-type="float" office:value="249501000242834" table:style-name="ce6">
            <text:p>249501000242834</text:p>
          </table:table-cell>
          <table:table-cell office:value-type="currency" office:value="445.12" table:style-name="ce7">
            <text:p>445,12 €</text:p>
          </table:table-cell>
          <table:table-cell office:value-type="date" office:date-value="2016-05-06T00:00:00" table:style-name="ce8">
            <text:p>06/05/2016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5003780" table:style-name="ce5">
            <text:p>5003780</text:p>
          </table:table-cell>
          <table:table-cell office:value-type="string" table:style-name="ce5">
            <text:p>DM SRL<text:s text:c="44"/></text:p>
          </table:table-cell>
          <table:table-cell office:value-type="float" office:value="2568710392" table:style-name="ce5">
            <text:p>2568710392</text:p>
          </table:table-cell>
          <table:table-cell office:value-type="float" office:value="249501001001374" table:style-name="ce6">
            <text:p>249501001001374</text:p>
          </table:table-cell>
          <table:table-cell office:value-type="currency" office:value="4393.42" table:style-name="ce7">
            <text:p>4.393,42 €</text:p>
          </table:table-cell>
          <table:table-cell office:value-type="date" office:date-value="2017-07-14T00:00:00" table:style-name="ce8">
            <text:p>14/07/2017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21360" table:style-name="ce5">
            <text:p>1321360</text:p>
          </table:table-cell>
          <table:table-cell office:value-type="string" table:style-name="ce5">
            <text:p>DOUBLE P S.R.L.<text:s text:c="35"/></text:p>
          </table:table-cell>
          <table:table-cell office:value-type="float" office:value="4003800408" table:style-name="ce5">
            <text:p>4003800408</text:p>
          </table:table-cell>
          <table:table-cell office:value-type="float" office:value="249501000245046" table:style-name="ce6">
            <text:p>249501000245046</text:p>
          </table:table-cell>
          <table:table-cell office:value-type="currency" office:value="536.91" table:style-name="ce7">
            <text:p>536,91 €</text:p>
          </table:table-cell>
          <table:table-cell office:value-type="date" office:date-value="2020-10-27T00:00:00" table:style-name="ce8">
            <text:p>27/10/2020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20810" table:style-name="ce5">
            <text:p>1320810</text:p>
          </table:table-cell>
          <table:table-cell office:value-type="string" table:style-name="ce5">
            <text:p>ECOVAL S.R.L.<text:s text:c="37"/></text:p>
          </table:table-cell>
          <table:table-cell office:value-type="float" office:value="1964210403" table:style-name="ce5">
            <text:p>1964210403</text:p>
          </table:table-cell>
          <table:table-cell office:value-type="float" office:value="249501000242547" table:style-name="ce6">
            <text:p>249501000242547</text:p>
          </table:table-cell>
          <table:table-cell office:value-type="currency" office:value="1599.82" table:style-name="ce7">
            <text:p>1.599,82 €</text:p>
          </table:table-cell>
          <table:table-cell office:value-type="date" office:date-value="2016-04-15T00:00:00" table:style-name="ce8">
            <text:p>15/04/2016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09350" table:style-name="ce5">
            <text:p>1309350</text:p>
          </table:table-cell>
          <table:table-cell office:value-type="string" table:style-name="ce5">
            <text:p>ELDAC STUDIO SRL<text:s text:c="34"/></text:p>
          </table:table-cell>
          <table:table-cell office:value-type="float" office:value="4111510402" table:style-name="ce5">
            <text:p>4111510402</text:p>
          </table:table-cell>
          <table:table-cell office:value-type="float" office:value="249501000241403" table:style-name="ce6">
            <text:p>249501000241403</text:p>
          </table:table-cell>
          <table:table-cell office:value-type="currency" office:value="1335.97" table:style-name="ce7">
            <text:p>1.335,97 €</text:p>
          </table:table-cell>
          <table:table-cell office:value-type="date" office:date-value="2015-12-22T00:00:00" table:style-name="ce8">
            <text:p>22/12/2015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713380" table:style-name="ce5">
            <text:p>713380</text:p>
          </table:table-cell>
          <table:table-cell office:value-type="string" table:style-name="ce5">
            <text:p>EMA - CER S.R.L.<text:s text:c="34"/></text:p>
          </table:table-cell>
          <table:table-cell office:value-type="float" office:value="2604000360" table:style-name="ce5">
            <text:p>2604000360</text:p>
          </table:table-cell>
          <table:table-cell office:value-type="float" office:value="249501000246328" table:style-name="ce6">
            <text:p>249501000246328</text:p>
          </table:table-cell>
          <table:table-cell office:value-type="currency" office:value="4024.74" table:style-name="ce7">
            <text:p>4.024,74 €</text:p>
          </table:table-cell>
          <table:table-cell office:value-type="date" office:date-value="2017-04-28T00:00:00" table:style-name="ce8">
            <text:p>28/04/2017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43560" table:style-name="ce5">
            <text:p>1343560</text:p>
          </table:table-cell>
          <table:table-cell office:value-type="string" table:style-name="ce5">
            <text:p>EMIL JERSEY S.R.L.<text:s text:c="32"/></text:p>
          </table:table-cell>
          <table:table-cell office:value-type="float" office:value="3487530366" table:style-name="ce5">
            <text:p>3487530366</text:p>
          </table:table-cell>
          <table:table-cell office:value-type="float" office:value="249501000245732" table:style-name="ce6">
            <text:p>249501000245732</text:p>
          </table:table-cell>
          <table:table-cell office:value-type="currency" office:value="3408.26" table:style-name="ce7">
            <text:p>3.408,26 €</text:p>
          </table:table-cell>
          <table:table-cell office:value-type="date" office:date-value="2017-02-10T00:00:00" table:style-name="ce8">
            <text:p>10/02/2017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45880" table:style-name="ce5">
            <text:p>1345880</text:p>
          </table:table-cell>
          <table:table-cell office:value-type="string" table:style-name="ce5">
            <text:p>ESPOSITO <text:s/>VITTORIO<text:s text:c="32"/></text:p>
          </table:table-cell>
          <table:table-cell office:value-type="float" office:value="3728970363" table:style-name="ce5">
            <text:p>3728970363</text:p>
          </table:table-cell>
          <table:table-cell office:value-type="float" office:value="249501000246161" table:style-name="ce6">
            <text:p>249501000246161</text:p>
          </table:table-cell>
          <table:table-cell office:value-type="currency" office:value="480.44" table:style-name="ce7">
            <text:p>480,44 €</text:p>
          </table:table-cell>
          <table:table-cell office:value-type="date" office:date-value="2021-06-09T00:00:00" table:style-name="ce8">
            <text:p>09/06/2021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40140" table:style-name="ce5">
            <text:p>1340140</text:p>
          </table:table-cell>
          <table:table-cell office:value-type="string" table:style-name="ce5">
            <text:p>ESTETICA ARIES S.N.C. DI LEONE CLAUDIA E C.<text:s text:c="7"/></text:p>
          </table:table-cell>
          <table:table-cell office:value-type="float" office:value="2705941207" table:style-name="ce5">
            <text:p>2705941207</text:p>
          </table:table-cell>
          <table:table-cell office:value-type="float" office:value="249501000245305" table:style-name="ce6">
            <text:p>249501000245305</text:p>
          </table:table-cell>
          <table:table-cell office:value-type="currency" office:value="189.27" table:style-name="ce7">
            <text:p>189,27 €</text:p>
          </table:table-cell>
          <table:table-cell office:value-type="date" office:date-value="2021-06-09T00:00:00" table:style-name="ce8">
            <text:p>09/06/2021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22220" table:style-name="ce5">
            <text:p>1322220</text:p>
          </table:table-cell>
          <table:table-cell office:value-type="string" table:style-name="ce5">
            <text:p>FAENZA PADEL SOCIETA' SPORTIVA DILETTANTISTICA A R</text:p>
          </table:table-cell>
          <table:table-cell office:value-type="float" office:value="2548310396" table:style-name="ce5">
            <text:p>2548310396</text:p>
          </table:table-cell>
          <table:table-cell office:value-type="float" office:value="249501000242504" table:style-name="ce6">
            <text:p>249501000242504</text:p>
          </table:table-cell>
          <table:table-cell office:value-type="currency" office:value="1453.91" table:style-name="ce7">
            <text:p>1.453,91 €</text:p>
          </table:table-cell>
          <table:table-cell office:value-type="date" office:date-value="2020-12-01T00:00:00" table:style-name="ce8">
            <text:p>01/12/2020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191260" table:style-name="ce5">
            <text:p>1191260</text:p>
          </table:table-cell>
          <table:table-cell office:value-type="string" table:style-name="ce5">
            <text:p>FASHION CAFE' DI SANTANGELO GIUSEPPE E C. S.N.C.<text:s text:c="2"/></text:p>
          </table:table-cell>
          <table:table-cell office:value-type="float" office:value="3866520400" table:style-name="ce5">
            <text:p>3866520400</text:p>
          </table:table-cell>
          <table:table-cell office:value-type="float" office:value="249501000240522" table:style-name="ce6">
            <text:p>249501000240522</text:p>
          </table:table-cell>
          <table:table-cell office:value-type="currency" office:value="935.91" table:style-name="ce7">
            <text:p>935,91 €</text:p>
          </table:table-cell>
          <table:table-cell office:value-type="date" office:date-value="2020-08-05T00:00:00" table:style-name="ce8">
            <text:p>05/08/2020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12980" table:style-name="ce5">
            <text:p>1312980</text:p>
          </table:table-cell>
          <table:table-cell office:value-type="string" table:style-name="ce5">
            <text:p>FERTEROS S.R.L.<text:s text:c="35"/></text:p>
          </table:table-cell>
          <table:table-cell office:value-type="float" office:value="3456241201" table:style-name="ce5">
            <text:p>3456241201</text:p>
          </table:table-cell>
          <table:table-cell office:value-type="float" office:value="249501000241102" table:style-name="ce6">
            <text:p>249501000241102</text:p>
          </table:table-cell>
          <table:table-cell office:value-type="currency" office:value="1962.36" table:style-name="ce7">
            <text:p>1.962,36 €</text:p>
          </table:table-cell>
          <table:table-cell office:value-type="date" office:date-value="2015-12-04T00:00:00" table:style-name="ce8">
            <text:p>04/12/2015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28460" table:style-name="ce5">
            <text:p>1328460</text:p>
          </table:table-cell>
          <table:table-cell office:value-type="string" table:style-name="ce5">
            <text:p>FEZZANI <text:s/>ADNENE BEN MOHAMED<text:s text:c="23"/></text:p>
          </table:table-cell>
          <table:table-cell office:value-type="float" office:value="4265330409" table:style-name="ce5">
            <text:p>4265330409</text:p>
          </table:table-cell>
          <table:table-cell office:value-type="float" office:value="249501000243385" table:style-name="ce6">
            <text:p>249501000243385</text:p>
          </table:table-cell>
          <table:table-cell office:value-type="currency" office:value="338.09" table:style-name="ce7">
            <text:p>338,09 €</text:p>
          </table:table-cell>
          <table:table-cell office:value-type="date" office:date-value="2016-07-08T00:00:00" table:style-name="ce8">
            <text:p>08/07/2016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47300" table:style-name="ce5">
            <text:p>1347300</text:p>
          </table:table-cell>
          <table:table-cell office:value-type="string" table:style-name="ce5">
            <text:p>FRUSCIANO <text:s/>VINCENZO<text:s text:c="31"/></text:p>
          </table:table-cell>
          <table:table-cell office:value-type="float" office:value="2655650402" table:style-name="ce5">
            <text:p>2655650402</text:p>
          </table:table-cell>
          <table:table-cell office:value-type="float" office:value="249501001004471" table:style-name="ce6">
            <text:p>249501001004471</text:p>
          </table:table-cell>
          <table:table-cell office:value-type="currency" office:value="3053.3" table:style-name="ce7">
            <text:p>3.053,30 €</text:p>
          </table:table-cell>
          <table:table-cell office:value-type="date" office:date-value="2017-11-29T00:00:00" table:style-name="ce8">
            <text:p>29/11/2017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28450" table:style-name="ce5">
            <text:p>1328450</text:p>
          </table:table-cell>
          <table:table-cell office:value-type="string" table:style-name="ce5">
            <text:p>FUSARI <text:s/>MATTEO<text:s text:c="36"/></text:p>
          </table:table-cell>
          <table:table-cell office:value-type="float" office:value="2796310346" table:style-name="ce5">
            <text:p>2796310346</text:p>
          </table:table-cell>
          <table:table-cell office:value-type="float" office:value="249501000243505" table:style-name="ce6">
            <text:p>249501000243505</text:p>
          </table:table-cell>
          <table:table-cell office:value-type="currency" office:value="664.43" table:style-name="ce7">
            <text:p>664,43 €</text:p>
          </table:table-cell>
          <table:table-cell office:value-type="date" office:date-value="2021-05-12T00:00:00" table:style-name="ce8">
            <text:p>12/05/2021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01040" table:style-name="ce5">
            <text:p>1301040</text:p>
          </table:table-cell>
          <table:table-cell office:value-type="string" table:style-name="ce5">
            <text:p>G.G. INVESTIMENTI S.R.L.<text:s text:c="26"/></text:p>
          </table:table-cell>
          <table:table-cell office:value-type="float" office:value="2454121209" table:style-name="ce5">
            <text:p>2454121209</text:p>
          </table:table-cell>
          <table:table-cell office:value-type="float" office:value="249501000239157" table:style-name="ce6">
            <text:p>249501000239157</text:p>
          </table:table-cell>
          <table:table-cell office:value-type="currency" office:value="2176.8000000000002" table:style-name="ce7">
            <text:p>2.176,80 €</text:p>
          </table:table-cell>
          <table:table-cell office:value-type="date" office:date-value="2015-06-26T00:00:00" table:style-name="ce8">
            <text:p>26/06/2015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10600" table:style-name="ce5">
            <text:p>1310600</text:p>
          </table:table-cell>
          <table:table-cell office:value-type="string" table:style-name="ce5">
            <text:p>G.S. MODENA SRL<text:s text:c="35"/></text:p>
          </table:table-cell>
          <table:table-cell office:value-type="float" office:value="2669780351" table:style-name="ce5">
            <text:p>2669780351</text:p>
          </table:table-cell>
          <table:table-cell office:value-type="float" office:value="249501000240970" table:style-name="ce6">
            <text:p>249501000240970</text:p>
          </table:table-cell>
          <table:table-cell office:value-type="currency" office:value="3384.61" table:style-name="ce7">
            <text:p>3.384,61 €</text:p>
          </table:table-cell>
          <table:table-cell office:value-type="date" office:date-value="2015-11-27T00:00:00" table:style-name="ce8">
            <text:p>27/11/2015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00460" table:style-name="ce5">
            <text:p>1300460</text:p>
          </table:table-cell>
          <table:table-cell office:value-type="string" table:style-name="ce5">
            <text:p>GATTESCHI <text:s/>ALBERTO<text:s text:c="32"/></text:p>
          </table:table-cell>
          <table:table-cell office:value-type="float" office:value="2522880398" table:style-name="ce5">
            <text:p>2522880398</text:p>
          </table:table-cell>
          <table:table-cell office:value-type="float" office:value="249501000239015" table:style-name="ce6">
            <text:p>249501000239015</text:p>
          </table:table-cell>
          <table:table-cell office:value-type="currency" office:value="1275.52" table:style-name="ce7">
            <text:p>1.275,52 €</text:p>
          </table:table-cell>
          <table:table-cell office:value-type="date" office:date-value="2015-06-10T00:00:00" table:style-name="ce8">
            <text:p>10/06/2015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07240" table:style-name="ce5">
            <text:p>1307240</text:p>
          </table:table-cell>
          <table:table-cell office:value-type="string" table:style-name="ce5">
            <text:p>GRUPPO FERRARI S.R.L.<text:s text:c="29"/></text:p>
          </table:table-cell>
          <table:table-cell office:value-type="float" office:value="2502530393" table:style-name="ce5">
            <text:p>2502530393</text:p>
          </table:table-cell>
          <table:table-cell office:value-type="float" office:value="249501000240115" table:style-name="ce6">
            <text:p>249501000240115</text:p>
          </table:table-cell>
          <table:table-cell office:value-type="currency" office:value="3576.97" table:style-name="ce7">
            <text:p>3.576,97 €</text:p>
          </table:table-cell>
          <table:table-cell office:value-type="date" office:date-value="2015-09-28T00:00:00" table:style-name="ce8">
            <text:p>28/09/2015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5012710" table:style-name="ce5">
            <text:p>5012710</text:p>
          </table:table-cell>
          <table:table-cell office:value-type="string" table:style-name="ce5">
            <text:p>GUALANDI <text:s/>JESSICA<text:s text:c="33"/></text:p>
          </table:table-cell>
          <table:table-cell office:value-type="float" office:value="3604181200" table:style-name="ce5">
            <text:p>3604181200</text:p>
          </table:table-cell>
          <table:table-cell office:value-type="float" office:value="249501001000774" table:style-name="ce6">
            <text:p>249501001000774</text:p>
          </table:table-cell>
          <table:table-cell office:value-type="currency" office:value="1070.69" table:style-name="ce7">
            <text:p>1.070,69 €</text:p>
          </table:table-cell>
          <table:table-cell office:value-type="date" office:date-value="2017-05-19T00:00:00" table:style-name="ce8">
            <text:p>19/05/2017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09090" table:style-name="ce5">
            <text:p>1309090</text:p>
          </table:table-cell>
          <table:table-cell office:value-type="string" table:style-name="ce5">
            <text:p>GUALANDRI <text:s/>LUCA<text:s text:c="35"/></text:p>
          </table:table-cell>
          <table:table-cell office:value-type="float" office:value="1712510351" table:style-name="ce5">
            <text:p>1712510351</text:p>
          </table:table-cell>
          <table:table-cell office:value-type="float" office:value="249501000242064" table:style-name="ce6">
            <text:p>249501000242064</text:p>
          </table:table-cell>
          <table:table-cell office:value-type="currency" office:value="1512.88" table:style-name="ce7">
            <text:p>1.512,88 €</text:p>
          </table:table-cell>
          <table:table-cell office:value-type="date" office:date-value="2016-03-04T00:00:00" table:style-name="ce8">
            <text:p>04/03/2016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20240" table:style-name="ce5">
            <text:p>1320240</text:p>
          </table:table-cell>
          <table:table-cell office:value-type="string" table:style-name="ce5">
            <text:p>GUGLIELMI <text:s/>YURI<text:s text:c="35"/></text:p>
          </table:table-cell>
          <table:table-cell office:value-type="float" office:value="3499131203" table:style-name="ce5">
            <text:p>3499131203</text:p>
          </table:table-cell>
          <table:table-cell office:value-type="float" office:value="249501000242428" table:style-name="ce6">
            <text:p>249501000242428</text:p>
          </table:table-cell>
          <table:table-cell office:value-type="currency" office:value="64.77" table:style-name="ce7">
            <text:p>64,77 €</text:p>
          </table:table-cell>
          <table:table-cell office:value-type="date" office:date-value="2021-05-12T00:00:00" table:style-name="ce8">
            <text:p>12/05/2021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42440" table:style-name="ce5">
            <text:p>1342440</text:p>
          </table:table-cell>
          <table:table-cell office:value-type="string" table:style-name="ce5">
            <text:p>HOST CLOTHING SRL IN LIQUIDAZIONE<text:s text:c="17"/></text:p>
          </table:table-cell>
          <table:table-cell office:value-type="float" office:value="3519621209" table:style-name="ce5">
            <text:p>3519621209</text:p>
          </table:table-cell>
          <table:table-cell office:value-type="float" office:value="249501000245466" table:style-name="ce6">
            <text:p>249501000245466</text:p>
          </table:table-cell>
          <table:table-cell office:value-type="currency" office:value="810.1" table:style-name="ce7">
            <text:p>810,10 €</text:p>
          </table:table-cell>
          <table:table-cell office:value-type="date" office:date-value="2017-02-03T00:00:00" table:style-name="ce8">
            <text:p>03/02/2017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42670" table:style-name="ce5">
            <text:p>1342670</text:p>
          </table:table-cell>
          <table:table-cell office:value-type="string" table:style-name="ce5">
            <text:p>HOSTELERIA ITALIANA SRL IN LIQUIDAZIONE<text:s text:c="11"/></text:p>
          </table:table-cell>
          <table:table-cell office:value-type="float" office:value="4151500404" table:style-name="ce5">
            <text:p>4151500404</text:p>
          </table:table-cell>
          <table:table-cell office:value-type="float" office:value="249501000245591" table:style-name="ce6">
            <text:p>249501000245591</text:p>
          </table:table-cell>
          <table:table-cell office:value-type="currency" office:value="1865.47" table:style-name="ce7">
            <text:p>1.865,47 €</text:p>
          </table:table-cell>
          <table:table-cell office:value-type="date" office:date-value="2017-01-20T00:00:00" table:style-name="ce8">
            <text:p>20/01/2017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295540" table:style-name="ce5">
            <text:p>1295540</text:p>
          </table:table-cell>
          <table:table-cell office:value-type="string" table:style-name="ce5">
            <text:p>HU MEIMEI &amp; C SAS<text:s text:c="33"/></text:p>
          </table:table-cell>
          <table:table-cell office:value-type="float" office:value="4126500406" table:style-name="ce5">
            <text:p>4126500406</text:p>
          </table:table-cell>
          <table:table-cell office:value-type="float" office:value="249501000238428" table:style-name="ce6">
            <text:p>249501000238428</text:p>
          </table:table-cell>
          <table:table-cell office:value-type="currency" office:value="233.14" table:style-name="ce7">
            <text:p>233,14 €</text:p>
          </table:table-cell>
          <table:table-cell office:value-type="date" office:date-value="2021-05-05T00:00:00" table:style-name="ce8">
            <text:p>05/05/2021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5030750" table:style-name="ce5">
            <text:p>5030750</text:p>
          </table:table-cell>
          <table:table-cell office:value-type="string" table:style-name="ce5">
            <text:p>I DOLCISSIMI SRL IN LIQUIDAZIONE<text:s text:c="18"/></text:p>
          </table:table-cell>
          <table:table-cell office:value-type="float" office:value="4308320409" table:style-name="ce5">
            <text:p>4308320409</text:p>
          </table:table-cell>
          <table:table-cell office:value-type="float" office:value="249501001002151" table:style-name="ce6">
            <text:p>249501001002151</text:p>
          </table:table-cell>
          <table:table-cell office:value-type="currency" office:value="343.26" table:style-name="ce7">
            <text:p>343,26 €</text:p>
          </table:table-cell>
          <table:table-cell office:value-type="date" office:date-value="2021-06-09T00:00:00" table:style-name="ce8">
            <text:p>09/06/2021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5036740" table:style-name="ce5">
            <text:p>5036740</text:p>
          </table:table-cell>
          <table:table-cell office:value-type="string" table:style-name="ce5">
            <text:p>IAIA <text:s/>LUIGI<text:s text:c="39"/></text:p>
          </table:table-cell>
          <table:table-cell office:value-type="float" office:value="4338170402" table:style-name="ce5">
            <text:p>4338170402</text:p>
          </table:table-cell>
          <table:table-cell office:value-type="float" office:value="249501001002651" table:style-name="ce6">
            <text:p>249501001002651</text:p>
          </table:table-cell>
          <table:table-cell office:value-type="currency" office:value="1022.9" table:style-name="ce7">
            <text:p>1.022,90 €</text:p>
          </table:table-cell>
          <table:table-cell office:value-type="date" office:date-value="2017-09-08T00:00:00" table:style-name="ce8">
            <text:p>08/09/2017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34500" table:style-name="ce5">
            <text:p>1334500</text:p>
          </table:table-cell>
          <table:table-cell office:value-type="string" table:style-name="ce5">
            <text:p>ICE - SOCIETA' A RESPONSABILITA' LIMITATA SEMPLIFI</text:p>
          </table:table-cell>
          <table:table-cell office:value-type="float" office:value="4281960403" table:style-name="ce5">
            <text:p>4281960403</text:p>
          </table:table-cell>
          <table:table-cell office:value-type="float" office:value="249501000244272" table:style-name="ce6">
            <text:p>249501000244272</text:p>
          </table:table-cell>
          <table:table-cell office:value-type="currency" office:value="3407.53" table:style-name="ce7">
            <text:p>3.407,53 €</text:p>
          </table:table-cell>
          <table:table-cell office:value-type="date" office:date-value="2016-10-06T00:00:00" table:style-name="ce8">
            <text:p>06/10/2016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34500" table:style-name="ce5">
            <text:p>1334500</text:p>
          </table:table-cell>
          <table:table-cell office:value-type="string" table:style-name="ce5">
            <text:p>ICE - SOCIETA' A RESPONSABILITA' LIMITATA SEMPLIFI</text:p>
          </table:table-cell>
          <table:table-cell office:value-type="float" office:value="4281960403" table:style-name="ce5">
            <text:p>4281960403</text:p>
          </table:table-cell>
          <table:table-cell office:value-type="float" office:value="249501001003309" table:style-name="ce6">
            <text:p>249501001003309</text:p>
          </table:table-cell>
          <table:table-cell office:value-type="currency" office:value="561.86" table:style-name="ce7">
            <text:p>561,86 €</text:p>
          </table:table-cell>
          <table:table-cell office:value-type="date" office:date-value="2017-10-11T00:00:00" table:style-name="ce8">
            <text:p>11/10/2017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5050530" table:style-name="ce5">
            <text:p>5050530</text:p>
          </table:table-cell>
          <table:table-cell office:value-type="string" table:style-name="ce5">
            <text:p>ISTRANA MOBILI S.R.L.<text:s text:c="29"/></text:p>
          </table:table-cell>
          <table:table-cell office:value-type="float" office:value="494721202" table:style-name="ce5">
            <text:p>494721202</text:p>
          </table:table-cell>
          <table:table-cell office:value-type="float" office:value="249501001003764" table:style-name="ce6">
            <text:p>249501001003764</text:p>
          </table:table-cell>
          <table:table-cell office:value-type="currency" office:value="3283.2" table:style-name="ce7">
            <text:p>3.283,20 €</text:p>
          </table:table-cell>
          <table:table-cell office:value-type="date" office:date-value="2021-06-09T00:00:00" table:style-name="ce8">
            <text:p>09/06/2021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32730" table:style-name="ce5">
            <text:p>1332730</text:p>
          </table:table-cell>
          <table:table-cell office:value-type="string" table:style-name="ce5">
            <text:p>JSH GESTIONI S.R.L.<text:s text:c="31"/></text:p>
          </table:table-cell>
          <table:table-cell office:value-type="float" office:value="4109680407" table:style-name="ce5">
            <text:p>4109680407</text:p>
          </table:table-cell>
          <table:table-cell office:value-type="float" office:value="249501000244025" table:style-name="ce6">
            <text:p>249501000244025</text:p>
          </table:table-cell>
          <table:table-cell office:value-type="currency" office:value="7800.34" table:style-name="ce7">
            <text:p>7.800,34 €</text:p>
          </table:table-cell>
          <table:table-cell office:value-type="date" office:date-value="2020-10-14T00:00:00" table:style-name="ce8">
            <text:p>14/10/2020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5037240" table:style-name="ce5">
            <text:p>5037240</text:p>
          </table:table-cell>
          <table:table-cell office:value-type="string" table:style-name="ce5">
            <text:p>KHAN <text:s/>MOSHIUR RAHMAN<text:s text:c="30"/></text:p>
          </table:table-cell>
          <table:table-cell office:value-type="float" office:value="4231150402" table:style-name="ce5">
            <text:p>4231150402</text:p>
          </table:table-cell>
          <table:table-cell office:value-type="float" office:value="249501001002706" table:style-name="ce6">
            <text:p>249501001002706</text:p>
          </table:table-cell>
          <table:table-cell office:value-type="currency" office:value="496.48" table:style-name="ce7">
            <text:p>496,48 €</text:p>
          </table:table-cell>
          <table:table-cell office:value-type="date" office:date-value="2017-09-15T00:00:00" table:style-name="ce8">
            <text:p>15/09/2017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39580" table:style-name="ce5">
            <text:p>1339580</text:p>
          </table:table-cell>
          <table:table-cell office:value-type="string" table:style-name="ce5">
            <text:p>LA PERLA CAFFE S.N.C. DI GIUSEPPINA SIRIGU E VITTO</text:p>
          </table:table-cell>
          <table:table-cell office:value-type="float" office:value="3562881205" table:style-name="ce5">
            <text:p>3562881205</text:p>
          </table:table-cell>
          <table:table-cell office:value-type="float" office:value="249501000244961" table:style-name="ce6">
            <text:p>249501000244961</text:p>
          </table:table-cell>
          <table:table-cell office:value-type="currency" office:value="817.88" table:style-name="ce7">
            <text:p>817,88 €</text:p>
          </table:table-cell>
          <table:table-cell office:value-type="date" office:date-value="2016-12-07T00:00:00" table:style-name="ce8">
            <text:p>07/12/2016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5068000" table:style-name="ce5">
            <text:p>5068000</text:p>
          </table:table-cell>
          <table:table-cell office:value-type="string" table:style-name="ce5">
            <text:p>LA PLAGE S.R.L.<text:s text:c="35"/></text:p>
          </table:table-cell>
          <table:table-cell office:value-type="float" office:value="2395350396" table:style-name="ce5">
            <text:p>2395350396</text:p>
          </table:table-cell>
          <table:table-cell office:value-type="float" office:value="249501001004929" table:style-name="ce6">
            <text:p>249501001004929</text:p>
          </table:table-cell>
          <table:table-cell office:value-type="currency" office:value="251.65" table:style-name="ce7">
            <text:p>251,65 €</text:p>
          </table:table-cell>
          <table:table-cell office:value-type="date" office:date-value="2021-06-09T00:00:00" table:style-name="ce8">
            <text:p>09/06/2021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35180" table:style-name="ce5">
            <text:p>1335180</text:p>
          </table:table-cell>
          <table:table-cell office:value-type="string" table:style-name="ce5">
            <text:p>LAZZARINI <text:s/>NADIA<text:s text:c="34"/></text:p>
          </table:table-cell>
          <table:table-cell office:value-type="float" office:value="2612621207" table:style-name="ce5">
            <text:p>2612621207</text:p>
          </table:table-cell>
          <table:table-cell office:value-type="float" office:value="249501000244489" table:style-name="ce6">
            <text:p>249501000244489</text:p>
          </table:table-cell>
          <table:table-cell office:value-type="currency" office:value="982.46" table:style-name="ce7">
            <text:p>982,46 €</text:p>
          </table:table-cell>
          <table:table-cell office:value-type="date" office:date-value="2016-10-21T00:00:00" table:style-name="ce8">
            <text:p>21/10/2016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5014210" table:style-name="ce5">
            <text:p>5014210</text:p>
          </table:table-cell>
          <table:table-cell office:value-type="string" table:style-name="ce5">
            <text:p>LINK S.R.L.<text:s text:c="39"/></text:p>
          </table:table-cell>
          <table:table-cell office:value-type="float" office:value="1057920397" table:style-name="ce5">
            <text:p>1057920397</text:p>
          </table:table-cell>
          <table:table-cell office:value-type="float" office:value="249501001000960" table:style-name="ce6">
            <text:p>249501001000960</text:p>
          </table:table-cell>
          <table:table-cell office:value-type="currency" office:value="2627.87" table:style-name="ce7">
            <text:p>2.627,87 €</text:p>
          </table:table-cell>
          <table:table-cell office:value-type="date" office:date-value="2021-06-09T00:00:00" table:style-name="ce8">
            <text:p>09/06/2021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5026160" table:style-name="ce5">
            <text:p>5026160</text:p>
          </table:table-cell>
          <table:table-cell office:value-type="string" table:style-name="ce5">
            <text:p>LONGO <text:s/>SABRINA<text:s text:c="36"/></text:p>
          </table:table-cell>
          <table:table-cell office:value-type="float" office:value="2583600396" table:style-name="ce5">
            <text:p>2583600396</text:p>
          </table:table-cell>
          <table:table-cell office:value-type="float" office:value="249501001001818" table:style-name="ce6">
            <text:p>249501001001818</text:p>
          </table:table-cell>
          <table:table-cell office:value-type="currency" office:value="586.6" table:style-name="ce7">
            <text:p>586,60 €</text:p>
          </table:table-cell>
          <table:table-cell office:value-type="date" office:date-value="2020-10-06T00:00:00" table:style-name="ce8">
            <text:p>06/10/2020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02300" table:style-name="ce5">
            <text:p>1302300</text:p>
          </table:table-cell>
          <table:table-cell office:value-type="string" table:style-name="ce5">
            <text:p>LU.PA S.R.L. - IN LIQUIDAZIONE<text:s text:c="20"/></text:p>
          </table:table-cell>
          <table:table-cell office:value-type="float" office:value="4159160409" table:style-name="ce5">
            <text:p>4159160409</text:p>
          </table:table-cell>
          <table:table-cell office:value-type="float" office:value="249501000239369" table:style-name="ce6">
            <text:p>249501000239369</text:p>
          </table:table-cell>
          <table:table-cell office:value-type="currency" office:value="3022.39" table:style-name="ce7">
            <text:p>3.022,39 €</text:p>
          </table:table-cell>
          <table:table-cell office:value-type="date" office:date-value="2015-07-23T00:00:00" table:style-name="ce8">
            <text:p>23/07/2015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257910" table:style-name="ce5">
            <text:p>1257910</text:p>
          </table:table-cell>
          <table:table-cell office:value-type="string" table:style-name="ce5">
            <text:p>LUDA SERVICE S.R.L. IN LIQUIDAZIONE<text:s text:c="15"/></text:p>
          </table:table-cell>
          <table:table-cell office:value-type="float" office:value="3064121209" table:style-name="ce5">
            <text:p>3064121209</text:p>
          </table:table-cell>
          <table:table-cell office:value-type="float" office:value="249501000244950" table:style-name="ce6">
            <text:p>249501000244950</text:p>
          </table:table-cell>
          <table:table-cell office:value-type="currency" office:value="716.25" table:style-name="ce7">
            <text:p>716,25 €</text:p>
          </table:table-cell>
          <table:table-cell office:value-type="date" office:date-value="2016-11-30T00:00:00" table:style-name="ce8">
            <text:p>30/11/2016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29010" table:style-name="ce5">
            <text:p>1329010</text:p>
          </table:table-cell>
          <table:table-cell office:value-type="string" table:style-name="ce5">
            <text:p>MACACO S.N.C. DI RODONO MATTEO &amp; C.<text:s text:c="15"/></text:p>
          </table:table-cell>
          <table:table-cell office:value-type="float" office:value="3686990361" table:style-name="ce5">
            <text:p>3686990361</text:p>
          </table:table-cell>
          <table:table-cell office:value-type="float" office:value="249501000244194" table:style-name="ce6">
            <text:p>249501000244194</text:p>
          </table:table-cell>
          <table:table-cell office:value-type="currency" office:value="894.41" table:style-name="ce7">
            <text:p>894,41 €</text:p>
          </table:table-cell>
          <table:table-cell office:value-type="date" office:date-value="2016-09-30T00:00:00" table:style-name="ce8">
            <text:p>30/09/2016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5061400" table:style-name="ce5">
            <text:p>5061400</text:p>
          </table:table-cell>
          <table:table-cell office:value-type="string" table:style-name="ce5">
            <text:p>METALFRESA S.R.L.<text:s text:c="33"/></text:p>
          </table:table-cell>
          <table:table-cell office:value-type="float" office:value="3546571203" table:style-name="ce5">
            <text:p>3546571203</text:p>
          </table:table-cell>
          <table:table-cell office:value-type="float" office:value="249501001004408" table:style-name="ce6">
            <text:p>249501001004408</text:p>
          </table:table-cell>
          <table:table-cell office:value-type="currency" office:value="998.2" table:style-name="ce7">
            <text:p>998,20 €</text:p>
          </table:table-cell>
          <table:table-cell office:value-type="date" office:date-value="2021-06-09T00:00:00" table:style-name="ce8">
            <text:p>09/06/2021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25760" table:style-name="ce5">
            <text:p>1325760</text:p>
          </table:table-cell>
          <table:table-cell office:value-type="string" table:style-name="ce5">
            <text:p>MP CAR SERVICE S.R.L.<text:s text:c="29"/></text:p>
          </table:table-cell>
          <table:table-cell office:value-type="float" office:value="3502970407" table:style-name="ce5">
            <text:p>3502970407</text:p>
          </table:table-cell>
          <table:table-cell office:value-type="float" office:value="249501000243044" table:style-name="ce6">
            <text:p>249501000243044</text:p>
          </table:table-cell>
          <table:table-cell office:value-type="currency" office:value="1149.6400000000001" table:style-name="ce7">
            <text:p>1.149,64 €</text:p>
          </table:table-cell>
          <table:table-cell office:value-type="date" office:date-value="2016-05-31T00:00:00" table:style-name="ce8">
            <text:p>31/05/2016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290190" table:style-name="ce5">
            <text:p>1290190</text:p>
          </table:table-cell>
          <table:table-cell office:value-type="string" table:style-name="ce5">
            <text:p>MYA TECH S.R.L. IN LIQUIDAZIONE<text:s text:c="19"/></text:p>
          </table:table-cell>
          <table:table-cell office:value-type="float" office:value="3494610367" table:style-name="ce5">
            <text:p>3494610367</text:p>
          </table:table-cell>
          <table:table-cell office:value-type="float" office:value="249501000242897" table:style-name="ce6">
            <text:p>249501000242897</text:p>
          </table:table-cell>
          <table:table-cell office:value-type="currency" office:value="278.39999999999998" table:style-name="ce7">
            <text:p>278,40 €</text:p>
          </table:table-cell>
          <table:table-cell office:value-type="date" office:date-value="2021-06-09T00:00:00" table:style-name="ce8">
            <text:p>09/06/2021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295980" table:style-name="ce5">
            <text:p>1295980</text:p>
          </table:table-cell>
          <table:table-cell office:value-type="string" table:style-name="ce5">
            <text:p>OF.RA. - SOCIETA A RESPONSABILITA LIMITATA - OFFIC</text:p>
          </table:table-cell>
          <table:table-cell office:value-type="float" office:value="2014050393" table:style-name="ce5">
            <text:p>2014050393</text:p>
          </table:table-cell>
          <table:table-cell office:value-type="float" office:value="249501000246074" table:style-name="ce6">
            <text:p>249501000246074</text:p>
          </table:table-cell>
          <table:table-cell office:value-type="currency" office:value="10925.7" table:style-name="ce7">
            <text:p>10.925,70 €</text:p>
          </table:table-cell>
          <table:table-cell office:value-type="date" office:date-value="2020-10-20T00:00:00" table:style-name="ce8">
            <text:p>20/10/2020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22800" table:style-name="ce5">
            <text:p>1322800</text:p>
          </table:table-cell>
          <table:table-cell office:value-type="string" table:style-name="ce5">
            <text:p>OPTIQUE S.N.C. DI FIORINELLI VINCENZO E VENTURI EL</text:p>
          </table:table-cell>
          <table:table-cell office:value-type="float" office:value="2547290391" table:style-name="ce5">
            <text:p>2547290391</text:p>
          </table:table-cell>
          <table:table-cell office:value-type="float" office:value="249501000242589" table:style-name="ce6">
            <text:p>249501000242589</text:p>
          </table:table-cell>
          <table:table-cell office:value-type="currency" office:value="851.55" table:style-name="ce7">
            <text:p>851,55 €</text:p>
          </table:table-cell>
          <table:table-cell office:value-type="date" office:date-value="2020-11-27T00:00:00" table:style-name="ce8">
            <text:p>27/11/2020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18370" table:style-name="ce5">
            <text:p>1318370</text:p>
          </table:table-cell>
          <table:table-cell office:value-type="string" table:style-name="ce5">
            <text:p>PADERNA CLADOR S.R.L.<text:s text:c="29"/></text:p>
          </table:table-cell>
          <table:table-cell office:value-type="float" office:value="2630370340" table:style-name="ce5">
            <text:p>2630370340</text:p>
          </table:table-cell>
          <table:table-cell office:value-type="float" office:value="249501000241941" table:style-name="ce6">
            <text:p>249501000241941</text:p>
          </table:table-cell>
          <table:table-cell office:value-type="currency" office:value="1069.3399999999999" table:style-name="ce7">
            <text:p>1.069,34 €</text:p>
          </table:table-cell>
          <table:table-cell office:value-type="date" office:date-value="2016-02-12T00:00:00" table:style-name="ce8">
            <text:p>12/02/2016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09970" table:style-name="ce5">
            <text:p>1309970</text:p>
          </table:table-cell>
          <table:table-cell office:value-type="string" table:style-name="ce5">
            <text:p>PARAMETRICA PENSION FUND S.P.A.<text:s text:c="19"/></text:p>
          </table:table-cell>
          <table:table-cell office:value-type="float" office:value="2287160341" table:style-name="ce5">
            <text:p>2287160341</text:p>
          </table:table-cell>
          <table:table-cell office:value-type="float" office:value="249501000240626" table:style-name="ce6">
            <text:p>249501000240626</text:p>
          </table:table-cell>
          <table:table-cell office:value-type="currency" office:value="359.7" table:style-name="ce7">
            <text:p>359,70 €</text:p>
          </table:table-cell>
          <table:table-cell office:value-type="date" office:date-value="2021-03-25T00:00:00" table:style-name="ce8">
            <text:p>25/03/2021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5028130" table:style-name="ce5">
            <text:p>5028130</text:p>
          </table:table-cell>
          <table:table-cell office:value-type="string" table:style-name="ce5">
            <text:p>PASTICCERIA BEN TI VOGLIO DI BALBONI MARCO &amp; C. S.</text:p>
          </table:table-cell>
          <table:table-cell office:value-type="float" office:value="2293041204" table:style-name="ce5">
            <text:p>2293041204</text:p>
          </table:table-cell>
          <table:table-cell office:value-type="float" office:value="249501001001990" table:style-name="ce6">
            <text:p>249501001001990</text:p>
          </table:table-cell>
          <table:table-cell office:value-type="currency" office:value="2344.7199999999998" table:style-name="ce7">
            <text:p>2.344,72 €</text:p>
          </table:table-cell>
          <table:table-cell office:value-type="date" office:date-value="2020-06-09T00:00:00" table:style-name="ce8">
            <text:p>09/06/2020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15210" table:style-name="ce5">
            <text:p>1315210</text:p>
          </table:table-cell>
          <table:table-cell office:value-type="string" table:style-name="ce5">
            <text:p>PINUTS S.R.L.<text:s text:c="37"/></text:p>
          </table:table-cell>
          <table:table-cell office:value-type="float" office:value="2534660390" table:style-name="ce5">
            <text:p>2534660390</text:p>
          </table:table-cell>
          <table:table-cell office:value-type="float" office:value="249501000241340" table:style-name="ce6">
            <text:p>249501000241340</text:p>
          </table:table-cell>
          <table:table-cell office:value-type="currency" office:value="8877.77" table:style-name="ce7">
            <text:p>8.877,77 €</text:p>
          </table:table-cell>
          <table:table-cell office:value-type="date" office:date-value="2020-10-13T00:00:00" table:style-name="ce8">
            <text:p>13/10/2020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01480" table:style-name="ce5">
            <text:p>1301480</text:p>
          </table:table-cell>
          <table:table-cell office:value-type="string" table:style-name="ce5">
            <text:p>POLISETTE S.R.L.<text:s text:c="34"/></text:p>
          </table:table-cell>
          <table:table-cell office:value-type="float" office:value="1802650349" table:style-name="ce5">
            <text:p>1802650349</text:p>
          </table:table-cell>
          <table:table-cell office:value-type="float" office:value="249501000239896" table:style-name="ce6">
            <text:p>249501000239896</text:p>
          </table:table-cell>
          <table:table-cell office:value-type="currency" office:value="2986.42" table:style-name="ce7">
            <text:p>2.986,42 €</text:p>
          </table:table-cell>
          <table:table-cell office:value-type="date" office:date-value="2015-09-11T00:00:00" table:style-name="ce8">
            <text:p>11/09/2015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28020" table:style-name="ce5">
            <text:p>1328020</text:p>
          </table:table-cell>
          <table:table-cell office:value-type="string" table:style-name="ce5">
            <text:p>PROMO TRANS S.N.C. DI FERRARIS GIANNI &amp; C.<text:s text:c="8"/></text:p>
          </table:table-cell>
          <table:table-cell office:value-type="float" office:value="3597230402" table:style-name="ce5">
            <text:p>3597230402</text:p>
          </table:table-cell>
          <table:table-cell office:value-type="float" office:value="249501000243237" table:style-name="ce6">
            <text:p>249501000243237</text:p>
          </table:table-cell>
          <table:table-cell office:value-type="currency" office:value="623.16" table:style-name="ce7">
            <text:p>623,16 €</text:p>
          </table:table-cell>
          <table:table-cell office:value-type="date" office:date-value="2021-06-09T00:00:00" table:style-name="ce8">
            <text:p>09/06/2021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288630" table:style-name="ce5">
            <text:p>1288630</text:p>
          </table:table-cell>
          <table:table-cell office:value-type="string" table:style-name="ce5">
            <text:p>R. &amp; P. COMPANY S.R.L.<text:s text:c="28"/></text:p>
          </table:table-cell>
          <table:table-cell office:value-type="float" office:value="2541860405" table:style-name="ce5">
            <text:p>2541860405</text:p>
          </table:table-cell>
          <table:table-cell office:value-type="float" office:value="249501000240587" table:style-name="ce6">
            <text:p>249501000240587</text:p>
          </table:table-cell>
          <table:table-cell office:value-type="currency" office:value="2795.72" table:style-name="ce7">
            <text:p>2.795,72 €</text:p>
          </table:table-cell>
          <table:table-cell office:value-type="date" office:date-value="2015-10-30T00:00:00" table:style-name="ce8">
            <text:p>30/10/2015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17080" table:style-name="ce5">
            <text:p>1317080</text:p>
          </table:table-cell>
          <table:table-cell office:value-type="string" table:style-name="ce5">
            <text:p>RABECCHI <text:s/>SONIA<text:s text:c="35"/></text:p>
          </table:table-cell>
          <table:table-cell office:value-type="float" office:value="3413481205" table:style-name="ce5">
            <text:p>3413481205</text:p>
          </table:table-cell>
          <table:table-cell office:value-type="float" office:value="249501000242970" table:style-name="ce6">
            <text:p>249501000242970</text:p>
          </table:table-cell>
          <table:table-cell office:value-type="currency" office:value="710.87" table:style-name="ce7">
            <text:p>710,87 €</text:p>
          </table:table-cell>
          <table:table-cell office:value-type="date" office:date-value="2016-05-31T00:00:00" table:style-name="ce8">
            <text:p>31/05/2016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18770" table:style-name="ce5">
            <text:p>1318770</text:p>
          </table:table-cell>
          <table:table-cell office:value-type="string" table:style-name="ce5">
            <text:p>RED BRICK CASTEL MAGGIORE S.R.L.<text:s text:c="18"/></text:p>
          </table:table-cell>
          <table:table-cell office:value-type="float" office:value="3496191200" table:style-name="ce5">
            <text:p>3496191200</text:p>
          </table:table-cell>
          <table:table-cell office:value-type="float" office:value="249501000241992" table:style-name="ce6">
            <text:p>249501000241992</text:p>
          </table:table-cell>
          <table:table-cell office:value-type="currency" office:value="774.36" table:style-name="ce7">
            <text:p>774,36 €</text:p>
          </table:table-cell>
          <table:table-cell office:value-type="date" office:date-value="2016-02-19T00:00:00" table:style-name="ce8">
            <text:p>19/02/2016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00630" table:style-name="ce5">
            <text:p>1300630</text:p>
          </table:table-cell>
          <table:table-cell office:value-type="string" table:style-name="ce5">
            <text:p>RISTORANDO SRL<text:s text:c="36"/></text:p>
          </table:table-cell>
          <table:table-cell office:value-type="float" office:value="4189680400" table:style-name="ce5">
            <text:p>4189680400</text:p>
          </table:table-cell>
          <table:table-cell office:value-type="float" office:value="249501000239236" table:style-name="ce6">
            <text:p>249501000239236</text:p>
          </table:table-cell>
          <table:table-cell office:value-type="currency" office:value="783.74" table:style-name="ce7">
            <text:p>783,74 €</text:p>
          </table:table-cell>
          <table:table-cell office:value-type="date" office:date-value="2020-09-29T00:00:00" table:style-name="ce8">
            <text:p>29/09/2020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5031580" table:style-name="ce5">
            <text:p>5031580</text:p>
          </table:table-cell>
          <table:table-cell office:value-type="string" table:style-name="ce5">
            <text:p>RISTORANTE BIANCA SCOGLIERA SRLS<text:s text:c="18"/></text:p>
          </table:table-cell>
          <table:table-cell office:value-type="float" office:value="4313840409" table:style-name="ce5">
            <text:p>4313840409</text:p>
          </table:table-cell>
          <table:table-cell office:value-type="float" office:value="249501001002175" table:style-name="ce6">
            <text:p>249501001002175</text:p>
          </table:table-cell>
          <table:table-cell office:value-type="currency" office:value="180.49" table:style-name="ce7">
            <text:p>180,49 €</text:p>
          </table:table-cell>
          <table:table-cell office:value-type="date" office:date-value="2021-04-28T00:00:00" table:style-name="ce8">
            <text:p>28/04/2021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5023320" table:style-name="ce5">
            <text:p>5023320</text:p>
          </table:table-cell>
          <table:table-cell office:value-type="string" table:style-name="ce5">
            <text:p>RISTORANTE PIZZERIA GALLERY DI BARLETTANO FRANCO E</text:p>
          </table:table-cell>
          <table:table-cell office:value-type="float" office:value="2663811202" table:style-name="ce5">
            <text:p>2663811202</text:p>
          </table:table-cell>
          <table:table-cell office:value-type="float" office:value="249501001002205" table:style-name="ce6">
            <text:p>249501001002205</text:p>
          </table:table-cell>
          <table:table-cell office:value-type="currency" office:value="752.57" table:style-name="ce7">
            <text:p>752,57 €</text:p>
          </table:table-cell>
          <table:table-cell office:value-type="date" office:date-value="2017-09-08T00:00:00" table:style-name="ce8">
            <text:p>08/09/2017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296280" table:style-name="ce5">
            <text:p>1296280</text:p>
          </table:table-cell>
          <table:table-cell office:value-type="string" table:style-name="ce5">
            <text:p>RISTORANTE SPIGA D ORO SRL<text:s text:c="24"/></text:p>
          </table:table-cell>
          <table:table-cell office:value-type="float" office:value="4127130401" table:style-name="ce5">
            <text:p>4127130401</text:p>
          </table:table-cell>
          <table:table-cell office:value-type="float" office:value="249501000238318" table:style-name="ce6">
            <text:p>249501000238318</text:p>
          </table:table-cell>
          <table:table-cell office:value-type="currency" office:value="2294.02" table:style-name="ce7">
            <text:p>2.294,02 €</text:p>
          </table:table-cell>
          <table:table-cell office:value-type="date" office:date-value="2015-04-15T00:00:00" table:style-name="ce8">
            <text:p>15/04/2015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24900" table:style-name="ce5">
            <text:p>1324900</text:p>
          </table:table-cell>
          <table:table-cell office:value-type="string" table:style-name="ce5">
            <text:p>ROSSI <text:s/>MASSIMO<text:s text:c="36"/></text:p>
          </table:table-cell>
          <table:table-cell office:value-type="float" office:value="1703650331" table:style-name="ce5">
            <text:p>1703650331</text:p>
          </table:table-cell>
          <table:table-cell office:value-type="float" office:value="249501000242914" table:style-name="ce6">
            <text:p>249501000242914</text:p>
          </table:table-cell>
          <table:table-cell office:value-type="currency" office:value="715.34" table:style-name="ce7">
            <text:p>715,34 €</text:p>
          </table:table-cell>
          <table:table-cell office:value-type="date" office:date-value="2016-05-13T00:00:00" table:style-name="ce8">
            <text:p>13/05/2016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31600" table:style-name="ce5">
            <text:p>1331600</text:p>
          </table:table-cell>
          <table:table-cell office:value-type="string" table:style-name="ce5">
            <text:p>S.A.B. DI GIALLORENZO VITO S.R.L.<text:s text:c="17"/></text:p>
          </table:table-cell>
          <table:table-cell office:value-type="float" office:value="2062541202" table:style-name="ce5">
            <text:p>2062541202</text:p>
          </table:table-cell>
          <table:table-cell office:value-type="float" office:value="249501000243837" table:style-name="ce6">
            <text:p>249501000243837</text:p>
          </table:table-cell>
          <table:table-cell office:value-type="currency" office:value="11628.78" table:style-name="ce7">
            <text:p>11.628,78 €</text:p>
          </table:table-cell>
          <table:table-cell office:value-type="date" office:date-value="2016-07-29T00:00:00" table:style-name="ce8">
            <text:p>29/07/2016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07310" table:style-name="ce5">
            <text:p>1307310</text:p>
          </table:table-cell>
          <table:table-cell office:value-type="string" table:style-name="ce5">
            <text:p>SALINBICI SOCIETA A RESPONSABILITA LIMITATA IN LIQ</text:p>
          </table:table-cell>
          <table:table-cell office:value-type="float" office:value="2458770399" table:style-name="ce5">
            <text:p>2458770399</text:p>
          </table:table-cell>
          <table:table-cell office:value-type="float" office:value="249501000240160" table:style-name="ce6">
            <text:p>249501000240160</text:p>
          </table:table-cell>
          <table:table-cell office:value-type="currency" office:value="1511.72" table:style-name="ce7">
            <text:p>1.511,72 €</text:p>
          </table:table-cell>
          <table:table-cell office:value-type="date" office:date-value="2015-09-28T00:00:00" table:style-name="ce8">
            <text:p>28/09/2015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29940" table:style-name="ce5">
            <text:p>1329940</text:p>
          </table:table-cell>
          <table:table-cell office:value-type="string" table:style-name="ce5">
            <text:p>SALSI <text:s/>ADOLFO<text:s text:c="37"/></text:p>
          </table:table-cell>
          <table:table-cell office:value-type="float" office:value="2315130357" table:style-name="ce5">
            <text:p>2315130357</text:p>
          </table:table-cell>
          <table:table-cell office:value-type="float" office:value="249501000243544" table:style-name="ce6">
            <text:p>249501000243544</text:p>
          </table:table-cell>
          <table:table-cell office:value-type="currency" office:value="1256.1199999999999" table:style-name="ce7">
            <text:p>1.256,12 €</text:p>
          </table:table-cell>
          <table:table-cell office:value-type="date" office:date-value="2021-06-09T00:00:00" table:style-name="ce8">
            <text:p>09/06/2021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5015460" table:style-name="ce5">
            <text:p>5015460</text:p>
          </table:table-cell>
          <table:table-cell office:value-type="string" table:style-name="ce5">
            <text:p>SAPORI TIPICI SRL<text:s text:c="33"/></text:p>
          </table:table-cell>
          <table:table-cell office:value-type="float" office:value="4275230409" table:style-name="ce5">
            <text:p>4275230409</text:p>
          </table:table-cell>
          <table:table-cell office:value-type="float" office:value="249501001001010" table:style-name="ce6">
            <text:p>249501001001010</text:p>
          </table:table-cell>
          <table:table-cell office:value-type="currency" office:value="8157.12" table:style-name="ce7">
            <text:p>8.157,12 €</text:p>
          </table:table-cell>
          <table:table-cell office:value-type="date" office:date-value="2020-08-05T00:00:00" table:style-name="ce8">
            <text:p>05/08/2020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08310" table:style-name="ce5">
            <text:p>1308310</text:p>
          </table:table-cell>
          <table:table-cell office:value-type="string" table:style-name="ce5">
            <text:p>SASSANELLI <text:s/>DAMIANO<text:s text:c="31"/></text:p>
          </table:table-cell>
          <table:table-cell office:value-type="float" office:value="4117350407" table:style-name="ce5">
            <text:p>4117350407</text:p>
          </table:table-cell>
          <table:table-cell office:value-type="float" office:value="249501000240518" table:style-name="ce6">
            <text:p>249501000240518</text:p>
          </table:table-cell>
          <table:table-cell office:value-type="currency" office:value="1215.97" table:style-name="ce7">
            <text:p>1.215,97 €</text:p>
          </table:table-cell>
          <table:table-cell office:value-type="date" office:date-value="2015-10-30T00:00:00" table:style-name="ce8">
            <text:p>30/10/2015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17620" table:style-name="ce5">
            <text:p>1317620</text:p>
          </table:table-cell>
          <table:table-cell office:value-type="string" table:style-name="ce5">
            <text:p>SAVINI M. E PEZZONI C. SNC<text:s text:c="23"/></text:p>
          </table:table-cell>
          <table:table-cell office:value-type="float" office:value="1683800351" table:style-name="ce5">
            <text:p>1683800351</text:p>
          </table:table-cell>
          <table:table-cell office:value-type="float" office:value="249501000241852" table:style-name="ce6">
            <text:p>249501000241852</text:p>
          </table:table-cell>
          <table:table-cell office:value-type="currency" office:value="201.42" table:style-name="ce7">
            <text:p>201,42 €</text:p>
          </table:table-cell>
          <table:table-cell office:value-type="date" office:date-value="2020-12-01T00:00:00" table:style-name="ce8">
            <text:p>01/12/2020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33370" table:style-name="ce5">
            <text:p>1333370</text:p>
          </table:table-cell>
          <table:table-cell office:value-type="string" table:style-name="ce5">
            <text:p>SCHERZER S.R.L. IN LIQUIDAZIONE - IN FALLIMENTO<text:s text:c="3"/></text:p>
          </table:table-cell>
          <table:table-cell office:value-type="float" office:value="149150344" table:style-name="ce5">
            <text:p>149150344</text:p>
          </table:table-cell>
          <table:table-cell office:value-type="float" office:value="249501000244069" table:style-name="ce6">
            <text:p>249501000244069</text:p>
          </table:table-cell>
          <table:table-cell office:value-type="currency" office:value="240" table:style-name="ce7">
            <text:p>240,00 €</text:p>
          </table:table-cell>
          <table:table-cell office:value-type="date" office:date-value="2016-09-16T00:00:00" table:style-name="ce8">
            <text:p>16/09/2016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5003870" table:style-name="ce5">
            <text:p>5003870</text:p>
          </table:table-cell>
          <table:table-cell office:value-type="string" table:style-name="ce5">
            <text:p>SE.MA. SRL<text:s text:c="40"/></text:p>
          </table:table-cell>
          <table:table-cell office:value-type="float" office:value="4096160405" table:style-name="ce5">
            <text:p>4096160405</text:p>
          </table:table-cell>
          <table:table-cell office:value-type="float" office:value="249501001000677" table:style-name="ce6">
            <text:p>249501001000677</text:p>
          </table:table-cell>
          <table:table-cell office:value-type="currency" office:value="3655.07" table:style-name="ce7">
            <text:p>3.655,07 €</text:p>
          </table:table-cell>
          <table:table-cell office:value-type="date" office:date-value="2017-04-18T00:00:00" table:style-name="ce8">
            <text:p>18/04/2017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234060" table:style-name="ce5">
            <text:p>1234060</text:p>
          </table:table-cell>
          <table:table-cell office:value-type="string" table:style-name="ce5">
            <text:p>SERRAGO <text:s/>GAETANO LUCIANO<text:s text:c="26"/></text:p>
          </table:table-cell>
          <table:table-cell office:value-type="float" office:value="3787640402" table:style-name="ce5">
            <text:p>3787640402</text:p>
          </table:table-cell>
          <table:table-cell office:value-type="float" office:value="249501000242137" table:style-name="ce6">
            <text:p>249501000242137</text:p>
          </table:table-cell>
          <table:table-cell office:value-type="currency" office:value="1966.73" table:style-name="ce7">
            <text:p>1.966,73 €</text:p>
          </table:table-cell>
          <table:table-cell office:value-type="date" office:date-value="2016-03-11T00:00:00" table:style-name="ce8">
            <text:p>11/03/2016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5006080" table:style-name="ce5">
            <text:p>5006080</text:p>
          </table:table-cell>
          <table:table-cell office:value-type="string" table:style-name="ce5">
            <text:p>SHU EQUIPMENT S.R.L.<text:s text:c="30"/></text:p>
          </table:table-cell>
          <table:table-cell office:value-type="float" office:value="3676450368" table:style-name="ce5">
            <text:p>3676450368</text:p>
          </table:table-cell>
          <table:table-cell office:value-type="float" office:value="249501001001197" table:style-name="ce6">
            <text:p>249501001001197</text:p>
          </table:table-cell>
          <table:table-cell office:value-type="currency" office:value="268.48" table:style-name="ce7">
            <text:p>268,48 €</text:p>
          </table:table-cell>
          <table:table-cell office:value-type="date" office:date-value="2017-06-09T00:00:00" table:style-name="ce8">
            <text:p>09/06/2017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45020" table:style-name="ce5">
            <text:p>1345020</text:p>
          </table:table-cell>
          <table:table-cell office:value-type="string" table:style-name="ce5">
            <text:p>SO.GES. SOCIETA' A RESPONSABILITA' LIMITATA IN FOR</text:p>
          </table:table-cell>
          <table:table-cell office:value-type="float" office:value="5019310480" table:style-name="ce5">
            <text:p>5019310480</text:p>
          </table:table-cell>
          <table:table-cell office:value-type="float" office:value="249501000246169" table:style-name="ce6">
            <text:p>249501000246169</text:p>
          </table:table-cell>
          <table:table-cell office:value-type="currency" office:value="7890.65" table:style-name="ce7">
            <text:p>7.890,65 €</text:p>
          </table:table-cell>
          <table:table-cell office:value-type="date" office:date-value="2017-03-10T00:00:00" table:style-name="ce8">
            <text:p>10/03/2017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5060150" table:style-name="ce5">
            <text:p>5060150</text:p>
          </table:table-cell>
          <table:table-cell office:value-type="string" table:style-name="ce5">
            <text:p>SORRENTINO <text:s/>SABATINO<text:s text:c="30"/></text:p>
          </table:table-cell>
          <table:table-cell office:value-type="float" office:value="2854121205" table:style-name="ce5">
            <text:p>2854121205</text:p>
          </table:table-cell>
          <table:table-cell office:value-type="float" office:value="249501001004496" table:style-name="ce6">
            <text:p>249501001004496</text:p>
          </table:table-cell>
          <table:table-cell office:value-type="currency" office:value="877.1" table:style-name="ce7">
            <text:p>877,10 €</text:p>
          </table:table-cell>
          <table:table-cell office:value-type="date" office:date-value="2021-06-09T00:00:00" table:style-name="ce8">
            <text:p>09/06/2021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34480" table:style-name="ce5">
            <text:p>1334480</text:p>
          </table:table-cell>
          <table:table-cell office:value-type="string" table:style-name="ce5">
            <text:p>START VP SRLS IN LIQUIDAZIONE<text:s text:c="21"/></text:p>
          </table:table-cell>
          <table:table-cell office:value-type="float" office:value="4279550406" table:style-name="ce5">
            <text:p>4279550406</text:p>
          </table:table-cell>
          <table:table-cell office:value-type="float" office:value="249501000244273" table:style-name="ce6">
            <text:p>249501000244273</text:p>
          </table:table-cell>
          <table:table-cell office:value-type="currency" office:value="1874.15" table:style-name="ce7">
            <text:p>1.874,15 €</text:p>
          </table:table-cell>
          <table:table-cell office:value-type="date" office:date-value="2016-10-14T00:00:00" table:style-name="ce8">
            <text:p>14/10/2016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29650" table:style-name="ce5">
            <text:p>1329650</text:p>
          </table:table-cell>
          <table:table-cell office:value-type="string" table:style-name="ce5">
            <text:p>TECNO - PLAST S.R.L.<text:s text:c="30"/></text:p>
          </table:table-cell>
          <table:table-cell office:value-type="float" office:value="690231204" table:style-name="ce5">
            <text:p>690231204</text:p>
          </table:table-cell>
          <table:table-cell office:value-type="float" office:value="249501000243494" table:style-name="ce6">
            <text:p>249501000243494</text:p>
          </table:table-cell>
          <table:table-cell office:value-type="currency" office:value="2494.44" table:style-name="ce7">
            <text:p>2.494,44 €</text:p>
          </table:table-cell>
          <table:table-cell office:value-type="date" office:date-value="2020-06-03T00:00:00" table:style-name="ce8">
            <text:p>03/06/2020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29650" table:style-name="ce5">
            <text:p>1329650</text:p>
          </table:table-cell>
          <table:table-cell office:value-type="string" table:style-name="ce5">
            <text:p>TECNO - PLAST S.R.L.<text:s text:c="30"/></text:p>
          </table:table-cell>
          <table:table-cell office:value-type="float" office:value="690231204" table:style-name="ce5">
            <text:p>690231204</text:p>
          </table:table-cell>
          <table:table-cell office:value-type="float" office:value="249501000244661" table:style-name="ce6">
            <text:p>249501000244661</text:p>
          </table:table-cell>
          <table:table-cell office:value-type="currency" office:value="1563.92" table:style-name="ce7">
            <text:p>1.563,92 €</text:p>
          </table:table-cell>
          <table:table-cell office:value-type="date" office:date-value="2020-06-03T00:00:00" table:style-name="ce8">
            <text:p>03/06/2020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281380" table:style-name="ce5">
            <text:p>1281380</text:p>
          </table:table-cell>
          <table:table-cell office:value-type="string" table:style-name="ce5">
            <text:p>TESLA S.R.L.<text:s text:c="38"/></text:p>
          </table:table-cell>
          <table:table-cell office:value-type="float" office:value="4057230403" table:style-name="ce5">
            <text:p>4057230403</text:p>
          </table:table-cell>
          <table:table-cell office:value-type="float" office:value="249501000242357" table:style-name="ce6">
            <text:p>249501000242357</text:p>
          </table:table-cell>
          <table:table-cell office:value-type="currency" office:value="1512.88" table:style-name="ce7">
            <text:p>1.512,88 €</text:p>
          </table:table-cell>
          <table:table-cell office:value-type="date" office:date-value="2016-03-23T00:00:00" table:style-name="ce8">
            <text:p>23/03/2016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46160" table:style-name="ce5">
            <text:p>1346160</text:p>
          </table:table-cell>
          <table:table-cell office:value-type="string" table:style-name="ce5">
            <text:p>TIKI SUN S.R.L. IN LIQUIDAZIONE<text:s text:c="19"/></text:p>
          </table:table-cell>
          <table:table-cell office:value-type="float" office:value="2974000362" table:style-name="ce5">
            <text:p>2974000362</text:p>
          </table:table-cell>
          <table:table-cell office:value-type="float" office:value="249501000246117" table:style-name="ce6">
            <text:p>249501000246117</text:p>
          </table:table-cell>
          <table:table-cell office:value-type="currency" office:value="1935.56" table:style-name="ce7">
            <text:p>1.935,56 €</text:p>
          </table:table-cell>
          <table:table-cell office:value-type="date" office:date-value="2019-07-31T00:00:00" table:style-name="ce8">
            <text:p>31/07/2019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5068230" table:style-name="ce5">
            <text:p>5068230</text:p>
          </table:table-cell>
          <table:table-cell office:value-type="string" table:style-name="ce5">
            <text:p>TRASPORTI E SERVIZI S.R.L.S.<text:s text:c="22"/></text:p>
          </table:table-cell>
          <table:table-cell office:value-type="float" office:value="4241740408" table:style-name="ce5">
            <text:p>4241740408</text:p>
          </table:table-cell>
          <table:table-cell office:value-type="float" office:value="249501001004966" table:style-name="ce6">
            <text:p>249501001004966</text:p>
          </table:table-cell>
          <table:table-cell office:value-type="currency" office:value="1097.01" table:style-name="ce7">
            <text:p>1.097,01 €</text:p>
          </table:table-cell>
          <table:table-cell office:value-type="date" office:date-value="2021-06-09T00:00:00" table:style-name="ce8">
            <text:p>09/06/2021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5035580" table:style-name="ce5">
            <text:p>5035580</text:p>
          </table:table-cell>
          <table:table-cell office:value-type="string" table:style-name="ce5">
            <text:p>VALENTINO <text:s/>RAIMONDO<text:s text:c="31"/></text:p>
          </table:table-cell>
          <table:table-cell office:value-type="float" office:value="2613030358" table:style-name="ce5">
            <text:p>2613030358</text:p>
          </table:table-cell>
          <table:table-cell office:value-type="float" office:value="249501001003836" table:style-name="ce6">
            <text:p>249501001003836</text:p>
          </table:table-cell>
          <table:table-cell office:value-type="currency" office:value="189.51" table:style-name="ce7">
            <text:p>189,51 €</text:p>
          </table:table-cell>
          <table:table-cell office:value-type="date" office:date-value="2021-06-09T00:00:00" table:style-name="ce8">
            <text:p>09/06/2021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43610" table:style-name="ce5">
            <text:p>1343610</text:p>
          </table:table-cell>
          <table:table-cell office:value-type="string" table:style-name="ce5">
            <text:p>VASILE <text:s/>CRISTIAN FLORENTIN<text:s text:c="24"/></text:p>
          </table:table-cell>
          <table:table-cell office:value-type="float" office:value="3583830363" table:style-name="ce5">
            <text:p>3583830363</text:p>
          </table:table-cell>
          <table:table-cell office:value-type="float" office:value="249501000246032" table:style-name="ce6">
            <text:p>249501000246032</text:p>
          </table:table-cell>
          <table:table-cell office:value-type="currency" office:value="1018.03" table:style-name="ce7">
            <text:p>1.018,03 €</text:p>
          </table:table-cell>
          <table:table-cell office:value-type="date" office:date-value="2017-03-10T00:00:00" table:style-name="ce8">
            <text:p>10/03/2017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34160" table:style-name="ce5">
            <text:p>1334160</text:p>
          </table:table-cell>
          <table:table-cell office:value-type="string" table:style-name="ce5">
            <text:p>VESTO ITALIANO SRL UNIPERSONALE<text:s text:c="19"/></text:p>
          </table:table-cell>
          <table:table-cell office:value-type="float" office:value="4050650409" table:style-name="ce5">
            <text:p>4050650409</text:p>
          </table:table-cell>
          <table:table-cell office:value-type="float" office:value="249501000244327" table:style-name="ce6">
            <text:p>249501000244327</text:p>
          </table:table-cell>
          <table:table-cell office:value-type="currency" office:value="1948.63" table:style-name="ce7">
            <text:p>1.948,63 €</text:p>
          </table:table-cell>
          <table:table-cell office:value-type="date" office:date-value="2016-10-14T00:00:00" table:style-name="ce8">
            <text:p>14/10/2016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46350" table:style-name="ce5">
            <text:p>1346350</text:p>
          </table:table-cell>
          <table:table-cell office:value-type="string" table:style-name="ce5">
            <text:p>VETS ON ROAD SRL<text:s text:c="34"/></text:p>
          </table:table-cell>
          <table:table-cell office:value-type="float" office:value="3519871200" table:style-name="ce5">
            <text:p>3519871200</text:p>
          </table:table-cell>
          <table:table-cell office:value-type="float" office:value="249501000246178" table:style-name="ce6">
            <text:p>249501000246178</text:p>
          </table:table-cell>
          <table:table-cell office:value-type="currency" office:value="1395.23" table:style-name="ce7">
            <text:p>1.395,23 €</text:p>
          </table:table-cell>
          <table:table-cell office:value-type="date" office:date-value="2017-02-23T00:00:00" table:style-name="ce8">
            <text:p>23/02/2017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297880" table:style-name="ce5">
            <text:p>1297880</text:p>
          </table:table-cell>
          <table:table-cell office:value-type="string" table:style-name="ce5">
            <text:p>VI.CA. SRL<text:s text:c="40"/></text:p>
          </table:table-cell>
          <table:table-cell office:value-type="float" office:value="3569000403" table:style-name="ce5">
            <text:p>3569000403</text:p>
          </table:table-cell>
          <table:table-cell office:value-type="float" office:value="249501000238671" table:style-name="ce6">
            <text:p>249501000238671</text:p>
          </table:table-cell>
          <table:table-cell office:value-type="currency" office:value="1510.79" table:style-name="ce7">
            <text:p>1.510,79 €</text:p>
          </table:table-cell>
          <table:table-cell office:value-type="date" office:date-value="2015-05-21T00:00:00" table:style-name="ce8">
            <text:p>21/05/2015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float" office:value="1333610" table:style-name="ce5">
            <text:p>1333610</text:p>
          </table:table-cell>
          <table:table-cell office:value-type="string" table:style-name="ce5">
            <text:p>VONA S.R.L.<text:s text:c="39"/></text:p>
          </table:table-cell>
          <table:table-cell office:value-type="float" office:value="2781230343" table:style-name="ce5">
            <text:p>2781230343</text:p>
          </table:table-cell>
          <table:table-cell office:value-type="float" office:value="249501000244295" table:style-name="ce6">
            <text:p>249501000244295</text:p>
          </table:table-cell>
          <table:table-cell office:value-type="currency" office:value="4384.17" table:style-name="ce7">
            <text:p>4.384,17 €</text:p>
          </table:table-cell>
          <table:table-cell office:value-type="date" office:date-value="2016-10-14T00:00:00" table:style-name="ce8">
            <text:p>14/10/2016</text:p>
          </table:table-cell>
          <table:table-cell office:value-type="string" table:style-name="ce9">
            <text:p>Fondo Regionale Emilia Romagna art.9 c.1 L.R.20/12/2013 n.28 - CRE.A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number-rows-repeated="104846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currency-style style:name="N36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date-style style:name="N37" number:language="en" number:country="US">
      <number:day number:style="long"/>
      <number:text>/</number:text>
      <number:month number:style="long"/>
      <number:text>/</number:text>
      <number:year number:style="long"/>
    </number:date-style>
    <number:currency-style style:name="N38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Lucrezia Turetti</meta:initial-creator>
    <dc:creator>Lucrezia Turetti</dc:creator>
    <meta:creation-date>2019-10-10T10:28:42Z</meta:creation-date>
    <dc:date>2026-07-23T14:29:20Z</dc:date>
    <meta:editing-duration>PT0S</meta:editing-duration>
  </office:meta>
</office:document-meta>
</file>