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D9D9D9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37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5" style:family="table-cell" style:parent-style-name="Default" style:data-style-name="N1">
      <style:table-cell-properties fo:border="thin solid #000000"/>
      <style:text-properties fo:font-size="10pt" style:font-size-asian="10pt" style:font-size-complex="10pt"/>
    </style:style>
    <style:style style:name="ce6" style:family="table-cell" style:parent-style-name="Default" style:data-style-name="N36">
      <style:table-cell-properties fo:border="thin solid #000000"/>
      <style:text-properties fo:font-size="10pt" style:font-size-asian="10pt" style:font-size-complex="10pt"/>
    </style:style>
    <style:style style:name="ce7" style:family="table-cell" style:parent-style-name="Default" style:data-style-name="N37">
      <style:table-cell-properties fo:border-top="thin solid #000000" fo:border-bottom="thin solid #000000" fo:border-left="none" fo:border-right="none"/>
      <style:text-properties fo:font-size="10pt" style:font-size-asian="10pt" style:font-size-complex="10pt"/>
    </style:style>
    <style:style style:name="ce8" style:family="table-cell" style:parent-style-name="Normale_32_2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2.03729166666667cm" style:use-optimal-column-width="true"/>
    </style:style>
    <style:style style:name="co3" style:family="table-column">
      <style:table-column-properties fo:break-before="auto" style:column-width="12.5147916666667cm" style:use-optimal-column-width="true"/>
    </style:style>
    <style:style style:name="co4" style:family="table-column">
      <style:table-column-properties fo:break-before="auto" style:column-width="2.831041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7.64645833333333cm" style:use-optimal-column-width="true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7.858125cm"/>
    </style:style>
    <style:style style:name="co9" style:family="table-column">
      <style:table-column-properties fo:break-before="auto" style:column-width="16.430625cm" style:use-optimal-column-width="true"/>
    </style:style>
    <style:style style:name="co10" style:family="table-column">
      <style:table-column-properties fo:break-before="auto" style:column-width="5.21229166666667cm" style:use-optimal-column-width="true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oggetti_Beneficia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11">
            <text:p>Sostegno al sistema di garanzie in favore delle Pmi piemontesi attraverso l’integrazione dei fondi rischi dei Confidi annulità 2018/2020 - Aggiornamento del 30 giugno <text:s/>2026</text:p>
          </table:table-cell>
          <table:covered-table-cell table:number-columns-repeated="9"/>
          <table:table-cell table:number-columns-repeated="16374" table:style-name="ce1"/>
        </table:table-row>
        <table:table-row table:style-name="ro1">
          <table:table-cell office:value-type="string" table:style-name="ce2">
            <text:p>Data_Estrazione</text:p>
          </table:table-cell>
          <table:table-cell office:value-type="string" table:style-name="ce2">
            <text:p>NDG</text:p>
          </table:table-cell>
          <table:table-cell office:value-type="string" table:style-name="ce2">
            <text:p>Ragione Sociale Beneficiario</text:p>
          </table:table-cell>
          <table:table-cell office:value-type="string" table:style-name="ce2">
            <text:p>P_IVA beneficiario</text:p>
          </table:table-cell>
          <table:table-cell office:value-type="string" table:style-name="ce2">
            <text:p>Num_Domanda</text:p>
          </table:table-cell>
          <table:table-cell office:value-type="string" table:style-name="ce2">
            <text:p>Importo del vantaggio economico espresso in €uro</text:p>
          </table:table-cell>
          <table:table-cell office:value-type="string" table:style-name="ce2">
            <text:p>Data_Delibera</text:p>
          </table:table-cell>
          <table:table-cell office:value-type="string" table:style-name="ce2">
            <text:p>Desc_Normativa_Agevolazione</text:p>
          </table:table-cell>
          <table:table-cell office:value-type="string" table:style-name="ce2">
            <text:p>Direzioni e connessi Uffici competenti del Confidi</text:p>
          </table:table-cell>
          <table:table-cell office:value-type="string" table:style-name="ce2">
            <text:p>Dirigente Responsabile del Confid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32380" table:style-name="ce4">
            <text:p>5032380</text:p>
          </table:table-cell>
          <table:table-cell office:value-type="string" table:style-name="ce4">
            <text:p>I.S.I. LINE S.R.L.<text:s text:c="32"/></text:p>
          </table:table-cell>
          <table:table-cell office:value-type="float" office:value="2462070042" table:style-name="ce5">
            <text:p>2462070042</text:p>
          </table:table-cell>
          <table:table-cell office:value-type="float" office:value="249501000311620" table:style-name="ce5">
            <text:p>249501000311620</text:p>
          </table:table-cell>
          <table:table-cell office:value-type="currency" office:value="33" table:style-name="ce6">
            <text:p>33,00 €</text:p>
          </table:table-cell>
          <table:table-cell office:value-type="date" office:date-value="2022-12-20T00:00:00" table:style-name="ce7">
            <text:p>20/12/2022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5" table:style-name="ce10"/>
          <table:table-cell table:number-columns-repeated="16369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88530" table:style-name="ce4">
            <text:p>5288530</text:p>
          </table:table-cell>
          <table:table-cell office:value-type="string" table:style-name="ce4">
            <text:p>MELONCELLI <text:s/>LUCA<text:s text:c="34"/></text:p>
          </table:table-cell>
          <table:table-cell office:value-type="float" office:value="2623060064" table:style-name="ce5">
            <text:p>2623060064</text:p>
          </table:table-cell>
          <table:table-cell office:value-type="float" office:value="249501001019090" table:style-name="ce5">
            <text:p>249501001019090</text:p>
          </table:table-cell>
          <table:table-cell office:value-type="currency" office:value="3" table:style-name="ce6">
            <text:p>3,00 €</text:p>
          </table:table-cell>
          <table:table-cell office:value-type="date" office:date-value="2020-02-25T00:00:00" table:style-name="ce7">
            <text:p>25/02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88530" table:style-name="ce4">
            <text:p>5288530</text:p>
          </table:table-cell>
          <table:table-cell office:value-type="string" table:style-name="ce4">
            <text:p>MELONCELLI <text:s/>LUCA<text:s text:c="34"/></text:p>
          </table:table-cell>
          <table:table-cell office:value-type="float" office:value="2623060064" table:style-name="ce5">
            <text:p>2623060064</text:p>
          </table:table-cell>
          <table:table-cell office:value-type="float" office:value="249501001019089" table:style-name="ce5">
            <text:p>249501001019089</text:p>
          </table:table-cell>
          <table:table-cell office:value-type="currency" office:value="2" table:style-name="ce6">
            <text:p>2,00 €</text:p>
          </table:table-cell>
          <table:table-cell office:value-type="date" office:date-value="2020-02-25T00:00:00" table:style-name="ce7">
            <text:p>25/02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8660" table:style-name="ce4">
            <text:p>5058660</text:p>
          </table:table-cell>
          <table:table-cell office:value-type="string" table:style-name="ce4">
            <text:p>GHIGGIA INGEGNERIA D'IMPIANTI S.R.L.<text:s text:c="14"/></text:p>
          </table:table-cell>
          <table:table-cell office:value-type="float" office:value="8267980012" table:style-name="ce5">
            <text:p>8267980012</text:p>
          </table:table-cell>
          <table:table-cell office:value-type="float" office:value="249501000327720" table:style-name="ce5">
            <text:p>249501000327720</text:p>
          </table:table-cell>
          <table:table-cell office:value-type="currency" office:value="255.96" table:style-name="ce6">
            <text:p>255,96 €</text:p>
          </table:table-cell>
          <table:table-cell office:value-type="date" office:date-value="2023-05-24T00:00:00" table:style-name="ce7">
            <text:p>24/05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8660" table:style-name="ce4">
            <text:p>5058660</text:p>
          </table:table-cell>
          <table:table-cell office:value-type="string" table:style-name="ce4">
            <text:p>GHIGGIA INGEGNERIA D'IMPIANTI S.R.L.<text:s text:c="14"/></text:p>
          </table:table-cell>
          <table:table-cell office:value-type="float" office:value="8267980012" table:style-name="ce5">
            <text:p>8267980012</text:p>
          </table:table-cell>
          <table:table-cell office:value-type="float" office:value="249501000327739" table:style-name="ce5">
            <text:p>249501000327739</text:p>
          </table:table-cell>
          <table:table-cell office:value-type="currency" office:value="842.24" table:style-name="ce6">
            <text:p>842,24 €</text:p>
          </table:table-cell>
          <table:table-cell office:value-type="date" office:date-value="2023-05-24T00:00:00" table:style-name="ce7">
            <text:p>24/05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058660" table:style-name="ce4">
            <text:p>5058660</text:p>
          </table:table-cell>
          <table:table-cell office:value-type="string" table:style-name="ce4">
            <text:p>GHIGGIA INGEGNERIA D'IMPIANTI S.R.L.<text:s text:c="14"/></text:p>
          </table:table-cell>
          <table:table-cell office:value-type="float" office:value="8267980012" table:style-name="ce5">
            <text:p>8267980012</text:p>
          </table:table-cell>
          <table:table-cell office:value-type="float" office:value="249501000327748" table:style-name="ce5">
            <text:p>249501000327748</text:p>
          </table:table-cell>
          <table:table-cell office:value-type="currency" office:value="401.28" table:style-name="ce6">
            <text:p>401,28 €</text:p>
          </table:table-cell>
          <table:table-cell office:value-type="date" office:date-value="2023-05-24T00:00:00" table:style-name="ce7">
            <text:p>24/05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43480" table:style-name="ce4">
            <text:p>1143480</text:p>
          </table:table-cell>
          <table:table-cell office:value-type="string" table:style-name="ce4">
            <text:p>EMMEA S.N.C. DI BARO MARCO E PISTONE ANDREA<text:s text:c="7"/></text:p>
          </table:table-cell>
          <table:table-cell office:value-type="float" office:value="8828290018" table:style-name="ce5">
            <text:p>8828290018</text:p>
          </table:table-cell>
          <table:table-cell office:value-type="float" office:value="249501001019884" table:style-name="ce5">
            <text:p>249501001019884</text:p>
          </table:table-cell>
          <table:table-cell office:value-type="currency" office:value="377.01" table:style-name="ce6">
            <text:p>377,01 €</text:p>
          </table:table-cell>
          <table:table-cell office:value-type="date" office:date-value="2020-04-28T00:00:00" table:style-name="ce7">
            <text:p>28/04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84080" table:style-name="ce4">
            <text:p>5284080</text:p>
          </table:table-cell>
          <table:table-cell office:value-type="string" table:style-name="ce4">
            <text:p>CREATIWEB S.R.L. IN LIQUIDAZIONE<text:s text:c="18"/></text:p>
          </table:table-cell>
          <table:table-cell office:value-type="float" office:value="9476090015" table:style-name="ce5">
            <text:p>9476090015</text:p>
          </table:table-cell>
          <table:table-cell office:value-type="float" office:value="249501000320674" table:style-name="ce5">
            <text:p>249501000320674</text:p>
          </table:table-cell>
          <table:table-cell office:value-type="currency" office:value="400.64" table:style-name="ce6">
            <text:p>400,64 €</text:p>
          </table:table-cell>
          <table:table-cell office:value-type="date" office:date-value="2023-03-22T00:00:00" table:style-name="ce7">
            <text:p>22/03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81830" table:style-name="ce4">
            <text:p>5181830</text:p>
          </table:table-cell>
          <table:table-cell office:value-type="string" table:style-name="ce4">
            <text:p>NOVA PARTS SRL<text:s text:c="36"/></text:p>
          </table:table-cell>
          <table:table-cell office:value-type="float" office:value="10475490016" table:style-name="ce5">
            <text:p>10475490016</text:p>
          </table:table-cell>
          <table:table-cell office:value-type="float" office:value="249501001021331" table:style-name="ce5">
            <text:p>249501001021331</text:p>
          </table:table-cell>
          <table:table-cell office:value-type="currency" office:value="977.83" table:style-name="ce6">
            <text:p>977,83 €</text:p>
          </table:table-cell>
          <table:table-cell office:value-type="date" office:date-value="2020-10-06T00:00:00" table:style-name="ce7">
            <text:p>06/10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84120" table:style-name="ce4">
            <text:p>5284120</text:p>
          </table:table-cell>
          <table:table-cell office:value-type="string" table:style-name="ce4">
            <text:p>KOOBCAMP S.R.L.<text:s text:c="35"/></text:p>
          </table:table-cell>
          <table:table-cell office:value-type="float" office:value="10628300013" table:style-name="ce5">
            <text:p>10628300013</text:p>
          </table:table-cell>
          <table:table-cell office:value-type="float" office:value="249501000320665" table:style-name="ce5">
            <text:p>249501000320665</text:p>
          </table:table-cell>
          <table:table-cell office:value-type="currency" office:value="626.46" table:style-name="ce6">
            <text:p>626,46 €</text:p>
          </table:table-cell>
          <table:table-cell office:value-type="date" office:date-value="2023-03-22T00:00:00" table:style-name="ce7">
            <text:p>22/03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77890" table:style-name="ce4">
            <text:p>5277890</text:p>
          </table:table-cell>
          <table:table-cell office:value-type="string" table:style-name="ce4">
            <text:p>PROGESIA S.R.L.S.<text:s text:c="33"/></text:p>
          </table:table-cell>
          <table:table-cell office:value-type="float" office:value="11297630011" table:style-name="ce5">
            <text:p>11297630011</text:p>
          </table:table-cell>
          <table:table-cell office:value-type="float" office:value="249501001018452" table:style-name="ce5">
            <text:p>249501001018452</text:p>
          </table:table-cell>
          <table:table-cell office:value-type="currency" office:value="604.91" table:style-name="ce6">
            <text:p>604,91 €</text:p>
          </table:table-cell>
          <table:table-cell office:value-type="date" office:date-value="2020-01-28T00:00:00" table:style-name="ce7">
            <text:p>28/01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47080" table:style-name="ce4">
            <text:p>5247080</text:p>
          </table:table-cell>
          <table:table-cell office:value-type="string" table:style-name="ce4">
            <text:p>ITTICO PIEMONTE SRLS<text:s text:c="30"/></text:p>
          </table:table-cell>
          <table:table-cell office:value-type="float" office:value="11821640015" table:style-name="ce5">
            <text:p>11821640015</text:p>
          </table:table-cell>
          <table:table-cell office:value-type="float" office:value="249501001016625" table:style-name="ce5">
            <text:p>249501001016625</text:p>
          </table:table-cell>
          <table:table-cell office:value-type="currency" office:value="708.97" table:style-name="ce6">
            <text:p>708,97 €</text:p>
          </table:table-cell>
          <table:table-cell office:value-type="date" office:date-value="2019-09-24T00:00:00" table:style-name="ce7">
            <text:p>24/09/2019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169990" table:style-name="ce4">
            <text:p>5169990</text:p>
          </table:table-cell>
          <table:table-cell office:value-type="string" table:style-name="ce4">
            <text:p>ELENA 1889 S.R.L.<text:s text:c="33"/></text:p>
          </table:table-cell>
          <table:table-cell office:value-type="float" office:value="11928460010" table:style-name="ce5">
            <text:p>11928460010</text:p>
          </table:table-cell>
          <table:table-cell office:value-type="float" office:value="249501001016711" table:style-name="ce5">
            <text:p>249501001016711</text:p>
          </table:table-cell>
          <table:table-cell office:value-type="currency" office:value="7956.4" table:style-name="ce6">
            <text:p>7.956,40 €</text:p>
          </table:table-cell>
          <table:table-cell office:value-type="date" office:date-value="2019-10-01T00:00:00" table:style-name="ce7">
            <text:p>01/10/2019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59250" table:style-name="ce4">
            <text:p>5259250</text:p>
          </table:table-cell>
          <table:table-cell office:value-type="string" table:style-name="ce4">
            <text:p>MANGIA&amp;BEVI S.R.L.<text:s text:c="32"/></text:p>
          </table:table-cell>
          <table:table-cell office:value-type="float" office:value="12158660014" table:style-name="ce5">
            <text:p>12158660014</text:p>
          </table:table-cell>
          <table:table-cell office:value-type="float" office:value="249501001017269" table:style-name="ce5">
            <text:p>249501001017269</text:p>
          </table:table-cell>
          <table:table-cell office:value-type="currency" office:value="2500.2800000000002" table:style-name="ce6">
            <text:p>2.500,28 €</text:p>
          </table:table-cell>
          <table:table-cell office:value-type="date" office:date-value="2019-12-10T00:00:00" table:style-name="ce7">
            <text:p>10/12/2019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 table:style-name="ce1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292840" table:style-name="ce4">
            <text:p>5292840</text:p>
          </table:table-cell>
          <table:table-cell office:value-type="string" table:style-name="ce4">
            <text:p>BOCCARDO <text:s/>SARA<text:s text:c="36"/></text:p>
          </table:table-cell>
          <table:table-cell office:value-type="float" office:value="12226310014" table:style-name="ce5">
            <text:p>12226310014</text:p>
          </table:table-cell>
          <table:table-cell office:value-type="float" office:value="249501001019198" table:style-name="ce5">
            <text:p>249501001019198</text:p>
          </table:table-cell>
          <table:table-cell office:value-type="currency" office:value="738.52" table:style-name="ce6">
            <text:p>738,52 €</text:p>
          </table:table-cell>
          <table:table-cell office:value-type="date" office:date-value="2020-03-03T00:00:00" table:style-name="ce7">
            <text:p>03/03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5345990" table:style-name="ce4">
            <text:p>5345990</text:p>
          </table:table-cell>
          <table:table-cell office:value-type="string" table:style-name="ce4">
            <text:p>DI TURI <text:s/>VITTORIO<text:s text:c="33"/></text:p>
          </table:table-cell>
          <table:table-cell office:value-type="float" office:value="12312120012" table:style-name="ce5">
            <text:p>12312120012</text:p>
          </table:table-cell>
          <table:table-cell office:value-type="float" office:value="249501001021394" table:style-name="ce5">
            <text:p>249501001021394</text:p>
          </table:table-cell>
          <table:table-cell office:value-type="currency" office:value="2416.75" table:style-name="ce6">
            <text:p>2.416,75 €</text:p>
          </table:table-cell>
          <table:table-cell office:value-type="date" office:date-value="2020-10-20T00:00:00" table:style-name="ce7">
            <text:p>20/10/2020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14390" table:style-name="ce4">
            <text:p>11214390</text:p>
          </table:table-cell>
          <table:table-cell office:value-type="string" table:style-name="ce4">
            <text:p>KAEDO S.R.L.S.<text:s text:c="36"/></text:p>
          </table:table-cell>
          <table:table-cell office:value-type="float" office:value="12749530015" table:style-name="ce5">
            <text:p>12749530015</text:p>
          </table:table-cell>
          <table:table-cell office:value-type="float" office:value="249501000332242" table:style-name="ce5">
            <text:p>249501000332242</text:p>
          </table:table-cell>
          <table:table-cell office:value-type="currency" office:value="108.4" table:style-name="ce6">
            <text:p>108,40 €</text:p>
          </table:table-cell>
          <table:table-cell office:value-type="date" office:date-value="2023-06-28T00:00:00" table:style-name="ce7">
            <text:p>28/06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14390" table:style-name="ce4">
            <text:p>11214390</text:p>
          </table:table-cell>
          <table:table-cell office:value-type="string" table:style-name="ce4">
            <text:p>KAEDO S.R.L.S.<text:s text:c="36"/></text:p>
          </table:table-cell>
          <table:table-cell office:value-type="float" office:value="12749530015" table:style-name="ce5">
            <text:p>12749530015</text:p>
          </table:table-cell>
          <table:table-cell office:value-type="float" office:value="249501000317679" table:style-name="ce5">
            <text:p>249501000317679</text:p>
          </table:table-cell>
          <table:table-cell office:value-type="currency" office:value="552.64" table:style-name="ce6">
            <text:p>552,64 €</text:p>
          </table:table-cell>
          <table:table-cell office:value-type="date" office:date-value="2023-03-01T00:00:00" table:style-name="ce7">
            <text:p>01/03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style-name="ro1">
          <table:table-cell office:value-type="date" office:date-value="2026-06-30T00:00:00" table:style-name="ce3">
            <text:p>30/06/2026</text:p>
          </table:table-cell>
          <table:table-cell office:value-type="float" office:value="11205650" table:style-name="ce4">
            <text:p>11205650</text:p>
          </table:table-cell>
          <table:table-cell office:value-type="string" table:style-name="ce4">
            <text:p>RICCO <text:s/>FABRIZIO<text:s text:c="35"/></text:p>
          </table:table-cell>
          <table:table-cell office:value-type="float" office:value="12780250010" table:style-name="ce5">
            <text:p>12780250010</text:p>
          </table:table-cell>
          <table:table-cell office:value-type="float" office:value="249501000315662" table:style-name="ce5">
            <text:p>249501000315662</text:p>
          </table:table-cell>
          <table:table-cell office:value-type="currency" office:value="941.89" table:style-name="ce6">
            <text:p>941,89 €</text:p>
          </table:table-cell>
          <table:table-cell office:value-type="date" office:date-value="2023-02-08T00:00:00" table:style-name="ce7">
            <text:p>08/02/2023</text:p>
          </table:table-cell>
          <table:table-cell office:value-type="string" table:style-name="ce4">
            <text:p>Fondo Rischi Regione Piemonte 2018/2020</text:p>
          </table:table-cell>
          <table:table-cell office:value-type="string" table:style-name="ce8">
            <text:p>Direzione Crediti Direzione Gestione Credito e Contenzioso e Direzione Convenzioni Contributi e Agevolazioni</text:p>
          </table:table-cell>
          <table:table-cell office:value-type="string" table:style-name="ce9">
            <text:p>Emilio Quattrocchi</text:p>
          </table:table-cell>
          <table:table-cell table:number-columns-repeated="16374"/>
        </table:table-row>
        <table:table-row table:number-rows-repeated="104855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date-style style:name="N37" number:language="en" number:country="US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Lucrezia Turetti</meta:initial-creator>
    <dc:creator>Lucrezia Turetti</dc:creator>
    <meta:creation-date>2019-10-10T10:37:33Z</meta:creation-date>
    <dc:date>2026-07-23T14:09:42Z</dc:date>
    <meta:editing-duration>PT0S</meta:editing-duration>
  </office:meta>
</office:document-meta>
</file>