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36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5" style:family="table-cell" style:parent-style-name="Default" style:data-style-name="N1">
      <style:table-cell-properties fo:border="thin solid #000000"/>
      <style:text-properties fo:font-size="10pt" style:font-size-asian="10pt" style:font-size-complex="10pt"/>
    </style:style>
    <style:style style:name="ce6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38">
      <style:table-cell-properties fo:border="thin solid #000000"/>
      <style:text-properties fo:font-size="10pt" style:font-size-asian="10pt" style:font-size-complex="10pt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03729166666667cm" style:use-optimal-column-width="true"/>
    </style:style>
    <style:style style:name="co3" style:family="table-column">
      <style:table-column-properties fo:break-before="auto" style:column-width="10.0277083333333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2.98979166666667cm" style:use-optimal-column-width="true"/>
    </style:style>
    <style:style style:name="co6" style:family="table-column">
      <style:table-column-properties fo:break-before="auto" style:column-width="7.80520833333333cm" style:use-optimal-column-width="true"/>
    </style:style>
    <style:style style:name="co7" style:family="table-column">
      <style:table-column-properties fo:break-before="auto" style:column-width="3.889375cm"/>
    </style:style>
    <style:style style:name="co8" style:family="table-column">
      <style:table-column-properties fo:break-before="auto" style:column-width="4.73604166666667cm" style:use-optimal-column-width="true"/>
    </style:style>
    <style:style style:name="co9" style:family="table-column">
      <style:table-column-properties fo:break-before="auto" style:column-width="16.430625cm" style:use-optimal-column-width="true"/>
    </style:style>
    <style:style style:name="co10" style:family="table-column">
      <style:table-column-properties fo:break-before="auto" style:column-width="5.159375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9">
            <text:p>Fondo Unico per l'integrazione dei Fondi Rischi dei Consorzi di garanzia Fidi (Legge regionale 19 giugno 2015, n. 14, art. 2) Programmazione unitaria 2014-2020 della Regione Sardegna - Aggiornamento del 30 giugno 2026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style-name="ce2">
            <text:p>Data_Estrazione</text:p>
          </table:table-cell>
          <table:table-cell office:value-type="string" table:style-name="ce2">
            <text:p>NDG</text:p>
          </table:table-cell>
          <table:table-cell office:value-type="string" table:style-name="ce2">
            <text:p>Ragione Sociale Beneficiario</text:p>
          </table:table-cell>
          <table:table-cell office:value-type="string" table:style-name="ce2">
            <text:p>P_IVA beneficiario</text:p>
          </table:table-cell>
          <table:table-cell office:value-type="string" table:style-name="ce2">
            <text:p>Num_Domanda</text:p>
          </table:table-cell>
          <table:table-cell office:value-type="string" table:style-name="ce2">
            <text:p>Importo del vanrtaggio economico espresso in €uro</text:p>
          </table:table-cell>
          <table:table-cell office:value-type="string" table:style-name="ce2">
            <text:p>Data_Delibera</text:p>
          </table:table-cell>
          <table:table-cell office:value-type="string" table:style-name="ce2">
            <text:p>Desc_Normativa_Agevolazione</text:p>
          </table:table-cell>
          <table:table-cell office:value-type="string" table:style-name="ce2">
            <text:p>Direzioni e connessi Uffici competenti del Confidi</text:p>
          </table:table-cell>
          <table:table-cell office:value-type="string" table:style-name="ce2">
            <text:p>Dirigente responsabile del Confid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415560" table:style-name="ce4">
            <text:p>11415560</text:p>
          </table:table-cell>
          <table:table-cell office:value-type="string" table:style-name="ce4">
            <text:p>ADEMA SNC DI MARONGIU GIORGIA &amp; MELIS PAMELA<text:s text:c="6"/></text:p>
          </table:table-cell>
          <table:table-cell office:value-type="float" office:value="4155630926" table:style-name="ce4">
            <text:p>4155630926</text:p>
          </table:table-cell>
          <table:table-cell office:value-type="float" office:value="249501000441623" table:style-name="ce5">
            <text:p>249501000441623</text:p>
          </table:table-cell>
          <table:table-cell office:value-type="currency" office:value="103.08" table:style-name="ce10">
            <text:p>103,08 €</text:p>
          </table:table-cell>
          <table:table-cell office:value-type="date" office:date-value="2025-12-18T00:00:00" table:style-name="ce6">
            <text:p>18/12/2025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60630" table:style-name="ce4">
            <text:p>5160630</text:p>
          </table:table-cell>
          <table:table-cell office:value-type="string" table:style-name="ce4">
            <text:p>ANGIUS &amp; CO S.R.L.<text:s text:c="32"/></text:p>
          </table:table-cell>
          <table:table-cell office:value-type="float" office:value="1760120921" table:style-name="ce4">
            <text:p>1760120921</text:p>
          </table:table-cell>
          <table:table-cell office:value-type="float" office:value="249501001013648" table:style-name="ce5">
            <text:p>249501001013648</text:p>
          </table:table-cell>
          <table:table-cell office:value-type="currency" office:value="174.34" table:style-name="ce10">
            <text:p>174,34 €</text:p>
          </table:table-cell>
          <table:table-cell office:value-type="date" office:date-value="2021-03-12T00:00:00" table:style-name="ce6">
            <text:p>12/03/2021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94040" table:style-name="ce4">
            <text:p>5094040</text:p>
          </table:table-cell>
          <table:table-cell office:value-type="string" table:style-name="ce4">
            <text:p>C&amp;G PNEUMATICI S.R.L.<text:s text:c="29"/></text:p>
          </table:table-cell>
          <table:table-cell office:value-type="float" office:value="1478320912" table:style-name="ce4">
            <text:p>1478320912</text:p>
          </table:table-cell>
          <table:table-cell office:value-type="float" office:value="249501001006529" table:style-name="ce5">
            <text:p>249501001006529</text:p>
          </table:table-cell>
          <table:table-cell office:value-type="currency" office:value="985" table:style-name="ce10">
            <text:p>985,00 €</text:p>
          </table:table-cell>
          <table:table-cell office:value-type="date" office:date-value="2020-06-16T00:00:00" table:style-name="ce6">
            <text:p>16/06/2020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43170" table:style-name="ce4">
            <text:p>5143170</text:p>
          </table:table-cell>
          <table:table-cell office:value-type="string" table:style-name="ce4">
            <text:p>CARTA <text:s/>GISELLA<text:s text:c="36"/></text:p>
          </table:table-cell>
          <table:table-cell office:value-type="float" office:value="1493250912" table:style-name="ce4">
            <text:p>1493250912</text:p>
          </table:table-cell>
          <table:table-cell office:value-type="float" office:value="249501001011286" table:style-name="ce5">
            <text:p>249501001011286</text:p>
          </table:table-cell>
          <table:table-cell office:value-type="currency" office:value="197.97" table:style-name="ce10">
            <text:p>197,97 €</text:p>
          </table:table-cell>
          <table:table-cell office:value-type="date" office:date-value="2018-11-27T00:00:00" table:style-name="ce6">
            <text:p>27/11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43170" table:style-name="ce4">
            <text:p>5143170</text:p>
          </table:table-cell>
          <table:table-cell office:value-type="string" table:style-name="ce4">
            <text:p>CARTA <text:s/>GISELLA<text:s text:c="36"/></text:p>
          </table:table-cell>
          <table:table-cell office:value-type="float" office:value="1493250912" table:style-name="ce4">
            <text:p>1493250912</text:p>
          </table:table-cell>
          <table:table-cell office:value-type="float" office:value="249501001020190" table:style-name="ce5">
            <text:p>249501001020190</text:p>
          </table:table-cell>
          <table:table-cell office:value-type="currency" office:value="172.5" table:style-name="ce10">
            <text:p>172,50 €</text:p>
          </table:table-cell>
          <table:table-cell office:value-type="date" office:date-value="2020-05-12T00:00:00" table:style-name="ce6">
            <text:p>12/05/2020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17220" table:style-name="ce4">
            <text:p>5217220</text:p>
          </table:table-cell>
          <table:table-cell office:value-type="string" table:style-name="ce4">
            <text:p>CARTA FRATELLI S.N.C. DI CARTA ROBERTO, ANTONIO E<text:s/></text:p>
          </table:table-cell>
          <table:table-cell office:value-type="float" office:value="1166730919" table:style-name="ce4">
            <text:p>1166730919</text:p>
          </table:table-cell>
          <table:table-cell office:value-type="float" office:value="249501001015678" table:style-name="ce5">
            <text:p>249501001015678</text:p>
          </table:table-cell>
          <table:table-cell office:value-type="currency" office:value="1858.36" table:style-name="ce10">
            <text:p>1.858,36 €</text:p>
          </table:table-cell>
          <table:table-cell office:value-type="date" office:date-value="2020-06-16T00:00:00" table:style-name="ce6">
            <text:p>16/06/2020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22320" table:style-name="ce4">
            <text:p>11222320</text:p>
          </table:table-cell>
          <table:table-cell office:value-type="string" table:style-name="ce4">
            <text:p>CHIAI <text:s/>SALVATORE<text:s text:c="34"/></text:p>
          </table:table-cell>
          <table:table-cell office:value-type="float" office:value="1102210919" table:style-name="ce4">
            <text:p>1102210919</text:p>
          </table:table-cell>
          <table:table-cell office:value-type="float" office:value="249501000329559" table:style-name="ce5">
            <text:p>249501000329559</text:p>
          </table:table-cell>
          <table:table-cell office:value-type="currency" office:value="0.4" table:style-name="ce10">
            <text:p>0,40 €</text:p>
          </table:table-cell>
          <table:table-cell office:value-type="date" office:date-value="2023-06-07T00:00:00" table:style-name="ce6">
            <text:p>07/06/2023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414870" table:style-name="ce4">
            <text:p>11414870</text:p>
          </table:table-cell>
          <table:table-cell office:value-type="string" table:style-name="ce4">
            <text:p>CORONA STEFANO E DANIELE S.N.C.<text:s text:c="19"/></text:p>
          </table:table-cell>
          <table:table-cell office:value-type="float" office:value="560870958" table:style-name="ce4">
            <text:p>560870958</text:p>
          </table:table-cell>
          <table:table-cell office:value-type="float" office:value="249501000441614" table:style-name="ce5">
            <text:p>249501000441614</text:p>
          </table:table-cell>
          <table:table-cell office:value-type="currency" office:value="270.55" table:style-name="ce10">
            <text:p>270,55 €</text:p>
          </table:table-cell>
          <table:table-cell office:value-type="date" office:date-value="2025-12-18T00:00:00" table:style-name="ce6">
            <text:p>18/12/2025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88470" table:style-name="ce4">
            <text:p>5088470</text:p>
          </table:table-cell>
          <table:table-cell office:value-type="string" table:style-name="ce4">
            <text:p>CUI <text:s/>SALVATORE<text:s text:c="36"/></text:p>
          </table:table-cell>
          <table:table-cell office:value-type="float" office:value="1113290918" table:style-name="ce4">
            <text:p>1113290918</text:p>
          </table:table-cell>
          <table:table-cell office:value-type="float" office:value="249501001006166" table:style-name="ce5">
            <text:p>249501001006166</text:p>
          </table:table-cell>
          <table:table-cell office:value-type="currency" office:value="336.24" table:style-name="ce10">
            <text:p>336,24 €</text:p>
          </table:table-cell>
          <table:table-cell office:value-type="date" office:date-value="2018-04-03T00:00:00" table:style-name="ce6">
            <text:p>03/04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415080" table:style-name="ce4">
            <text:p>11415080</text:p>
          </table:table-cell>
          <table:table-cell office:value-type="string" table:style-name="ce4">
            <text:p>DEIANA <text:s/>ALBERTO<text:s text:c="35"/></text:p>
          </table:table-cell>
          <table:table-cell office:value-type="float" office:value="3969570922" table:style-name="ce4">
            <text:p>3969570922</text:p>
          </table:table-cell>
          <table:table-cell office:value-type="float" office:value="249501000441632" table:style-name="ce5">
            <text:p>249501000441632</text:p>
          </table:table-cell>
          <table:table-cell office:value-type="currency" office:value="56.9" table:style-name="ce10">
            <text:p>56,90 €</text:p>
          </table:table-cell>
          <table:table-cell office:value-type="date" office:date-value="2025-12-18T00:00:00" table:style-name="ce6">
            <text:p>18/12/2025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72200" table:style-name="ce4">
            <text:p>5272200</text:p>
          </table:table-cell>
          <table:table-cell office:value-type="string" table:style-name="ce4">
            <text:p>DELOGU <text:s/>CHRISTINE GISELE ANGELE<text:s text:c="19"/></text:p>
          </table:table-cell>
          <table:table-cell office:value-type="float" office:value="842350910" table:style-name="ce4">
            <text:p>842350910</text:p>
          </table:table-cell>
          <table:table-cell office:value-type="float" office:value="249501001018717" table:style-name="ce5">
            <text:p>249501001018717</text:p>
          </table:table-cell>
          <table:table-cell office:value-type="currency" office:value="57.29" table:style-name="ce10">
            <text:p>57,29 €</text:p>
          </table:table-cell>
          <table:table-cell office:value-type="date" office:date-value="2020-06-16T00:00:00" table:style-name="ce6">
            <text:p>16/06/2020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72200" table:style-name="ce4">
            <text:p>5272200</text:p>
          </table:table-cell>
          <table:table-cell office:value-type="string" table:style-name="ce4">
            <text:p>DELOGU <text:s/>CHRISTINE GISELE ANGELE<text:s text:c="19"/></text:p>
          </table:table-cell>
          <table:table-cell office:value-type="float" office:value="842350910" table:style-name="ce4">
            <text:p>842350910</text:p>
          </table:table-cell>
          <table:table-cell office:value-type="float" office:value="249501001018718" table:style-name="ce5">
            <text:p>249501001018718</text:p>
          </table:table-cell>
          <table:table-cell office:value-type="currency" office:value="172.22" table:style-name="ce10">
            <text:p>172,22 €</text:p>
          </table:table-cell>
          <table:table-cell office:value-type="date" office:date-value="2020-06-16T00:00:00" table:style-name="ce6">
            <text:p>16/06/2020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365980" table:style-name="ce4">
            <text:p>11365980</text:p>
          </table:table-cell>
          <table:table-cell office:value-type="string" table:style-name="ce4">
            <text:p>DI VICINO <text:s/>ADRIANA<text:s text:c="32"/></text:p>
          </table:table-cell>
          <table:table-cell office:value-type="float" office:value="3756570929" table:style-name="ce4">
            <text:p>3756570929</text:p>
          </table:table-cell>
          <table:table-cell office:value-type="float" office:value="249501000411308" table:style-name="ce5">
            <text:p>249501000411308</text:p>
          </table:table-cell>
          <table:table-cell office:value-type="currency" office:value="451.94" table:style-name="ce10">
            <text:p>451,94 €</text:p>
          </table:table-cell>
          <table:table-cell office:value-type="date" office:date-value="2025-05-15T00:00:00" table:style-name="ce6">
            <text:p>15/05/2025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23560" table:style-name="ce4">
            <text:p>5223560</text:p>
          </table:table-cell>
          <table:table-cell office:value-type="string" table:style-name="ce4">
            <text:p>DORE <text:s/>MARZIA<text:s text:c="38"/></text:p>
          </table:table-cell>
          <table:table-cell office:value-type="float" office:value="1455360915" table:style-name="ce4">
            <text:p>1455360915</text:p>
          </table:table-cell>
          <table:table-cell office:value-type="float" office:value="249501001016365" table:style-name="ce5">
            <text:p>249501001016365</text:p>
          </table:table-cell>
          <table:table-cell office:value-type="currency" office:value="498.09" table:style-name="ce10">
            <text:p>498,09 €</text:p>
          </table:table-cell>
          <table:table-cell office:value-type="date" office:date-value="2020-09-22T00:00:00" table:style-name="ce6">
            <text:p>22/09/2020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59830" table:style-name="ce4">
            <text:p>5059830</text:p>
          </table:table-cell>
          <table:table-cell office:value-type="string" table:style-name="ce4">
            <text:p>GAVIANO <text:s/>VERONICA<text:s text:c="33"/></text:p>
          </table:table-cell>
          <table:table-cell office:value-type="float" office:value="3626330926" table:style-name="ce4">
            <text:p>3626330926</text:p>
          </table:table-cell>
          <table:table-cell office:value-type="float" office:value="249501001007610" table:style-name="ce5">
            <text:p>249501001007610</text:p>
          </table:table-cell>
          <table:table-cell office:value-type="currency" office:value="312.49" table:style-name="ce10">
            <text:p>312,49 €</text:p>
          </table:table-cell>
          <table:table-cell office:value-type="date" office:date-value="2018-05-22T00:00:00" table:style-name="ce6">
            <text:p>22/05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339430" table:style-name="ce4">
            <text:p>5339430</text:p>
          </table:table-cell>
          <table:table-cell office:value-type="string" table:style-name="ce4">
            <text:p>ICEBERG DI MELIS CARLO &amp; C. S.A.S.<text:s text:c="16"/></text:p>
          </table:table-cell>
          <table:table-cell office:value-type="float" office:value="1767180928" table:style-name="ce4">
            <text:p>1767180928</text:p>
          </table:table-cell>
          <table:table-cell office:value-type="float" office:value="249501000277542" table:style-name="ce5">
            <text:p>249501000277542</text:p>
          </table:table-cell>
          <table:table-cell office:value-type="currency" office:value="2" table:style-name="ce10">
            <text:p>2,00 €</text:p>
          </table:table-cell>
          <table:table-cell office:value-type="date" office:date-value="2021-12-21T00:00:00" table:style-name="ce6">
            <text:p>21/12/2021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339430" table:style-name="ce4">
            <text:p>5339430</text:p>
          </table:table-cell>
          <table:table-cell office:value-type="string" table:style-name="ce4">
            <text:p>ICEBERG DI MELIS CARLO &amp; C. S.A.S.<text:s text:c="16"/></text:p>
          </table:table-cell>
          <table:table-cell office:value-type="float" office:value="1767180928" table:style-name="ce4">
            <text:p>1767180928</text:p>
          </table:table-cell>
          <table:table-cell office:value-type="float" office:value="249501001021009" table:style-name="ce5">
            <text:p>249501001021009</text:p>
          </table:table-cell>
          <table:table-cell office:value-type="currency" office:value="138" table:style-name="ce10">
            <text:p>138,00 €</text:p>
          </table:table-cell>
          <table:table-cell office:value-type="date" office:date-value="2020-11-18T00:00:00" table:style-name="ce6">
            <text:p>18/11/2020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420960" table:style-name="ce4">
            <text:p>11420960</text:p>
          </table:table-cell>
          <table:table-cell office:value-type="string" table:style-name="ce4">
            <text:p>IGNAZIO ZEDDA &amp; FIGLI S.A.S.<text:s text:c="22"/></text:p>
          </table:table-cell>
          <table:table-cell office:value-type="float" office:value="2330890928" table:style-name="ce4">
            <text:p>2330890928</text:p>
          </table:table-cell>
          <table:table-cell office:value-type="float" office:value="249501000446502" table:style-name="ce5">
            <text:p>249501000446502</text:p>
          </table:table-cell>
          <table:table-cell office:value-type="currency" office:value="543.20000000000005" table:style-name="ce10">
            <text:p>543,20 €</text:p>
          </table:table-cell>
          <table:table-cell office:value-type="date" office:date-value="2026-02-11T00:00:00" table:style-name="ce6">
            <text:p>11/02/2026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307380" table:style-name="ce4">
            <text:p>11307380</text:p>
          </table:table-cell>
          <table:table-cell office:value-type="string" table:style-name="ce4">
            <text:p>IL VELIERO DI CORTIS MARIA &amp; C. S.N.C.<text:s text:c="12"/></text:p>
          </table:table-cell>
          <table:table-cell office:value-type="float" office:value="3300240920" table:style-name="ce4">
            <text:p>3300240920</text:p>
          </table:table-cell>
          <table:table-cell office:value-type="float" office:value="249501000374474" table:style-name="ce5">
            <text:p>249501000374474</text:p>
          </table:table-cell>
          <table:table-cell office:value-type="currency" office:value="773.6" table:style-name="ce10">
            <text:p>773,60 €</text:p>
          </table:table-cell>
          <table:table-cell office:value-type="date" office:date-value="2024-07-31T00:00:00" table:style-name="ce6">
            <text:p>31/07/2024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38510" table:style-name="ce4">
            <text:p>11238510</text:p>
          </table:table-cell>
          <table:table-cell office:value-type="string" table:style-name="ce4">
            <text:p>KIMO S.N.C. DI LUIGI DORE E GIUSEPPE BALDINU<text:s text:c="6"/></text:p>
          </table:table-cell>
          <table:table-cell office:value-type="float" office:value="2893740908" table:style-name="ce4">
            <text:p>2893740908</text:p>
          </table:table-cell>
          <table:table-cell office:value-type="float" office:value="249501000343123" table:style-name="ce5">
            <text:p>249501000343123</text:p>
          </table:table-cell>
          <table:table-cell office:value-type="currency" office:value="0.08" table:style-name="ce10">
            <text:p>0,08 €</text:p>
          </table:table-cell>
          <table:table-cell office:value-type="date" office:date-value="2023-11-02T00:00:00" table:style-name="ce6">
            <text:p>02/11/2023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57360" table:style-name="ce4">
            <text:p>5157360</text:p>
          </table:table-cell>
          <table:table-cell office:value-type="string" table:style-name="ce4">
            <text:p>LABORATORIO ANALISI CLINICO CHIMICO BATTERIOLOGICO</text:p>
          </table:table-cell>
          <table:table-cell office:value-type="float" office:value="1425410923" table:style-name="ce4">
            <text:p>1425410923</text:p>
          </table:table-cell>
          <table:table-cell office:value-type="float" office:value="249501000276491" table:style-name="ce5">
            <text:p>249501000276491</text:p>
          </table:table-cell>
          <table:table-cell office:value-type="currency" office:value="2" table:style-name="ce10">
            <text:p>2,00 €</text:p>
          </table:table-cell>
          <table:table-cell office:value-type="date" office:date-value="2021-12-14T00:00:00" table:style-name="ce6">
            <text:p>14/12/2021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57360" table:style-name="ce4">
            <text:p>5157360</text:p>
          </table:table-cell>
          <table:table-cell office:value-type="string" table:style-name="ce4">
            <text:p>LABORATORIO ANALISI CLINICO CHIMICO BATTERIOLOGICO</text:p>
          </table:table-cell>
          <table:table-cell office:value-type="float" office:value="1425410923" table:style-name="ce4">
            <text:p>1425410923</text:p>
          </table:table-cell>
          <table:table-cell office:value-type="float" office:value="249501000276507" table:style-name="ce5">
            <text:p>249501000276507</text:p>
          </table:table-cell>
          <table:table-cell office:value-type="currency" office:value="5" table:style-name="ce10">
            <text:p>5,00 €</text:p>
          </table:table-cell>
          <table:table-cell office:value-type="date" office:date-value="2021-12-14T00:00:00" table:style-name="ce6">
            <text:p>14/12/2021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57360" table:style-name="ce4">
            <text:p>5157360</text:p>
          </table:table-cell>
          <table:table-cell office:value-type="string" table:style-name="ce4">
            <text:p>LABORATORIO ANALISI CLINICO CHIMICO BATTERIOLOGICO</text:p>
          </table:table-cell>
          <table:table-cell office:value-type="float" office:value="1425410923" table:style-name="ce4">
            <text:p>1425410923</text:p>
          </table:table-cell>
          <table:table-cell office:value-type="float" office:value="249501000313584" table:style-name="ce5">
            <text:p>249501000313584</text:p>
          </table:table-cell>
          <table:table-cell office:value-type="currency" office:value="97.81" table:style-name="ce10">
            <text:p>97,81 €</text:p>
          </table:table-cell>
          <table:table-cell office:value-type="date" office:date-value="2023-01-18T00:00:00" table:style-name="ce6">
            <text:p>18/01/2023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57360" table:style-name="ce4">
            <text:p>5157360</text:p>
          </table:table-cell>
          <table:table-cell office:value-type="string" table:style-name="ce4">
            <text:p>LABORATORIO ANALISI CLINICO CHIMICO BATTERIOLOGICO</text:p>
          </table:table-cell>
          <table:table-cell office:value-type="float" office:value="1425410923" table:style-name="ce4">
            <text:p>1425410923</text:p>
          </table:table-cell>
          <table:table-cell office:value-type="float" office:value="249501000313593" table:style-name="ce5">
            <text:p>249501000313593</text:p>
          </table:table-cell>
          <table:table-cell office:value-type="currency" office:value="394.53" table:style-name="ce10">
            <text:p>394,53 €</text:p>
          </table:table-cell>
          <table:table-cell office:value-type="date" office:date-value="2023-01-18T00:00:00" table:style-name="ce6">
            <text:p>18/01/2023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57360" table:style-name="ce4">
            <text:p>5157360</text:p>
          </table:table-cell>
          <table:table-cell office:value-type="string" table:style-name="ce4">
            <text:p>LABORATORIO ANALISI CLINICO CHIMICO BATTERIOLOGICO</text:p>
          </table:table-cell>
          <table:table-cell office:value-type="float" office:value="1425410923" table:style-name="ce4">
            <text:p>1425410923</text:p>
          </table:table-cell>
          <table:table-cell office:value-type="float" office:value="249501001012220" table:style-name="ce5">
            <text:p>249501001012220</text:p>
          </table:table-cell>
          <table:table-cell office:value-type="currency" office:value="158.38" table:style-name="ce10">
            <text:p>158,38 €</text:p>
          </table:table-cell>
          <table:table-cell office:value-type="date" office:date-value="2018-12-11T00:00:00" table:style-name="ce6">
            <text:p>11/12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57360" table:style-name="ce4">
            <text:p>5157360</text:p>
          </table:table-cell>
          <table:table-cell office:value-type="string" table:style-name="ce4">
            <text:p>LABORATORIO ANALISI CLINICO CHIMICO BATTERIOLOGICO</text:p>
          </table:table-cell>
          <table:table-cell office:value-type="float" office:value="1425410923" table:style-name="ce4">
            <text:p>1425410923</text:p>
          </table:table-cell>
          <table:table-cell office:value-type="float" office:value="249501001012221" table:style-name="ce5">
            <text:p>249501001012221</text:p>
          </table:table-cell>
          <table:table-cell office:value-type="currency" office:value="395.94" table:style-name="ce10">
            <text:p>395,94 €</text:p>
          </table:table-cell>
          <table:table-cell office:value-type="date" office:date-value="2018-12-11T00:00:00" table:style-name="ce6">
            <text:p>11/12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27300" table:style-name="ce4">
            <text:p>5027300</text:p>
          </table:table-cell>
          <table:table-cell office:value-type="string" table:style-name="ce4">
            <text:p>LADU <text:s/>FRANCESCA<text:s text:c="35"/></text:p>
          </table:table-cell>
          <table:table-cell office:value-type="float" office:value="1281170918" table:style-name="ce4">
            <text:p>1281170918</text:p>
          </table:table-cell>
          <table:table-cell office:value-type="float" office:value="249501000277392" table:style-name="ce5">
            <text:p>249501000277392</text:p>
          </table:table-cell>
          <table:table-cell office:value-type="currency" office:value="3" table:style-name="ce10">
            <text:p>3,00 €</text:p>
          </table:table-cell>
          <table:table-cell office:value-type="date" office:date-value="2021-12-21T00:00:00" table:style-name="ce6">
            <text:p>21/12/2021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27300" table:style-name="ce4">
            <text:p>5027300</text:p>
          </table:table-cell>
          <table:table-cell office:value-type="string" table:style-name="ce4">
            <text:p>LADU <text:s/>FRANCESCA<text:s text:c="35"/></text:p>
          </table:table-cell>
          <table:table-cell office:value-type="float" office:value="1281170918" table:style-name="ce4">
            <text:p>1281170918</text:p>
          </table:table-cell>
          <table:table-cell office:value-type="float" office:value="249501001014853" table:style-name="ce5">
            <text:p>249501001014853</text:p>
          </table:table-cell>
          <table:table-cell office:value-type="currency" office:value="53.53" table:style-name="ce10">
            <text:p>53,53 €</text:p>
          </table:table-cell>
          <table:table-cell office:value-type="date" office:date-value="2021-01-25T00:00:00" table:style-name="ce6">
            <text:p>25/01/2021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320180" table:style-name="ce4">
            <text:p>11320180</text:p>
          </table:table-cell>
          <table:table-cell office:value-type="string" table:style-name="ce4">
            <text:p>LADY OSCAR HAIR&amp;SPA DI MURA CARMINE E PITZANTI MAR</text:p>
          </table:table-cell>
          <table:table-cell office:value-type="float" office:value="4126460924" table:style-name="ce4">
            <text:p>4126460924</text:p>
          </table:table-cell>
          <table:table-cell office:value-type="float" office:value="249501000375552" table:style-name="ce5">
            <text:p>249501000375552</text:p>
          </table:table-cell>
          <table:table-cell office:value-type="currency" office:value="213.85" table:style-name="ce10">
            <text:p>213,85 €</text:p>
          </table:table-cell>
          <table:table-cell office:value-type="date" office:date-value="2024-08-08T00:00:00" table:style-name="ce6">
            <text:p>08/08/2024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48980" table:style-name="ce4">
            <text:p>5048980</text:p>
          </table:table-cell>
          <table:table-cell office:value-type="string" table:style-name="ce4">
            <text:p>LATTERIA ZIA MARIANNA 1936 DI CADEDDU ROBERTO E C.</text:p>
          </table:table-cell>
          <table:table-cell office:value-type="float" office:value="1418270912" table:style-name="ce4">
            <text:p>1418270912</text:p>
          </table:table-cell>
          <table:table-cell office:value-type="float" office:value="249501001014013" table:style-name="ce5">
            <text:p>249501001014013</text:p>
          </table:table-cell>
          <table:table-cell office:value-type="currency" office:value="555.11" table:style-name="ce10">
            <text:p>555,11 €</text:p>
          </table:table-cell>
          <table:table-cell office:value-type="date" office:date-value="2020-09-22T00:00:00" table:style-name="ce6">
            <text:p>22/09/2020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87680" table:style-name="ce4">
            <text:p>5087680</text:p>
          </table:table-cell>
          <table:table-cell office:value-type="string" table:style-name="ce4">
            <text:p>LEGIC MARKET SAS DI CHERCHI EMANUELA &amp; C.<text:s text:c="9"/></text:p>
          </table:table-cell>
          <table:table-cell office:value-type="float" office:value="2460000900" table:style-name="ce4">
            <text:p>2460000900</text:p>
          </table:table-cell>
          <table:table-cell office:value-type="float" office:value="249501001006151" table:style-name="ce5">
            <text:p>249501001006151</text:p>
          </table:table-cell>
          <table:table-cell office:value-type="currency" office:value="1268.71" table:style-name="ce10">
            <text:p>1.268,71 €</text:p>
          </table:table-cell>
          <table:table-cell office:value-type="date" office:date-value="2018-03-06T00:00:00" table:style-name="ce6">
            <text:p>06/03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08850" table:style-name="ce4">
            <text:p>5208850</text:p>
          </table:table-cell>
          <table:table-cell office:value-type="string" table:style-name="ce4">
            <text:p>L'IMPERFETTO S.R.L.<text:s text:c="31"/></text:p>
          </table:table-cell>
          <table:table-cell office:value-type="float" office:value="3766000925" table:style-name="ce4">
            <text:p>3766000925</text:p>
          </table:table-cell>
          <table:table-cell office:value-type="float" office:value="249501001014395" table:style-name="ce5">
            <text:p>249501001014395</text:p>
          </table:table-cell>
          <table:table-cell office:value-type="currency" office:value="160.25" table:style-name="ce10">
            <text:p>160,25 €</text:p>
          </table:table-cell>
          <table:table-cell office:value-type="date" office:date-value="2022-03-16T00:00:00" table:style-name="ce6">
            <text:p>16/03/2022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73300" table:style-name="ce4">
            <text:p>5073300</text:p>
          </table:table-cell>
          <table:table-cell office:value-type="string" table:style-name="ce4">
            <text:p>LOCHE FAUSTO E NINA DI ANTONIO E MARIA LUISA S.N.C</text:p>
          </table:table-cell>
          <table:table-cell office:value-type="float" office:value="53500914" table:style-name="ce4">
            <text:p>53500914</text:p>
          </table:table-cell>
          <table:table-cell office:value-type="float" office:value="249501001005731" table:style-name="ce5">
            <text:p>249501001005731</text:p>
          </table:table-cell>
          <table:table-cell office:value-type="currency" office:value="554.30999999999995" table:style-name="ce10">
            <text:p>554,31 €</text:p>
          </table:table-cell>
          <table:table-cell office:value-type="date" office:date-value="2018-02-06T00:00:00" table:style-name="ce6">
            <text:p>06/02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73300" table:style-name="ce4">
            <text:p>5073300</text:p>
          </table:table-cell>
          <table:table-cell office:value-type="string" table:style-name="ce4">
            <text:p>LOCHE FAUSTO E NINA DI ANTONIO E MARIA LUISA S.N.C</text:p>
          </table:table-cell>
          <table:table-cell office:value-type="float" office:value="53500914" table:style-name="ce4">
            <text:p>53500914</text:p>
          </table:table-cell>
          <table:table-cell office:value-type="float" office:value="249501001005732" table:style-name="ce5">
            <text:p>249501001005732</text:p>
          </table:table-cell>
          <table:table-cell office:value-type="currency" office:value="985.25" table:style-name="ce10">
            <text:p>985,25 €</text:p>
          </table:table-cell>
          <table:table-cell office:value-type="date" office:date-value="2018-02-06T00:00:00" table:style-name="ce6">
            <text:p>06/02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75380" table:style-name="ce4">
            <text:p>5075380</text:p>
          </table:table-cell>
          <table:table-cell office:value-type="string" table:style-name="ce4">
            <text:p>MAMAY SARDINIAN FOODS S.R.L. SEMPLIFICATA<text:s text:c="9"/></text:p>
          </table:table-cell>
          <table:table-cell office:value-type="float" office:value="1516900915" table:style-name="ce4">
            <text:p>1516900915</text:p>
          </table:table-cell>
          <table:table-cell office:value-type="float" office:value="249501001005352" table:style-name="ce5">
            <text:p>249501001005352</text:p>
          </table:table-cell>
          <table:table-cell office:value-type="currency" office:value="168.12" table:style-name="ce10">
            <text:p>168,12 €</text:p>
          </table:table-cell>
          <table:table-cell office:value-type="date" office:date-value="2018-01-30T00:00:00" table:style-name="ce6">
            <text:p>30/01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17530" table:style-name="ce4">
            <text:p>11217530</text:p>
          </table:table-cell>
          <table:table-cell office:value-type="string" table:style-name="ce4">
            <text:p>MAMELI <text:s/>ANTONIO<text:s text:c="35"/></text:p>
          </table:table-cell>
          <table:table-cell office:value-type="float" office:value="1645410919" table:style-name="ce4">
            <text:p>1645410919</text:p>
          </table:table-cell>
          <table:table-cell office:value-type="float" office:value="249501000333161" table:style-name="ce5">
            <text:p>249501000333161</text:p>
          </table:table-cell>
          <table:table-cell office:value-type="currency" office:value="0.75" table:style-name="ce10">
            <text:p>0,75 €</text:p>
          </table:table-cell>
          <table:table-cell office:value-type="date" office:date-value="2023-07-12T00:00:00" table:style-name="ce6">
            <text:p>12/07/2023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337290" table:style-name="ce4">
            <text:p>5337290</text:p>
          </table:table-cell>
          <table:table-cell office:value-type="string" table:style-name="ce4">
            <text:p>MELONI <text:s/>ALICE<text:s text:c="37"/></text:p>
          </table:table-cell>
          <table:table-cell office:value-type="float" office:value="1567990914" table:style-name="ce4">
            <text:p>1567990914</text:p>
          </table:table-cell>
          <table:table-cell office:value-type="float" office:value="249501001020856" table:style-name="ce5">
            <text:p>249501001020856</text:p>
          </table:table-cell>
          <table:table-cell office:value-type="currency" office:value="822.51" table:style-name="ce10">
            <text:p>822,51 €</text:p>
          </table:table-cell>
          <table:table-cell office:value-type="date" office:date-value="2020-08-05T00:00:00" table:style-name="ce6">
            <text:p>05/08/2020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364870" table:style-name="ce4">
            <text:p>11364870</text:p>
          </table:table-cell>
          <table:table-cell office:value-type="string" table:style-name="ce4">
            <text:p>MORO <text:s/>DAVIDE<text:s text:c="38"/></text:p>
          </table:table-cell>
          <table:table-cell office:value-type="float" office:value="3294790922" table:style-name="ce4">
            <text:p>3294790922</text:p>
          </table:table-cell>
          <table:table-cell office:value-type="float" office:value="249501000408544" table:style-name="ce5">
            <text:p>249501000408544</text:p>
          </table:table-cell>
          <table:table-cell office:value-type="currency" office:value="523.55999999999995" table:style-name="ce10">
            <text:p>523,56 €</text:p>
          </table:table-cell>
          <table:table-cell office:value-type="date" office:date-value="2025-04-23T00:00:00" table:style-name="ce6">
            <text:p>23/04/2025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310430" table:style-name="ce4">
            <text:p>5310430</text:p>
          </table:table-cell>
          <table:table-cell office:value-type="string" table:style-name="ce4">
            <text:p>MURA <text:s/>GIUSEPPE<text:s text:c="36"/></text:p>
          </table:table-cell>
          <table:table-cell office:value-type="float" office:value="1481700910" table:style-name="ce4">
            <text:p>1481700910</text:p>
          </table:table-cell>
          <table:table-cell office:value-type="float" office:value="249501000356537" table:style-name="ce5">
            <text:p>249501000356537</text:p>
          </table:table-cell>
          <table:table-cell office:value-type="currency" office:value="0.25" table:style-name="ce10">
            <text:p>0,25 €</text:p>
          </table:table-cell>
          <table:table-cell office:value-type="date" office:date-value="2024-03-06T00:00:00" table:style-name="ce6">
            <text:p>06/03/2024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310430" table:style-name="ce4">
            <text:p>5310430</text:p>
          </table:table-cell>
          <table:table-cell office:value-type="string" table:style-name="ce4">
            <text:p>MURA <text:s/>GIUSEPPE<text:s text:c="36"/></text:p>
          </table:table-cell>
          <table:table-cell office:value-type="float" office:value="1481700910" table:style-name="ce4">
            <text:p>1481700910</text:p>
          </table:table-cell>
          <table:table-cell office:value-type="float" office:value="249501000406118" table:style-name="ce5">
            <text:p>249501000406118</text:p>
          </table:table-cell>
          <table:table-cell office:value-type="currency" office:value="0.25" table:style-name="ce10">
            <text:p>0,25 €</text:p>
          </table:table-cell>
          <table:table-cell office:value-type="date" office:date-value="2025-04-09T00:00:00" table:style-name="ce6">
            <text:p>09/04/2025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310430" table:style-name="ce4">
            <text:p>5310430</text:p>
          </table:table-cell>
          <table:table-cell office:value-type="string" table:style-name="ce4">
            <text:p>MURA <text:s/>GIUSEPPE<text:s text:c="36"/></text:p>
          </table:table-cell>
          <table:table-cell office:value-type="float" office:value="1481700910" table:style-name="ce4">
            <text:p>1481700910</text:p>
          </table:table-cell>
          <table:table-cell office:value-type="float" office:value="249501000452549" table:style-name="ce5">
            <text:p>249501000452549</text:p>
          </table:table-cell>
          <table:table-cell office:value-type="currency" office:value="0.25" table:style-name="ce10">
            <text:p>0,25 €</text:p>
          </table:table-cell>
          <table:table-cell office:value-type="date" office:date-value="2026-03-25T00:00:00" table:style-name="ce6">
            <text:p>25/03/2026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92170" table:style-name="ce4">
            <text:p>5092170</text:p>
          </table:table-cell>
          <table:table-cell office:value-type="string" table:style-name="ce4">
            <text:p>NETCOM S.R.L. - IN FALLIMENTO<text:s text:c="21"/></text:p>
          </table:table-cell>
          <table:table-cell office:value-type="float" office:value="2800820926" table:style-name="ce4">
            <text:p>2800820926</text:p>
          </table:table-cell>
          <table:table-cell office:value-type="float" office:value="249501001007580" table:style-name="ce5">
            <text:p>249501001007580</text:p>
          </table:table-cell>
          <table:table-cell office:value-type="currency" office:value="2083.75" table:style-name="ce10">
            <text:p>2.083,75 €</text:p>
          </table:table-cell>
          <table:table-cell office:value-type="date" office:date-value="2018-05-02T00:00:00" table:style-name="ce6">
            <text:p>02/05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15330" table:style-name="ce4">
            <text:p>5115330</text:p>
          </table:table-cell>
          <table:table-cell office:value-type="string" table:style-name="ce4">
            <text:p>NEWFARI S.R.L.<text:s text:c="36"/></text:p>
          </table:table-cell>
          <table:table-cell office:value-type="float" office:value="3653950927" table:style-name="ce4">
            <text:p>3653950927</text:p>
          </table:table-cell>
          <table:table-cell office:value-type="float" office:value="249501001009691" table:style-name="ce5">
            <text:p>249501001009691</text:p>
          </table:table-cell>
          <table:table-cell office:value-type="currency" office:value="2521.83" table:style-name="ce10">
            <text:p>2.521,83 €</text:p>
          </table:table-cell>
          <table:table-cell office:value-type="date" office:date-value="2018-09-04T00:00:00" table:style-name="ce6">
            <text:p>04/09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16470" table:style-name="ce4">
            <text:p>5116470</text:p>
          </table:table-cell>
          <table:table-cell office:value-type="string" table:style-name="ce4">
            <text:p>OLBIAFUORISTRADA SOCIETA' A RESPONSABILITA' LIMITA</text:p>
          </table:table-cell>
          <table:table-cell office:value-type="float" office:value="2574220907" table:style-name="ce4">
            <text:p>2574220907</text:p>
          </table:table-cell>
          <table:table-cell office:value-type="float" office:value="249501001008670" table:style-name="ce5">
            <text:p>249501001008670</text:p>
          </table:table-cell>
          <table:table-cell office:value-type="currency" office:value="1008.73" table:style-name="ce10">
            <text:p>1.008,73 €</text:p>
          </table:table-cell>
          <table:table-cell office:value-type="date" office:date-value="2018-07-03T00:00:00" table:style-name="ce6">
            <text:p>03/07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22350" table:style-name="ce4">
            <text:p>11222350</text:p>
          </table:table-cell>
          <table:table-cell office:value-type="string" table:style-name="ce4">
            <text:p>PENISOLA DEL SINIS SOCIETA' COOPERATIVA<text:s text:c="11"/></text:p>
          </table:table-cell>
          <table:table-cell office:value-type="float" office:value="477150957" table:style-name="ce4">
            <text:p>477150957</text:p>
          </table:table-cell>
          <table:table-cell office:value-type="float" office:value="249501000346451" table:style-name="ce5">
            <text:p>249501000346451</text:p>
          </table:table-cell>
          <table:table-cell office:value-type="currency" office:value="33" table:style-name="ce10">
            <text:p>33,00 €</text:p>
          </table:table-cell>
          <table:table-cell office:value-type="date" office:date-value="2023-11-29T00:00:00" table:style-name="ce6">
            <text:p>29/11/2023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22350" table:style-name="ce4">
            <text:p>11222350</text:p>
          </table:table-cell>
          <table:table-cell office:value-type="string" table:style-name="ce4">
            <text:p>PENISOLA DEL SINIS SOCIETA' COOPERATIVA<text:s text:c="11"/></text:p>
          </table:table-cell>
          <table:table-cell office:value-type="float" office:value="477150957" table:style-name="ce4">
            <text:p>477150957</text:p>
          </table:table-cell>
          <table:table-cell office:value-type="float" office:value="249501000402130" table:style-name="ce5">
            <text:p>249501000402130</text:p>
          </table:table-cell>
          <table:table-cell office:value-type="currency" office:value="101" table:style-name="ce10">
            <text:p>101,00 €</text:p>
          </table:table-cell>
          <table:table-cell office:value-type="date" office:date-value="2025-03-12T00:00:00" table:style-name="ce6">
            <text:p>12/03/2025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36640" table:style-name="ce4">
            <text:p>5136640</text:p>
          </table:table-cell>
          <table:table-cell office:value-type="string" table:style-name="ce4">
            <text:p>PILOTTO <text:s/>MICHELE<text:s text:c="34"/></text:p>
          </table:table-cell>
          <table:table-cell office:value-type="float" office:value="1513010916" table:style-name="ce4">
            <text:p>1513010916</text:p>
          </table:table-cell>
          <table:table-cell office:value-type="float" office:value="249501000255398" table:style-name="ce5">
            <text:p>249501000255398</text:p>
          </table:table-cell>
          <table:table-cell office:value-type="currency" office:value="21" table:style-name="ce10">
            <text:p>21,00 €</text:p>
          </table:table-cell>
          <table:table-cell office:value-type="date" office:date-value="2021-06-09T00:00:00" table:style-name="ce6">
            <text:p>09/06/2021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36640" table:style-name="ce4">
            <text:p>5136640</text:p>
          </table:table-cell>
          <table:table-cell office:value-type="string" table:style-name="ce4">
            <text:p>PILOTTO <text:s/>MICHELE<text:s text:c="34"/></text:p>
          </table:table-cell>
          <table:table-cell office:value-type="float" office:value="1513010916" table:style-name="ce4">
            <text:p>1513010916</text:p>
          </table:table-cell>
          <table:table-cell office:value-type="float" office:value="249501000301775" table:style-name="ce5">
            <text:p>249501000301775</text:p>
          </table:table-cell>
          <table:table-cell office:value-type="currency" office:value="1.5" table:style-name="ce10">
            <text:p>1,50 €</text:p>
          </table:table-cell>
          <table:table-cell office:value-type="date" office:date-value="2022-10-05T00:00:00" table:style-name="ce6">
            <text:p>05/10/2022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36640" table:style-name="ce4">
            <text:p>5136640</text:p>
          </table:table-cell>
          <table:table-cell office:value-type="string" table:style-name="ce4">
            <text:p>PILOTTO <text:s/>MICHELE<text:s text:c="34"/></text:p>
          </table:table-cell>
          <table:table-cell office:value-type="float" office:value="1513010916" table:style-name="ce4">
            <text:p>1513010916</text:p>
          </table:table-cell>
          <table:table-cell office:value-type="float" office:value="249501001019572" table:style-name="ce5">
            <text:p>249501001019572</text:p>
          </table:table-cell>
          <table:table-cell office:value-type="currency" office:value="103.5" table:style-name="ce10">
            <text:p>103,50 €</text:p>
          </table:table-cell>
          <table:table-cell office:value-type="date" office:date-value="2020-04-15T00:00:00" table:style-name="ce6">
            <text:p>15/04/2020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27840" table:style-name="ce4">
            <text:p>5227840</text:p>
          </table:table-cell>
          <table:table-cell office:value-type="string" table:style-name="ce4">
            <text:p>PINNA <text:s/>GIOVANNI MARIA<text:s text:c="29"/></text:p>
          </table:table-cell>
          <table:table-cell office:value-type="float" office:value="1972860900" table:style-name="ce4">
            <text:p>1972860900</text:p>
          </table:table-cell>
          <table:table-cell office:value-type="float" office:value="249501000255520" table:style-name="ce5">
            <text:p>249501000255520</text:p>
          </table:table-cell>
          <table:table-cell office:value-type="currency" office:value="12" table:style-name="ce10">
            <text:p>12,00 €</text:p>
          </table:table-cell>
          <table:table-cell office:value-type="date" office:date-value="2021-06-09T00:00:00" table:style-name="ce6">
            <text:p>09/06/2021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27840" table:style-name="ce4">
            <text:p>5227840</text:p>
          </table:table-cell>
          <table:table-cell office:value-type="string" table:style-name="ce4">
            <text:p>PINNA <text:s/>GIOVANNI MARIA<text:s text:c="29"/></text:p>
          </table:table-cell>
          <table:table-cell office:value-type="float" office:value="1972860900" table:style-name="ce4">
            <text:p>1972860900</text:p>
          </table:table-cell>
          <table:table-cell office:value-type="float" office:value="249501001016245" table:style-name="ce5">
            <text:p>249501001016245</text:p>
          </table:table-cell>
          <table:table-cell office:value-type="currency" office:value="207.59" table:style-name="ce10">
            <text:p>207,59 €</text:p>
          </table:table-cell>
          <table:table-cell office:value-type="date" office:date-value="2019-09-23T00:00:00" table:style-name="ce6">
            <text:p>23/09/2019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338370" table:style-name="ce4">
            <text:p>5338370</text:p>
          </table:table-cell>
          <table:table-cell office:value-type="string" table:style-name="ce4">
            <text:p>PROMOZIONI PARTECIPAZIONI SARDEGNA S.R.L. PROMO-SA</text:p>
          </table:table-cell>
          <table:table-cell office:value-type="float" office:value="1886840923" table:style-name="ce4">
            <text:p>1886840923</text:p>
          </table:table-cell>
          <table:table-cell office:value-type="float" office:value="249501000436862" table:style-name="ce5">
            <text:p>249501000436862</text:p>
          </table:table-cell>
          <table:table-cell office:value-type="currency" office:value="439.99" table:style-name="ce10">
            <text:p>439,99 €</text:p>
          </table:table-cell>
          <table:table-cell office:value-type="date" office:date-value="2025-11-20T00:00:00" table:style-name="ce6">
            <text:p>20/11/2025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65060" table:style-name="ce4">
            <text:p>5065060</text:p>
          </table:table-cell>
          <table:table-cell office:value-type="string" table:style-name="ce4">
            <text:p>S.E.A. S.R.L.<text:s text:c="37"/></text:p>
          </table:table-cell>
          <table:table-cell office:value-type="float" office:value="1197520917" table:style-name="ce4">
            <text:p>1197520917</text:p>
          </table:table-cell>
          <table:table-cell office:value-type="float" office:value="249501001004694" table:style-name="ce5">
            <text:p>249501001004694</text:p>
          </table:table-cell>
          <table:table-cell office:value-type="currency" office:value="593.91" table:style-name="ce10">
            <text:p>593,91 €</text:p>
          </table:table-cell>
          <table:table-cell office:value-type="date" office:date-value="2018-03-27T00:00:00" table:style-name="ce6">
            <text:p>27/03/2018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31970" table:style-name="ce4">
            <text:p>5231970</text:p>
          </table:table-cell>
          <table:table-cell office:value-type="string" table:style-name="ce4">
            <text:p>SAMAT S.N.C. DI UCCHEDDU LORELLA - IN LIQUIDAZIONE</text:p>
          </table:table-cell>
          <table:table-cell office:value-type="float" office:value="2454820925" table:style-name="ce4">
            <text:p>2454820925</text:p>
          </table:table-cell>
          <table:table-cell office:value-type="float" office:value="249501000277506" table:style-name="ce5">
            <text:p>249501000277506</text:p>
          </table:table-cell>
          <table:table-cell office:value-type="currency" office:value="2" table:style-name="ce10">
            <text:p>2,00 €</text:p>
          </table:table-cell>
          <table:table-cell office:value-type="date" office:date-value="2021-12-21T00:00:00" table:style-name="ce6">
            <text:p>21/12/2021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31970" table:style-name="ce4">
            <text:p>5231970</text:p>
          </table:table-cell>
          <table:table-cell office:value-type="string" table:style-name="ce4">
            <text:p>SAMAT S.N.C. DI UCCHEDDU LORELLA - IN LIQUIDAZIONE</text:p>
          </table:table-cell>
          <table:table-cell office:value-type="float" office:value="2454820925" table:style-name="ce4">
            <text:p>2454820925</text:p>
          </table:table-cell>
          <table:table-cell office:value-type="float" office:value="249501000317116" table:style-name="ce5">
            <text:p>249501000317116</text:p>
          </table:table-cell>
          <table:table-cell office:value-type="currency" office:value="33" table:style-name="ce10">
            <text:p>33,00 €</text:p>
          </table:table-cell>
          <table:table-cell office:value-type="date" office:date-value="2023-02-22T00:00:00" table:style-name="ce6">
            <text:p>22/02/2023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31970" table:style-name="ce4">
            <text:p>5231970</text:p>
          </table:table-cell>
          <table:table-cell office:value-type="string" table:style-name="ce4">
            <text:p>SAMAT S.N.C. DI UCCHEDDU LORELLA - IN LIQUIDAZIONE</text:p>
          </table:table-cell>
          <table:table-cell office:value-type="float" office:value="2454820925" table:style-name="ce4">
            <text:p>2454820925</text:p>
          </table:table-cell>
          <table:table-cell office:value-type="float" office:value="249501001016631" table:style-name="ce5">
            <text:p>249501001016631</text:p>
          </table:table-cell>
          <table:table-cell office:value-type="currency" office:value="138" table:style-name="ce10">
            <text:p>138,00 €</text:p>
          </table:table-cell>
          <table:table-cell office:value-type="date" office:date-value="2019-10-29T00:00:00" table:style-name="ce6">
            <text:p>29/10/2019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31970" table:style-name="ce4">
            <text:p>5231970</text:p>
          </table:table-cell>
          <table:table-cell office:value-type="string" table:style-name="ce4">
            <text:p>SAMAT S.N.C. DI UCCHEDDU LORELLA - IN LIQUIDAZIONE</text:p>
          </table:table-cell>
          <table:table-cell office:value-type="float" office:value="2454820925" table:style-name="ce4">
            <text:p>2454820925</text:p>
          </table:table-cell>
          <table:table-cell office:value-type="float" office:value="249501001016632" table:style-name="ce5">
            <text:p>249501001016632</text:p>
          </table:table-cell>
          <table:table-cell office:value-type="currency" office:value="659.15" table:style-name="ce10">
            <text:p>659,15 €</text:p>
          </table:table-cell>
          <table:table-cell office:value-type="date" office:date-value="2019-10-29T00:00:00" table:style-name="ce6">
            <text:p>29/10/2019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31970" table:style-name="ce4">
            <text:p>5231970</text:p>
          </table:table-cell>
          <table:table-cell office:value-type="string" table:style-name="ce4">
            <text:p>SAMAT S.N.C. DI UCCHEDDU LORELLA - IN LIQUIDAZIONE</text:p>
          </table:table-cell>
          <table:table-cell office:value-type="float" office:value="2454820925" table:style-name="ce4">
            <text:p>2454820925</text:p>
          </table:table-cell>
          <table:table-cell office:value-type="float" office:value="249501001021800" table:style-name="ce5">
            <text:p>249501001021800</text:p>
          </table:table-cell>
          <table:table-cell office:value-type="currency" office:value="172" table:style-name="ce10">
            <text:p>172,00 €</text:p>
          </table:table-cell>
          <table:table-cell office:value-type="date" office:date-value="2020-11-24T00:00:00" table:style-name="ce6">
            <text:p>24/11/2020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415340" table:style-name="ce4">
            <text:p>11415340</text:p>
          </table:table-cell>
          <table:table-cell office:value-type="string" table:style-name="ce4">
            <text:p>SNACK BAR 387 DI BASCIU S.A.S.<text:s text:c="20"/></text:p>
          </table:table-cell>
          <table:table-cell office:value-type="float" office:value="2979530926" table:style-name="ce4">
            <text:p>2979530926</text:p>
          </table:table-cell>
          <table:table-cell office:value-type="float" office:value="249501000447459" table:style-name="ce5">
            <text:p>249501000447459</text:p>
          </table:table-cell>
          <table:table-cell office:value-type="currency" office:value="213.88" table:style-name="ce10">
            <text:p>213,88 €</text:p>
          </table:table-cell>
          <table:table-cell office:value-type="date" office:date-value="2026-02-18T00:00:00" table:style-name="ce6">
            <text:p>18/02/2026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22380" table:style-name="ce4">
            <text:p>11222380</text:p>
          </table:table-cell>
          <table:table-cell office:value-type="string" table:style-name="ce4">
            <text:p>TINTI <text:s/>ROBERTO<text:s text:c="36"/></text:p>
          </table:table-cell>
          <table:table-cell office:value-type="float" office:value="663740959" table:style-name="ce4">
            <text:p>663740959</text:p>
          </table:table-cell>
          <table:table-cell office:value-type="float" office:value="249501000326767" table:style-name="ce5">
            <text:p>249501000326767</text:p>
          </table:table-cell>
          <table:table-cell office:value-type="currency" office:value="802.5" table:style-name="ce10">
            <text:p>802,50 €</text:p>
          </table:table-cell>
          <table:table-cell office:value-type="date" office:date-value="2023-05-17T00:00:00" table:style-name="ce6">
            <text:p>17/05/2023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22380" table:style-name="ce4">
            <text:p>11222380</text:p>
          </table:table-cell>
          <table:table-cell office:value-type="string" table:style-name="ce4">
            <text:p>TINTI <text:s/>ROBERTO<text:s text:c="36"/></text:p>
          </table:table-cell>
          <table:table-cell office:value-type="float" office:value="663740959" table:style-name="ce4">
            <text:p>663740959</text:p>
          </table:table-cell>
          <table:table-cell office:value-type="float" office:value="249501000326776" table:style-name="ce5">
            <text:p>249501000326776</text:p>
          </table:table-cell>
          <table:table-cell office:value-type="currency" office:value="332" table:style-name="ce10">
            <text:p>332,00 €</text:p>
          </table:table-cell>
          <table:table-cell office:value-type="date" office:date-value="2023-05-17T00:00:00" table:style-name="ce6">
            <text:p>17/05/2023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22380" table:style-name="ce4">
            <text:p>11222380</text:p>
          </table:table-cell>
          <table:table-cell office:value-type="string" table:style-name="ce4">
            <text:p>TINTI <text:s/>ROBERTO<text:s text:c="36"/></text:p>
          </table:table-cell>
          <table:table-cell office:value-type="float" office:value="663740959" table:style-name="ce4">
            <text:p>663740959</text:p>
          </table:table-cell>
          <table:table-cell office:value-type="float" office:value="249501000377998" table:style-name="ce5">
            <text:p>249501000377998</text:p>
          </table:table-cell>
          <table:table-cell office:value-type="currency" office:value="428" table:style-name="ce10">
            <text:p>428,00 €</text:p>
          </table:table-cell>
          <table:table-cell office:value-type="date" office:date-value="2024-09-11T00:00:00" table:style-name="ce6">
            <text:p>11/09/2024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22380" table:style-name="ce4">
            <text:p>11222380</text:p>
          </table:table-cell>
          <table:table-cell office:value-type="string" table:style-name="ce4">
            <text:p>TINTI <text:s/>ROBERTO<text:s text:c="36"/></text:p>
          </table:table-cell>
          <table:table-cell office:value-type="float" office:value="663740959" table:style-name="ce4">
            <text:p>663740959</text:p>
          </table:table-cell>
          <table:table-cell office:value-type="float" office:value="249501000378005" table:style-name="ce5">
            <text:p>249501000378005</text:p>
          </table:table-cell>
          <table:table-cell office:value-type="currency" office:value="978" table:style-name="ce10">
            <text:p>978,00 €</text:p>
          </table:table-cell>
          <table:table-cell office:value-type="date" office:date-value="2024-09-11T00:00:00" table:style-name="ce6">
            <text:p>11/09/2024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22380" table:style-name="ce4">
            <text:p>11222380</text:p>
          </table:table-cell>
          <table:table-cell office:value-type="string" table:style-name="ce4">
            <text:p>TINTI <text:s/>ROBERTO<text:s text:c="36"/></text:p>
          </table:table-cell>
          <table:table-cell office:value-type="float" office:value="663740959" table:style-name="ce4">
            <text:p>663740959</text:p>
          </table:table-cell>
          <table:table-cell office:value-type="float" office:value="249501000426392" table:style-name="ce5">
            <text:p>249501000426392</text:p>
          </table:table-cell>
          <table:table-cell office:value-type="currency" office:value="604" table:style-name="ce10">
            <text:p>604,00 €</text:p>
          </table:table-cell>
          <table:table-cell office:value-type="date" office:date-value="2025-09-10T00:00:00" table:style-name="ce6">
            <text:p>10/09/2025</text:p>
          </table:table-cell>
          <table:table-cell office:value-type="string" table:style-name="ce4">
            <text:p>Fondo Unico Sardo 2014/2020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number-rows-repeated="104851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 number:language="en" number:country="US">
      <number:day number:style="long"/>
      <number:text>/</number:text>
      <number:month number:style="long"/>
      <number:text>/</number:text>
      <number:year number:style="long"/>
    </number:date-style>
    <number:currency-style style:name="N38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31:21Z</meta:creation-date>
    <dc:date>2026-07-21T14:00:59Z</dc:date>
    <meta:editing-duration>PT0S</meta:editing-duration>
  </office:meta>
</office:document-meta>
</file>