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D9D9D9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3" style:family="table-cell" style:parent-style-name="Default" style:data-style-name="N36">
      <style:table-cell-properties fo:border-top="thin solid #000000" fo:border-bottom="thin solid #000000" fo:border-left="thin solid #000000" fo:border-right="none"/>
      <style:text-properties fo:font-size="10pt" style:font-size-asian="10pt" style:font-size-complex="10pt"/>
    </style:style>
    <style:style style:name="ce4" style:family="table-cell" style:parent-style-name="Default" style:data-style-name="N0">
      <style:table-cell-properties fo:border="thin solid #000000"/>
      <style:text-properties fo:font-size="10pt" style:font-size-asian="10pt" style:font-size-complex="10pt"/>
    </style:style>
    <style:style style:name="ce5" style:family="table-cell" style:parent-style-name="Default" style:data-style-name="N1">
      <style:table-cell-properties fo:border="thin solid #000000"/>
      <style:text-properties fo:font-size="10pt" style:font-size-asian="10pt" style:font-size-complex="10pt"/>
    </style:style>
    <style:style style:name="ce6" style:family="table-cell" style:parent-style-name="Default" style:data-style-name="N36">
      <style:table-cell-properties fo:border="thin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7" style:family="table-cell" style:parent-style-name="Normale_32_2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 style:data-style-name="N38">
      <style:table-cell-properties fo:border="thin solid #000000"/>
      <style:text-properties fo:font-size="10pt" style:font-size-asian="10pt" style:font-size-complex="10pt"/>
    </style:style>
    <style:style style:name="co1" style:family="table-column">
      <style:table-column-properties fo:break-before="auto" style:column-width="2.51354166666667cm" style:use-optimal-column-width="true"/>
    </style:style>
    <style:style style:name="co2" style:family="table-column">
      <style:table-column-properties fo:break-before="auto" style:column-width="2.03729166666667cm" style:use-optimal-column-width="true"/>
    </style:style>
    <style:style style:name="co3" style:family="table-column">
      <style:table-column-properties fo:break-before="auto" style:column-width="10.2129166666667cm" style:use-optimal-column-width="true"/>
    </style:style>
    <style:style style:name="co4" style:family="table-column">
      <style:table-column-properties fo:break-before="auto" style:column-width="2.83104166666667cm" style:use-optimal-column-width="true"/>
    </style:style>
    <style:style style:name="co5" style:family="table-column">
      <style:table-column-properties fo:break-before="auto" style:column-width="3.095625cm"/>
    </style:style>
    <style:style style:name="co6" style:family="table-column">
      <style:table-column-properties fo:break-before="auto" style:column-width="7.64645833333333cm" style:use-optimal-column-width="true"/>
    </style:style>
    <style:style style:name="co7" style:family="table-column">
      <style:table-column-properties fo:break-before="auto" style:column-width="11.0595833333333cm" style:use-optimal-column-width="true"/>
    </style:style>
    <style:style style:name="co8" style:family="table-column">
      <style:table-column-properties fo:break-before="auto" style:column-width="16.430625cm" style:use-optimal-column-width="true"/>
    </style:style>
    <style:style style:name="co9" style:family="table-column">
      <style:table-column-properties fo:break-before="auto" style:column-width="11.0595833333333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oggetti_Beneficiari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4" table:default-cell-style-name="ce1"/>
        <table:table-row table:style-name="ro1">
          <table:table-cell office:value-type="string" table:number-columns-spanned="10" table:number-rows-spanned="1" table:style-name="ce9">
            <text:p>Fondo di Prevenzione del Fenomeno dell'Usura ex art.15 l.108/1996 - Aggiornamento del 30 giugno 2026</text:p>
          </table:table-cell>
          <table:covered-table-cell table:number-columns-repeated="9"/>
          <table:table-cell table:number-columns-repeated="16374"/>
        </table:table-row>
        <table:table-row table:style-name="ro1">
          <table:table-cell office:value-type="string" table:style-name="ce2">
            <text:p>Data_Estrazione</text:p>
          </table:table-cell>
          <table:table-cell office:value-type="string" table:style-name="ce2">
            <text:p>NDG</text:p>
          </table:table-cell>
          <table:table-cell office:value-type="string" table:style-name="ce2">
            <text:p>Ragione Sociale Beneficiario</text:p>
          </table:table-cell>
          <table:table-cell office:value-type="string" table:style-name="ce2">
            <text:p>P_IVA beneficiario</text:p>
          </table:table-cell>
          <table:table-cell office:value-type="string" table:style-name="ce2">
            <text:p>Num_Domanda</text:p>
          </table:table-cell>
          <table:table-cell office:value-type="string" table:style-name="ce2">
            <text:p>Importo del vantaggio economico espresso in €uro</text:p>
          </table:table-cell>
          <table:table-cell office:value-type="string" table:style-name="ce2">
            <text:p>Data_Delibera dal 01/07/2018</text:p>
          </table:table-cell>
          <table:table-cell office:value-type="string" table:style-name="ce2">
            <text:p>Desc_Normativa_Agevolazione</text:p>
          </table:table-cell>
          <table:table-cell office:value-type="string" table:style-name="ce2">
            <text:p>Direzioni e connessi Uffici competenti del Confidi</text:p>
          </table:table-cell>
          <table:table-cell office:value-type="string" table:style-name="ce2">
            <text:p>Dirigente Responsabile del Confid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339260" table:style-name="ce4">
            <text:p>1339260</text:p>
          </table:table-cell>
          <table:table-cell office:value-type="string" table:style-name="ce4">
            <text:p>PASTICCERIA PIERINI DI GALGANI GIOVANNI &amp; C. S.A.S</text:p>
          </table:table-cell>
          <table:table-cell office:value-type="float" office:value="1205540527" table:style-name="ce5">
            <text:p>1205540527</text:p>
          </table:table-cell>
          <table:table-cell office:value-type="float" office:value="249501000245336" table:style-name="ce5">
            <text:p>249501000245336</text:p>
          </table:table-cell>
          <table:table-cell office:value-type="currency" office:value="1258.8399999999999" table:style-name="ce10">
            <text:p>1.258,84 €</text:p>
          </table:table-cell>
          <table:table-cell office:value-type="date" office:date-value="2016-12-06T00:00:00" table:style-name="ce6">
            <text:p>06/12/2016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341350" table:style-name="ce4">
            <text:p>1341350</text:p>
          </table:table-cell>
          <table:table-cell office:value-type="string" table:style-name="ce4">
            <text:p>BARBERO <text:s/>SILVANO<text:s text:c="34"/></text:p>
          </table:table-cell>
          <table:table-cell office:value-type="float" office:value="3108540042" table:style-name="ce5">
            <text:p>3108540042</text:p>
          </table:table-cell>
          <table:table-cell office:value-type="float" office:value="249501000245578" table:style-name="ce5">
            <text:p>249501000245578</text:p>
          </table:table-cell>
          <table:table-cell office:value-type="currency" office:value="1768.34" table:style-name="ce10">
            <text:p>1.768,34 €</text:p>
          </table:table-cell>
          <table:table-cell office:value-type="date" office:date-value="2017-01-10T00:00:00" table:style-name="ce6">
            <text:p>10/01/2017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341650" table:style-name="ce4">
            <text:p>1341650</text:p>
          </table:table-cell>
          <table:table-cell office:value-type="string" table:style-name="ce4">
            <text:p>S.E.A. S.R.L.<text:s text:c="37"/></text:p>
          </table:table-cell>
          <table:table-cell office:value-type="float" office:value="1893220515" table:style-name="ce5">
            <text:p>1893220515</text:p>
          </table:table-cell>
          <table:table-cell office:value-type="float" office:value="249501000245942" table:style-name="ce5">
            <text:p>249501000245942</text:p>
          </table:table-cell>
          <table:table-cell office:value-type="currency" office:value="562.55999999999995" table:style-name="ce10">
            <text:p>562,56 €</text:p>
          </table:table-cell>
          <table:table-cell office:value-type="date" office:date-value="2017-02-07T00:00:00" table:style-name="ce6">
            <text:p>07/02/2017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1211610" table:style-name="ce4">
            <text:p>11211610</text:p>
          </table:table-cell>
          <table:table-cell office:value-type="string" table:style-name="ce4">
            <text:p>TRANCERIA SC S.N.C. DI SPIRITO GAETANO E CARDAMONE</text:p>
          </table:table-cell>
          <table:table-cell office:value-type="float" office:value="6792110964" table:style-name="ce5">
            <text:p>6792110964</text:p>
          </table:table-cell>
          <table:table-cell office:value-type="float" office:value="249501000328836" table:style-name="ce5">
            <text:p>249501000328836</text:p>
          </table:table-cell>
          <table:table-cell office:value-type="currency" office:value="2536.42" table:style-name="ce10">
            <text:p>2.536,42 €</text:p>
          </table:table-cell>
          <table:table-cell office:value-type="date" office:date-value="2023-05-31T00:00:00" table:style-name="ce6">
            <text:p>31/05/2023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177010" table:style-name="ce4">
            <text:p>5177010</text:p>
          </table:table-cell>
          <table:table-cell office:value-type="string" table:style-name="ce4">
            <text:p>E20 S.R.L.<text:s text:c="40"/></text:p>
          </table:table-cell>
          <table:table-cell office:value-type="float" office:value="1044780524" table:style-name="ce5">
            <text:p>1044780524</text:p>
          </table:table-cell>
          <table:table-cell office:value-type="float" office:value="249501000349350" table:style-name="ce5">
            <text:p>249501000349350</text:p>
          </table:table-cell>
          <table:table-cell office:value-type="currency" office:value="10.43" table:style-name="ce10">
            <text:p>10,43 €</text:p>
          </table:table-cell>
          <table:table-cell office:value-type="date" office:date-value="2023-12-20T00:00:00" table:style-name="ce6">
            <text:p>20/12/2023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1227640" table:style-name="ce4">
            <text:p>11227640</text:p>
          </table:table-cell>
          <table:table-cell office:value-type="string" table:style-name="ce4">
            <text:p>A&amp;C S.A.S. DI GRASSO CARLOTTA &amp; C.<text:s text:c="16"/></text:p>
          </table:table-cell>
          <table:table-cell office:value-type="float" office:value="3666080126" table:style-name="ce5">
            <text:p>3666080126</text:p>
          </table:table-cell>
          <table:table-cell office:value-type="float" office:value="249501000353683" table:style-name="ce5">
            <text:p>249501000353683</text:p>
          </table:table-cell>
          <table:table-cell office:value-type="currency" office:value="3587.51" table:style-name="ce10">
            <text:p>3.587,51 €</text:p>
          </table:table-cell>
          <table:table-cell office:value-type="date" office:date-value="2024-02-07T00:00:00" table:style-name="ce6">
            <text:p>07/02/2024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1331170" table:style-name="ce4">
            <text:p>11331170</text:p>
          </table:table-cell>
          <table:table-cell office:value-type="string" table:style-name="ce4">
            <text:p>SEVENLIFE SOCIETA' SPORTIVA DILETTANTISTICA A R.L.</text:p>
          </table:table-cell>
          <table:table-cell office:value-type="float" office:value="1159220522" table:style-name="ce5">
            <text:p>1159220522</text:p>
          </table:table-cell>
          <table:table-cell office:value-type="float" office:value="249501000383277" table:style-name="ce5">
            <text:p>249501000383277</text:p>
          </table:table-cell>
          <table:table-cell office:value-type="currency" office:value="1.35" table:style-name="ce10">
            <text:p>1,35 €</text:p>
          </table:table-cell>
          <table:table-cell office:value-type="date" office:date-value="2024-10-16T00:00:00" table:style-name="ce6">
            <text:p>16/10/2024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337770" table:style-name="ce4">
            <text:p>1337770</text:p>
          </table:table-cell>
          <table:table-cell office:value-type="string" table:style-name="ce4">
            <text:p>PERUZZI <text:s/>MASSIMO<text:s text:c="34"/></text:p>
          </table:table-cell>
          <table:table-cell office:value-type="float" office:value="5494560484" table:style-name="ce5">
            <text:p>5494560484</text:p>
          </table:table-cell>
          <table:table-cell office:value-type="float" office:value="249501001000678" table:style-name="ce5">
            <text:p>249501001000678</text:p>
          </table:table-cell>
          <table:table-cell office:value-type="currency" office:value="184.92" table:style-name="ce10">
            <text:p>184,92 €</text:p>
          </table:table-cell>
          <table:table-cell office:value-type="date" office:date-value="2017-04-11T00:00:00" table:style-name="ce6">
            <text:p>11/04/2017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010170" table:style-name="ce4">
            <text:p>5010170</text:p>
          </table:table-cell>
          <table:table-cell office:value-type="string" table:style-name="ce4">
            <text:p>TORCHIO S.R.L.<text:s text:c="36"/></text:p>
          </table:table-cell>
          <table:table-cell office:value-type="float" office:value="1156860528" table:style-name="ce5">
            <text:p>1156860528</text:p>
          </table:table-cell>
          <table:table-cell office:value-type="float" office:value="249501001001187" table:style-name="ce5">
            <text:p>249501001001187</text:p>
          </table:table-cell>
          <table:table-cell office:value-type="currency" office:value="255.9" table:style-name="ce10">
            <text:p>255,90 €</text:p>
          </table:table-cell>
          <table:table-cell office:value-type="date" office:date-value="2017-05-10T00:00:00" table:style-name="ce6">
            <text:p>10/05/2017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250820" table:style-name="ce4">
            <text:p>1250820</text:p>
          </table:table-cell>
          <table:table-cell office:value-type="string" table:style-name="ce4">
            <text:p>ELLE EMME DI MAGLIOZZI PATRIZIA &amp; C. - S.A.S.<text:s text:c="5"/></text:p>
          </table:table-cell>
          <table:table-cell office:value-type="float" office:value="1274690526" table:style-name="ce5">
            <text:p>1274690526</text:p>
          </table:table-cell>
          <table:table-cell office:value-type="float" office:value="249501001002387" table:style-name="ce5">
            <text:p>249501001002387</text:p>
          </table:table-cell>
          <table:table-cell office:value-type="currency" office:value="580.24" table:style-name="ce10">
            <text:p>580,24 €</text:p>
          </table:table-cell>
          <table:table-cell office:value-type="date" office:date-value="2017-07-11T00:00:00" table:style-name="ce6">
            <text:p>11/07/2017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005490" table:style-name="ce4">
            <text:p>5005490</text:p>
          </table:table-cell>
          <table:table-cell office:value-type="string" table:style-name="ce4">
            <text:p>BLUE SHOP ITALY SNC DI LORENZI E MALLOGGI<text:s text:c="9"/></text:p>
          </table:table-cell>
          <table:table-cell office:value-type="float" office:value="1507420535" table:style-name="ce5">
            <text:p>1507420535</text:p>
          </table:table-cell>
          <table:table-cell office:value-type="float" office:value="249501001002725" table:style-name="ce5">
            <text:p>249501001002725</text:p>
          </table:table-cell>
          <table:table-cell office:value-type="currency" office:value="1825.56" table:style-name="ce10">
            <text:p>1.825,56 €</text:p>
          </table:table-cell>
          <table:table-cell office:value-type="date" office:date-value="2017-07-25T00:00:00" table:style-name="ce6">
            <text:p>25/07/2017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031650" table:style-name="ce4">
            <text:p>5031650</text:p>
          </table:table-cell>
          <table:table-cell office:value-type="string" table:style-name="ce4">
            <text:p>ISABAGNO S.R.L. IN <text:s/>LIQUIDAZIONE<text:s text:c="18"/></text:p>
          </table:table-cell>
          <table:table-cell office:value-type="float" office:value="1361700527" table:style-name="ce5">
            <text:p>1361700527</text:p>
          </table:table-cell>
          <table:table-cell office:value-type="float" office:value="249501001002858" table:style-name="ce5">
            <text:p>249501001002858</text:p>
          </table:table-cell>
          <table:table-cell office:value-type="currency" office:value="2381.15" table:style-name="ce10">
            <text:p>2.381,15 €</text:p>
          </table:table-cell>
          <table:table-cell office:value-type="date" office:date-value="2017-07-25T00:00:00" table:style-name="ce6">
            <text:p>25/07/2017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6250" table:style-name="ce4">
            <text:p>16250</text:p>
          </table:table-cell>
          <table:table-cell office:value-type="string" table:style-name="ce4">
            <text:p>HOSMED SRL<text:s text:c="40"/></text:p>
          </table:table-cell>
          <table:table-cell office:value-type="float" office:value="953620523" table:style-name="ce5">
            <text:p>953620523</text:p>
          </table:table-cell>
          <table:table-cell office:value-type="float" office:value="249501001002890" table:style-name="ce5">
            <text:p>249501001002890</text:p>
          </table:table-cell>
          <table:table-cell office:value-type="currency" office:value="244.88" table:style-name="ce10">
            <text:p>244,88 €</text:p>
          </table:table-cell>
          <table:table-cell office:value-type="date" office:date-value="2017-07-25T00:00:00" table:style-name="ce6">
            <text:p>25/07/2017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208330" table:style-name="ce4">
            <text:p>208330</text:p>
          </table:table-cell>
          <table:table-cell office:value-type="string" table:style-name="ce4">
            <text:p>ECO-SPURGO DI CASPRINI EMANUELE &amp; C. S.A.S.<text:s text:c="7"/></text:p>
          </table:table-cell>
          <table:table-cell office:value-type="float" office:value="727600520" table:style-name="ce5">
            <text:p>727600520</text:p>
          </table:table-cell>
          <table:table-cell office:value-type="float" office:value="249501001006445" table:style-name="ce5">
            <text:p>249501001006445</text:p>
          </table:table-cell>
          <table:table-cell office:value-type="currency" office:value="5593.67" table:style-name="ce10">
            <text:p>5.593,67 €</text:p>
          </table:table-cell>
          <table:table-cell office:value-type="date" office:date-value="2018-03-06T00:00:00" table:style-name="ce6">
            <text:p>06/03/2018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337660" table:style-name="ce4">
            <text:p>1337660</text:p>
          </table:table-cell>
          <table:table-cell office:value-type="string" table:style-name="ce4">
            <text:p>BAR DEL 31 DI BARI MICHELE E NASONI STEFANO S.N.C.</text:p>
          </table:table-cell>
          <table:table-cell office:value-type="float" office:value="1425980529" table:style-name="ce5">
            <text:p>1425980529</text:p>
          </table:table-cell>
          <table:table-cell office:value-type="float" office:value="249501001007196" table:style-name="ce5">
            <text:p>249501001007196</text:p>
          </table:table-cell>
          <table:table-cell office:value-type="currency" office:value="2983.29" table:style-name="ce10">
            <text:p>2.983,29 €</text:p>
          </table:table-cell>
          <table:table-cell office:value-type="date" office:date-value="2018-04-10T00:00:00" table:style-name="ce6">
            <text:p>10/04/2018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096770" table:style-name="ce4">
            <text:p>5096770</text:p>
          </table:table-cell>
          <table:table-cell office:value-type="string" table:style-name="ce4">
            <text:p>CHIEZZI <text:s/>ENRICO<text:s text:c="35"/></text:p>
          </table:table-cell>
          <table:table-cell office:value-type="float" office:value="866650526" table:style-name="ce5">
            <text:p>866650526</text:p>
          </table:table-cell>
          <table:table-cell office:value-type="float" office:value="249501001007763" table:style-name="ce5">
            <text:p>249501001007763</text:p>
          </table:table-cell>
          <table:table-cell office:value-type="currency" office:value="3356.2" table:style-name="ce10">
            <text:p>3.356,20 €</text:p>
          </table:table-cell>
          <table:table-cell office:value-type="date" office:date-value="2018-05-02T00:00:00" table:style-name="ce6">
            <text:p>02/05/2018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087930" table:style-name="ce4">
            <text:p>5087930</text:p>
          </table:table-cell>
          <table:table-cell office:value-type="string" table:style-name="ce4">
            <text:p>APOLITO <text:s/>FRANCO LEONARDO<text:s text:c="26"/></text:p>
          </table:table-cell>
          <table:table-cell office:value-type="float" office:value="2688330782" table:style-name="ce5">
            <text:p>2688330782</text:p>
          </table:table-cell>
          <table:table-cell office:value-type="float" office:value="249501001007971" table:style-name="ce5">
            <text:p>249501001007971</text:p>
          </table:table-cell>
          <table:table-cell office:value-type="currency" office:value="831.98" table:style-name="ce10">
            <text:p>831,98 €</text:p>
          </table:table-cell>
          <table:table-cell office:value-type="date" office:date-value="2018-05-08T00:00:00" table:style-name="ce6">
            <text:p>08/05/2018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099850" table:style-name="ce4">
            <text:p>5099850</text:p>
          </table:table-cell>
          <table:table-cell office:value-type="string" table:style-name="ce4">
            <text:p>FIDONE <text:s/>ANDREA<text:s text:c="36"/></text:p>
          </table:table-cell>
          <table:table-cell office:value-type="float" office:value="1410660524" table:style-name="ce5">
            <text:p>1410660524</text:p>
          </table:table-cell>
          <table:table-cell office:value-type="float" office:value="249501001008059" table:style-name="ce5">
            <text:p>249501001008059</text:p>
          </table:table-cell>
          <table:table-cell office:value-type="currency" office:value="407.59" table:style-name="ce10">
            <text:p>407,59 €</text:p>
          </table:table-cell>
          <table:table-cell office:value-type="date" office:date-value="2018-05-15T00:00:00" table:style-name="ce6">
            <text:p>15/05/2018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3550" table:style-name="ce4">
            <text:p>13550</text:p>
          </table:table-cell>
          <table:table-cell office:value-type="string" table:style-name="ce4">
            <text:p>BIOSFERA GROUP S.R.L. SB<text:s text:c="26"/></text:p>
          </table:table-cell>
          <table:table-cell office:value-type="float" office:value="963190525" table:style-name="ce5">
            <text:p>963190525</text:p>
          </table:table-cell>
          <table:table-cell office:value-type="float" office:value="249501001008381" table:style-name="ce5">
            <text:p>249501001008381</text:p>
          </table:table-cell>
          <table:table-cell office:value-type="currency" office:value="1768.76" table:style-name="ce10">
            <text:p>1.768,76 €</text:p>
          </table:table-cell>
          <table:table-cell office:value-type="date" office:date-value="2018-06-12T00:00:00" table:style-name="ce6">
            <text:p>12/06/2018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090070" table:style-name="ce4">
            <text:p>5090070</text:p>
          </table:table-cell>
          <table:table-cell office:value-type="string" table:style-name="ce4">
            <text:p>L'ANTICO ORO BIANCO SOCIETA' A RESPONSABILITA' LIM</text:p>
          </table:table-cell>
          <table:table-cell office:value-type="float" office:value="11479320019" table:style-name="ce5">
            <text:p>11479320019</text:p>
          </table:table-cell>
          <table:table-cell office:value-type="float" office:value="249501001008413" table:style-name="ce5">
            <text:p>249501001008413</text:p>
          </table:table-cell>
          <table:table-cell office:value-type="currency" office:value="677.45" table:style-name="ce10">
            <text:p>677,45 €</text:p>
          </table:table-cell>
          <table:table-cell office:value-type="date" office:date-value="2018-06-12T00:00:00" table:style-name="ce6">
            <text:p>12/06/2018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111630" table:style-name="ce4">
            <text:p>5111630</text:p>
          </table:table-cell>
          <table:table-cell office:value-type="string" table:style-name="ce4">
            <text:p>LINEA B S.R.L.<text:s text:c="36"/></text:p>
          </table:table-cell>
          <table:table-cell office:value-type="float" office:value="1057110528" table:style-name="ce5">
            <text:p>1057110528</text:p>
          </table:table-cell>
          <table:table-cell office:value-type="float" office:value="249501001008745" table:style-name="ce5">
            <text:p>249501001008745</text:p>
          </table:table-cell>
          <table:table-cell office:value-type="currency" office:value="1515.97" table:style-name="ce10">
            <text:p>1.515,97 €</text:p>
          </table:table-cell>
          <table:table-cell office:value-type="date" office:date-value="2018-07-10T00:00:00" table:style-name="ce6">
            <text:p>10/07/2018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301190" table:style-name="ce4">
            <text:p>1301190</text:p>
          </table:table-cell>
          <table:table-cell office:value-type="string" table:style-name="ce4">
            <text:p>CA.MET.AL S.R.L.<text:s text:c="34"/></text:p>
          </table:table-cell>
          <table:table-cell office:value-type="float" office:value="2555690789" table:style-name="ce5">
            <text:p>2555690789</text:p>
          </table:table-cell>
          <table:table-cell office:value-type="float" office:value="249501001008863" table:style-name="ce5">
            <text:p>249501001008863</text:p>
          </table:table-cell>
          <table:table-cell office:value-type="currency" office:value="79.5" table:style-name="ce10">
            <text:p>79,50 €</text:p>
          </table:table-cell>
          <table:table-cell office:value-type="date" office:date-value="2018-06-19T00:00:00" table:style-name="ce6">
            <text:p>19/06/2018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126580" table:style-name="ce4">
            <text:p>5126580</text:p>
          </table:table-cell>
          <table:table-cell office:value-type="string" table:style-name="ce4">
            <text:p>IL FRANTOIO DI MONTEPULCIANO SOCIETA' COOPERATIVA<text:s/></text:p>
          </table:table-cell>
          <table:table-cell office:value-type="float" office:value="45850526" table:style-name="ce5">
            <text:p>45850526</text:p>
          </table:table-cell>
          <table:table-cell office:value-type="float" office:value="249501001009030" table:style-name="ce5">
            <text:p>249501001009030</text:p>
          </table:table-cell>
          <table:table-cell office:value-type="currency" office:value="1515.97" table:style-name="ce10">
            <text:p>1.515,97 €</text:p>
          </table:table-cell>
          <table:table-cell office:value-type="date" office:date-value="2018-07-03T00:00:00" table:style-name="ce6">
            <text:p>03/07/2018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122990" table:style-name="ce4">
            <text:p>5122990</text:p>
          </table:table-cell>
          <table:table-cell office:value-type="string" table:style-name="ce4">
            <text:p>CART-PLAST S.R.L.<text:s text:c="33"/></text:p>
          </table:table-cell>
          <table:table-cell office:value-type="float" office:value="353890528" table:style-name="ce5">
            <text:p>353890528</text:p>
          </table:table-cell>
          <table:table-cell office:value-type="float" office:value="249501001009032" table:style-name="ce5">
            <text:p>249501001009032</text:p>
          </table:table-cell>
          <table:table-cell office:value-type="currency" office:value="5593.67" table:style-name="ce10">
            <text:p>5.593,67 €</text:p>
          </table:table-cell>
          <table:table-cell office:value-type="date" office:date-value="2018-07-03T00:00:00" table:style-name="ce6">
            <text:p>03/07/2018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452210" table:style-name="ce4">
            <text:p>452210</text:p>
          </table:table-cell>
          <table:table-cell office:value-type="string" table:style-name="ce4">
            <text:p>DISCO SHOP DI CONFORTI, FERRARO, LIVI &amp; C. - S.A.S</text:p>
          </table:table-cell>
          <table:table-cell office:value-type="float" office:value="1113550527" table:style-name="ce5">
            <text:p>1113550527</text:p>
          </table:table-cell>
          <table:table-cell office:value-type="float" office:value="249501001009799" table:style-name="ce5">
            <text:p>249501001009799</text:p>
          </table:table-cell>
          <table:table-cell office:value-type="currency" office:value="1515.97" table:style-name="ce10">
            <text:p>1.515,97 €</text:p>
          </table:table-cell>
          <table:table-cell office:value-type="date" office:date-value="2018-07-31T00:00:00" table:style-name="ce6">
            <text:p>31/07/2018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138270" table:style-name="ce4">
            <text:p>5138270</text:p>
          </table:table-cell>
          <table:table-cell office:value-type="string" table:style-name="ce4">
            <text:p>GORI SAVELLINI <text:s/>GIACOMO<text:s text:c="27"/></text:p>
          </table:table-cell>
          <table:table-cell office:value-type="float" office:value="1246600520" table:style-name="ce5">
            <text:p>1246600520</text:p>
          </table:table-cell>
          <table:table-cell office:value-type="float" office:value="249501001009801" table:style-name="ce5">
            <text:p>249501001009801</text:p>
          </table:table-cell>
          <table:table-cell office:value-type="currency" office:value="521.99" table:style-name="ce10">
            <text:p>521,99 €</text:p>
          </table:table-cell>
          <table:table-cell office:value-type="date" office:date-value="2018-07-31T00:00:00" table:style-name="ce6">
            <text:p>31/07/2018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131570" table:style-name="ce4">
            <text:p>5131570</text:p>
          </table:table-cell>
          <table:table-cell office:value-type="string" table:style-name="ce4">
            <text:p>MES AMIS DI FRANCESCA SEMPLICI &amp; BIANCUCCI MANOLA<text:s/></text:p>
          </table:table-cell>
          <table:table-cell office:value-type="float" office:value="1403020520" table:style-name="ce5">
            <text:p>1403020520</text:p>
          </table:table-cell>
          <table:table-cell office:value-type="float" office:value="249501001009802" table:style-name="ce5">
            <text:p>249501001009802</text:p>
          </table:table-cell>
          <table:table-cell office:value-type="currency" office:value="2983.29" table:style-name="ce10">
            <text:p>2.983,29 €</text:p>
          </table:table-cell>
          <table:table-cell office:value-type="date" office:date-value="2018-07-31T00:00:00" table:style-name="ce6">
            <text:p>31/07/2018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675650" table:style-name="ce4">
            <text:p>675650</text:p>
          </table:table-cell>
          <table:table-cell office:value-type="string" table:style-name="ce4">
            <text:p>BI.ELLE.GI. S.N.C. DI BARBERI LUCA E GABRIELE<text:s text:c="5"/></text:p>
          </table:table-cell>
          <table:table-cell office:value-type="float" office:value="1205380528" table:style-name="ce5">
            <text:p>1205380528</text:p>
          </table:table-cell>
          <table:table-cell office:value-type="float" office:value="249501001010002" table:style-name="ce5">
            <text:p>249501001010002</text:p>
          </table:table-cell>
          <table:table-cell office:value-type="currency" office:value="521.99" table:style-name="ce10">
            <text:p>521,99 €</text:p>
          </table:table-cell>
          <table:table-cell office:value-type="date" office:date-value="2018-09-04T00:00:00" table:style-name="ce6">
            <text:p>04/09/2018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137600" table:style-name="ce4">
            <text:p>5137600</text:p>
          </table:table-cell>
          <table:table-cell office:value-type="string" table:style-name="ce4">
            <text:p>CIOLFI <text:s/>MARIA GRAZIA<text:s text:c="30"/></text:p>
          </table:table-cell>
          <table:table-cell office:value-type="float" office:value="1239210527" table:style-name="ce5">
            <text:p>1239210527</text:p>
          </table:table-cell>
          <table:table-cell office:value-type="float" office:value="249501001010009" table:style-name="ce5">
            <text:p>249501001010009</text:p>
          </table:table-cell>
          <table:table-cell office:value-type="currency" office:value="293.19" table:style-name="ce10">
            <text:p>293,19 €</text:p>
          </table:table-cell>
          <table:table-cell office:value-type="date" office:date-value="2018-09-04T00:00:00" table:style-name="ce6">
            <text:p>04/09/2018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213250" table:style-name="ce4">
            <text:p>213250</text:p>
          </table:table-cell>
          <table:table-cell office:value-type="string" table:style-name="ce4">
            <text:p>BRACCIALI ZACCHEI <text:s/>ANNALISA<text:s text:c="23"/></text:p>
          </table:table-cell>
          <table:table-cell office:value-type="float" office:value="900960527" table:style-name="ce5">
            <text:p>900960527</text:p>
          </table:table-cell>
          <table:table-cell office:value-type="float" office:value="249501001010451" table:style-name="ce5">
            <text:p>249501001010451</text:p>
          </table:table-cell>
          <table:table-cell office:value-type="currency" office:value="293.19" table:style-name="ce10">
            <text:p>293,19 €</text:p>
          </table:table-cell>
          <table:table-cell office:value-type="date" office:date-value="2018-10-02T00:00:00" table:style-name="ce6">
            <text:p>02/10/2018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358050" table:style-name="ce4">
            <text:p>358050</text:p>
          </table:table-cell>
          <table:table-cell office:value-type="string" table:style-name="ce4">
            <text:p>SBROLLI <text:s/>FABRIZIO<text:s text:c="33"/></text:p>
          </table:table-cell>
          <table:table-cell office:value-type="float" office:value="981050529" table:style-name="ce5">
            <text:p>981050529</text:p>
          </table:table-cell>
          <table:table-cell office:value-type="float" office:value="249501001011033" table:style-name="ce5">
            <text:p>249501001011033</text:p>
          </table:table-cell>
          <table:table-cell office:value-type="currency" office:value="1118.73" table:style-name="ce10">
            <text:p>1.118,73 €</text:p>
          </table:table-cell>
          <table:table-cell office:value-type="date" office:date-value="2018-12-04T00:00:00" table:style-name="ce6">
            <text:p>04/12/2018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117270" table:style-name="ce4">
            <text:p>5117270</text:p>
          </table:table-cell>
          <table:table-cell office:value-type="string" table:style-name="ce4">
            <text:p>DELLA CAMERA <text:s/>GIANNI<text:s text:c="30"/></text:p>
          </table:table-cell>
          <table:table-cell office:value-type="float" office:value="1135170528" table:style-name="ce5">
            <text:p>1135170528</text:p>
          </table:table-cell>
          <table:table-cell office:value-type="float" office:value="249501001011494" table:style-name="ce5">
            <text:p>249501001011494</text:p>
          </table:table-cell>
          <table:table-cell office:value-type="currency" office:value="5593.67" table:style-name="ce10">
            <text:p>5.593,67 €</text:p>
          </table:table-cell>
          <table:table-cell office:value-type="date" office:date-value="2018-11-13T00:00:00" table:style-name="ce6">
            <text:p>13/11/2018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117350" table:style-name="ce4">
            <text:p>5117350</text:p>
          </table:table-cell>
          <table:table-cell office:value-type="string" table:style-name="ce4">
            <text:p>FATTORIA SALTECCHIO SOCIETA' SEMPLICE AGRICOLA<text:s text:c="4"/></text:p>
          </table:table-cell>
          <table:table-cell office:value-type="float" office:value="1327330526" table:style-name="ce5">
            <text:p>1327330526</text:p>
          </table:table-cell>
          <table:table-cell office:value-type="float" office:value="249501001011496" table:style-name="ce5">
            <text:p>249501001011496</text:p>
          </table:table-cell>
          <table:table-cell office:value-type="currency" office:value="3729.11" table:style-name="ce10">
            <text:p>3.729,11 €</text:p>
          </table:table-cell>
          <table:table-cell office:value-type="date" office:date-value="2018-11-13T00:00:00" table:style-name="ce6">
            <text:p>13/11/2018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043050" table:style-name="ce4">
            <text:p>5043050</text:p>
          </table:table-cell>
          <table:table-cell office:value-type="string" table:style-name="ce4">
            <text:p>EDILCOMIT PONTEGGI S.R.L.<text:s text:c="25"/></text:p>
          </table:table-cell>
          <table:table-cell office:value-type="float" office:value="1436540528" table:style-name="ce5">
            <text:p>1436540528</text:p>
          </table:table-cell>
          <table:table-cell office:value-type="float" office:value="249501001012260" table:style-name="ce5">
            <text:p>249501001012260</text:p>
          </table:table-cell>
          <table:table-cell office:value-type="currency" office:value="5590.08" table:style-name="ce10">
            <text:p>5.590,08 €</text:p>
          </table:table-cell>
          <table:table-cell office:value-type="date" office:date-value="2019-01-08T00:00:00" table:style-name="ce6">
            <text:p>08/01/2019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158510" table:style-name="ce4">
            <text:p>5158510</text:p>
          </table:table-cell>
          <table:table-cell office:value-type="string" table:style-name="ce4">
            <text:p>F.L. RICAMBI SOCIETA' A RESPONSABILITA' LIMITATA S</text:p>
          </table:table-cell>
          <table:table-cell office:value-type="float" office:value="1374270526" table:style-name="ce5">
            <text:p>1374270526</text:p>
          </table:table-cell>
          <table:table-cell office:value-type="float" office:value="249501001012292" table:style-name="ce5">
            <text:p>249501001012292</text:p>
          </table:table-cell>
          <table:table-cell office:value-type="currency" office:value="1864.56" table:style-name="ce10">
            <text:p>1.864,56 €</text:p>
          </table:table-cell>
          <table:table-cell office:value-type="date" office:date-value="2018-12-11T00:00:00" table:style-name="ce6">
            <text:p>11/12/2018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164950" table:style-name="ce4">
            <text:p>5164950</text:p>
          </table:table-cell>
          <table:table-cell office:value-type="string" table:style-name="ce4">
            <text:p>AGRICOLA FORESTALE VAL D'ARBIA S.R.L.<text:s text:c="13"/></text:p>
          </table:table-cell>
          <table:table-cell office:value-type="float" office:value="1398590529" table:style-name="ce5">
            <text:p>1398590529</text:p>
          </table:table-cell>
          <table:table-cell office:value-type="float" office:value="249501001012461" table:style-name="ce5">
            <text:p>249501001012461</text:p>
          </table:table-cell>
          <table:table-cell office:value-type="currency" office:value="1863.36" table:style-name="ce10">
            <text:p>1.863,36 €</text:p>
          </table:table-cell>
          <table:table-cell office:value-type="date" office:date-value="2019-01-08T00:00:00" table:style-name="ce6">
            <text:p>08/01/2019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177310" table:style-name="ce4">
            <text:p>5177310</text:p>
          </table:table-cell>
          <table:table-cell office:value-type="string" table:style-name="ce4">
            <text:p>CIVALE <text:s/>GIUSEPPE<text:s text:c="34"/></text:p>
          </table:table-cell>
          <table:table-cell office:value-type="float" office:value="1287920522" table:style-name="ce5">
            <text:p>1287920522</text:p>
          </table:table-cell>
          <table:table-cell office:value-type="float" office:value="249501001012915" table:style-name="ce5">
            <text:p>249501001012915</text:p>
          </table:table-cell>
          <table:table-cell office:value-type="currency" office:value="1490.69" table:style-name="ce10">
            <text:p>1.490,69 €</text:p>
          </table:table-cell>
          <table:table-cell office:value-type="date" office:date-value="2019-02-06T00:00:00" table:style-name="ce6">
            <text:p>06/02/2019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177010" table:style-name="ce4">
            <text:p>5177010</text:p>
          </table:table-cell>
          <table:table-cell office:value-type="string" table:style-name="ce4">
            <text:p>E20 S.R.L.<text:s text:c="40"/></text:p>
          </table:table-cell>
          <table:table-cell office:value-type="float" office:value="1044780524" table:style-name="ce5">
            <text:p>1044780524</text:p>
          </table:table-cell>
          <table:table-cell office:value-type="float" office:value="249501001012919" table:style-name="ce5">
            <text:p>249501001012919</text:p>
          </table:table-cell>
          <table:table-cell office:value-type="currency" office:value="5590.08" table:style-name="ce10">
            <text:p>5.590,08 €</text:p>
          </table:table-cell>
          <table:table-cell office:value-type="date" office:date-value="2019-02-19T00:00:00" table:style-name="ce6">
            <text:p>19/02/2019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291320" table:style-name="ce4">
            <text:p>1291320</text:p>
          </table:table-cell>
          <table:table-cell office:value-type="string" table:style-name="ce4">
            <text:p>FANCHIN <text:s/>ELENA<text:s text:c="36"/></text:p>
          </table:table-cell>
          <table:table-cell office:value-type="float" office:value="1378100521" table:style-name="ce5">
            <text:p>1378100521</text:p>
          </table:table-cell>
          <table:table-cell office:value-type="float" office:value="249501001012924" table:style-name="ce5">
            <text:p>249501001012924</text:p>
          </table:table-cell>
          <table:table-cell office:value-type="currency" office:value="1304.3499999999999" table:style-name="ce10">
            <text:p>1.304,35 €</text:p>
          </table:table-cell>
          <table:table-cell office:value-type="date" office:date-value="2019-02-06T00:00:00" table:style-name="ce6">
            <text:p>06/02/2019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179180" table:style-name="ce4">
            <text:p>5179180</text:p>
          </table:table-cell>
          <table:table-cell office:value-type="string" table:style-name="ce4">
            <text:p>CROCCHINI <text:s/>MASSIMO<text:s text:c="32"/></text:p>
          </table:table-cell>
          <table:table-cell office:value-type="float" office:value="6012590482" table:style-name="ce5">
            <text:p>6012590482</text:p>
          </table:table-cell>
          <table:table-cell office:value-type="float" office:value="249501001012925" table:style-name="ce5">
            <text:p>249501001012925</text:p>
          </table:table-cell>
          <table:table-cell office:value-type="currency" office:value="745.34" table:style-name="ce10">
            <text:p>745,34 €</text:p>
          </table:table-cell>
          <table:table-cell office:value-type="date" office:date-value="2019-02-06T00:00:00" table:style-name="ce6">
            <text:p>06/02/2019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222550" table:style-name="ce4">
            <text:p>1222550</text:p>
          </table:table-cell>
          <table:table-cell office:value-type="string" table:style-name="ce4">
            <text:p>ELITARIA - S.R.L.<text:s text:c="33"/></text:p>
          </table:table-cell>
          <table:table-cell office:value-type="float" office:value="1231380526" table:style-name="ce5">
            <text:p>1231380526</text:p>
          </table:table-cell>
          <table:table-cell office:value-type="float" office:value="249501001012990" table:style-name="ce5">
            <text:p>249501001012990</text:p>
          </table:table-cell>
          <table:table-cell office:value-type="currency" office:value="5590.08" table:style-name="ce10">
            <text:p>5.590,08 €</text:p>
          </table:table-cell>
          <table:table-cell office:value-type="date" office:date-value="2019-02-19T00:00:00" table:style-name="ce6">
            <text:p>19/02/2019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272860" table:style-name="ce4">
            <text:p>1272860</text:p>
          </table:table-cell>
          <table:table-cell office:value-type="string" table:style-name="ce4">
            <text:p>CUSUMANO <text:s/>CALOGERO<text:s text:c="32"/></text:p>
          </table:table-cell>
          <table:table-cell office:value-type="float" office:value="5983900480" table:style-name="ce5">
            <text:p>5983900480</text:p>
          </table:table-cell>
          <table:table-cell office:value-type="float" office:value="249501001013494" table:style-name="ce5">
            <text:p>249501001013494</text:p>
          </table:table-cell>
          <table:table-cell office:value-type="currency" office:value="296.88" table:style-name="ce10">
            <text:p>296,88 €</text:p>
          </table:table-cell>
          <table:table-cell office:value-type="date" office:date-value="2019-03-19T00:00:00" table:style-name="ce6">
            <text:p>19/03/2019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041640" table:style-name="ce4">
            <text:p>5041640</text:p>
          </table:table-cell>
          <table:table-cell office:value-type="string" table:style-name="ce4">
            <text:p>BARBARA S.A.S. DI CHELLINI B. &amp; C.<text:s text:c="16"/></text:p>
          </table:table-cell>
          <table:table-cell office:value-type="float" office:value="1277640528" table:style-name="ce5">
            <text:p>1277640528</text:p>
          </table:table-cell>
          <table:table-cell office:value-type="float" office:value="249501001013983" table:style-name="ce5">
            <text:p>249501001013983</text:p>
          </table:table-cell>
          <table:table-cell office:value-type="currency" office:value="1861.57" table:style-name="ce10">
            <text:p>1.861,57 €</text:p>
          </table:table-cell>
          <table:table-cell office:value-type="date" office:date-value="2019-04-02T00:00:00" table:style-name="ce6">
            <text:p>02/04/2019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194080" table:style-name="ce4">
            <text:p>5194080</text:p>
          </table:table-cell>
          <table:table-cell office:value-type="string" table:style-name="ce4">
            <text:p>GIUSTARINI <text:s/>GIUDITTA<text:s text:c="30"/></text:p>
          </table:table-cell>
          <table:table-cell office:value-type="float" office:value="1283560520" table:style-name="ce5">
            <text:p>1283560520</text:p>
          </table:table-cell>
          <table:table-cell office:value-type="float" office:value="249501001014067" table:style-name="ce5">
            <text:p>249501001014067</text:p>
          </table:table-cell>
          <table:table-cell office:value-type="currency" office:value="5584.71" table:style-name="ce10">
            <text:p>5.584,71 €</text:p>
          </table:table-cell>
          <table:table-cell office:value-type="date" office:date-value="2019-04-02T00:00:00" table:style-name="ce6">
            <text:p>02/04/2019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163610" table:style-name="ce4">
            <text:p>5163610</text:p>
          </table:table-cell>
          <table:table-cell office:value-type="string" table:style-name="ce4">
            <text:p>NATECH SOCIETA' A RESPONSABILITA' LIMITATA<text:s text:c="8"/></text:p>
          </table:table-cell>
          <table:table-cell office:value-type="float" office:value="6488240489" table:style-name="ce5">
            <text:p>6488240489</text:p>
          </table:table-cell>
          <table:table-cell office:value-type="float" office:value="249501001014224" table:style-name="ce5">
            <text:p>249501001014224</text:p>
          </table:table-cell>
          <table:table-cell office:value-type="currency" office:value="5581.12" table:style-name="ce10">
            <text:p>5.581,12 €</text:p>
          </table:table-cell>
          <table:table-cell office:value-type="date" office:date-value="2019-05-07T00:00:00" table:style-name="ce6">
            <text:p>07/05/2019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209630" table:style-name="ce4">
            <text:p>209630</text:p>
          </table:table-cell>
          <table:table-cell office:value-type="string" table:style-name="ce4">
            <text:p>RACANICCHI <text:s/>MARCO<text:s text:c="33"/></text:p>
          </table:table-cell>
          <table:table-cell office:value-type="float" office:value="881390520" table:style-name="ce5">
            <text:p>881390520</text:p>
          </table:table-cell>
          <table:table-cell office:value-type="float" office:value="249501001014225" table:style-name="ce5">
            <text:p>249501001014225</text:p>
          </table:table-cell>
          <table:table-cell office:value-type="currency" office:value="1861.57" table:style-name="ce10">
            <text:p>1.861,57 €</text:p>
          </table:table-cell>
          <table:table-cell office:value-type="date" office:date-value="2019-04-16T00:00:00" table:style-name="ce6">
            <text:p>16/04/2019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255060" table:style-name="ce4">
            <text:p>1255060</text:p>
          </table:table-cell>
          <table:table-cell office:value-type="string" table:style-name="ce4">
            <text:p>LOGISTICA VALDICHIANA DI CAPACCI SABRINA &amp; C. S.N.</text:p>
          </table:table-cell>
          <table:table-cell office:value-type="float" office:value="2117260519" table:style-name="ce5">
            <text:p>2117260519</text:p>
          </table:table-cell>
          <table:table-cell office:value-type="float" office:value="249501001014503" table:style-name="ce5">
            <text:p>249501001014503</text:p>
          </table:table-cell>
          <table:table-cell office:value-type="currency" office:value="5070.78" table:style-name="ce10">
            <text:p>5.070,78 €</text:p>
          </table:table-cell>
          <table:table-cell office:value-type="date" office:date-value="2019-04-23T00:00:00" table:style-name="ce6">
            <text:p>23/04/2019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313570" table:style-name="ce4">
            <text:p>1313570</text:p>
          </table:table-cell>
          <table:table-cell office:value-type="string" table:style-name="ce4">
            <text:p>RAVAZZANI <text:s/>LUIGI<text:s text:c="34"/></text:p>
          </table:table-cell>
          <table:table-cell office:value-type="float" office:value="10322070011" table:style-name="ce5">
            <text:p>10322070011</text:p>
          </table:table-cell>
          <table:table-cell office:value-type="float" office:value="249501001015103" table:style-name="ce5">
            <text:p>249501001015103</text:p>
          </table:table-cell>
          <table:table-cell office:value-type="currency" office:value="1153.3900000000001" table:style-name="ce10">
            <text:p>1.153,39 €</text:p>
          </table:table-cell>
          <table:table-cell office:value-type="date" office:date-value="2019-06-04T00:00:00" table:style-name="ce6">
            <text:p>04/06/2019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225750" table:style-name="ce4">
            <text:p>5225750</text:p>
          </table:table-cell>
          <table:table-cell office:value-type="string" table:style-name="ce4">
            <text:p>ENERGY ELETTRICA - S.R.L.<text:s text:c="25"/></text:p>
          </table:table-cell>
          <table:table-cell office:value-type="float" office:value="1085700522" table:style-name="ce5">
            <text:p>1085700522</text:p>
          </table:table-cell>
          <table:table-cell office:value-type="float" office:value="249501001016094" table:style-name="ce5">
            <text:p>249501001016094</text:p>
          </table:table-cell>
          <table:table-cell office:value-type="currency" office:value="5588.29" table:style-name="ce10">
            <text:p>5.588,29 €</text:p>
          </table:table-cell>
          <table:table-cell office:value-type="date" office:date-value="2019-08-06T00:00:00" table:style-name="ce6">
            <text:p>06/08/2019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158270" table:style-name="ce4">
            <text:p>5158270</text:p>
          </table:table-cell>
          <table:table-cell office:value-type="string" table:style-name="ce4">
            <text:p>FUFLUNS DI MASCIONI L. &amp; C. - S.N.C.<text:s text:c="14"/></text:p>
          </table:table-cell>
          <table:table-cell office:value-type="float" office:value="1159810520" table:style-name="ce5">
            <text:p>1159810520</text:p>
          </table:table-cell>
          <table:table-cell office:value-type="float" office:value="249501001016330" table:style-name="ce5">
            <text:p>249501001016330</text:p>
          </table:table-cell>
          <table:table-cell office:value-type="currency" office:value="987.75" table:style-name="ce10">
            <text:p>987,75 €</text:p>
          </table:table-cell>
          <table:table-cell office:value-type="date" office:date-value="2019-08-06T00:00:00" table:style-name="ce6">
            <text:p>06/08/2019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051360" table:style-name="ce4">
            <text:p>5051360</text:p>
          </table:table-cell>
          <table:table-cell office:value-type="string" table:style-name="ce4">
            <text:p>MANINI ENGINEERING S.R.L.<text:s text:c="25"/></text:p>
          </table:table-cell>
          <table:table-cell office:value-type="float" office:value="1311760522" table:style-name="ce5">
            <text:p>1311760522</text:p>
          </table:table-cell>
          <table:table-cell office:value-type="float" office:value="249501001017188" table:style-name="ce5">
            <text:p>249501001017188</text:p>
          </table:table-cell>
          <table:table-cell office:value-type="currency" office:value="1847.71" table:style-name="ce10">
            <text:p>1.847,71 €</text:p>
          </table:table-cell>
          <table:table-cell office:value-type="date" office:date-value="2019-11-12T00:00:00" table:style-name="ce6">
            <text:p>12/11/2019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051420" table:style-name="ce4">
            <text:p>5051420</text:p>
          </table:table-cell>
          <table:table-cell office:value-type="string" table:style-name="ce4">
            <text:p>LA COMPAGNIA S.N.C. DI BATTAGELLO F. E IZAIRI M.<text:s text:c="2"/></text:p>
          </table:table-cell>
          <table:table-cell office:value-type="float" office:value="1428470528" table:style-name="ce5">
            <text:p>1428470528</text:p>
          </table:table-cell>
          <table:table-cell office:value-type="float" office:value="249501001017189" table:style-name="ce5">
            <text:p>249501001017189</text:p>
          </table:table-cell>
          <table:table-cell office:value-type="currency" office:value="249.75" table:style-name="ce10">
            <text:p>249,75 €</text:p>
          </table:table-cell>
          <table:table-cell office:value-type="date" office:date-value="2019-10-15T00:00:00" table:style-name="ce6">
            <text:p>15/10/2019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612400" table:style-name="ce4">
            <text:p>612400</text:p>
          </table:table-cell>
          <table:table-cell office:value-type="string" table:style-name="ce4">
            <text:p>MICHELANGELO S.A.S. DI FATTORINI ROSETTA &amp; C.<text:s text:c="5"/></text:p>
          </table:table-cell>
          <table:table-cell office:value-type="float" office:value="1121230526" table:style-name="ce5">
            <text:p>1121230526</text:p>
          </table:table-cell>
          <table:table-cell office:value-type="float" office:value="249501001017697" table:style-name="ce5">
            <text:p>249501001017697</text:p>
          </table:table-cell>
          <table:table-cell office:value-type="currency" office:value="414.5" table:style-name="ce10">
            <text:p>414,50 €</text:p>
          </table:table-cell>
          <table:table-cell office:value-type="date" office:date-value="2019-11-19T00:00:00" table:style-name="ce6">
            <text:p>19/11/2019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247380" table:style-name="ce4">
            <text:p>5247380</text:p>
          </table:table-cell>
          <table:table-cell office:value-type="string" table:style-name="ce4">
            <text:p>TIRRENIA EDILE - S.R.L.<text:s text:c="27"/></text:p>
          </table:table-cell>
          <table:table-cell office:value-type="float" office:value="1321250522" table:style-name="ce5">
            <text:p>1321250522</text:p>
          </table:table-cell>
          <table:table-cell office:value-type="float" office:value="249501001017849" table:style-name="ce5">
            <text:p>249501001017849</text:p>
          </table:table-cell>
          <table:table-cell office:value-type="currency" office:value="1860.48" table:style-name="ce10">
            <text:p>1.860,48 €</text:p>
          </table:table-cell>
          <table:table-cell office:value-type="date" office:date-value="2019-11-19T00:00:00" table:style-name="ce6">
            <text:p>19/11/2019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254330" table:style-name="ce4">
            <text:p>5254330</text:p>
          </table:table-cell>
          <table:table-cell office:value-type="string" table:style-name="ce4">
            <text:p>MELATRONIC TECHNOLOGY S.R.L.<text:s text:c="22"/></text:p>
          </table:table-cell>
          <table:table-cell office:value-type="float" office:value="1453210526" table:style-name="ce5">
            <text:p>1453210526</text:p>
          </table:table-cell>
          <table:table-cell office:value-type="float" office:value="249501001018044" table:style-name="ce5">
            <text:p>249501001018044</text:p>
          </table:table-cell>
          <table:table-cell office:value-type="currency" office:value="2036.15" table:style-name="ce10">
            <text:p>2.036,15 €</text:p>
          </table:table-cell>
          <table:table-cell office:value-type="date" office:date-value="2019-12-10T00:00:00" table:style-name="ce6">
            <text:p>10/12/2019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263940" table:style-name="ce4">
            <text:p>5263940</text:p>
          </table:table-cell>
          <table:table-cell office:value-type="string" table:style-name="ce4">
            <text:p>LEGNO E...S.R.L.<text:s text:c="34"/></text:p>
          </table:table-cell>
          <table:table-cell office:value-type="float" office:value="1259440525" table:style-name="ce5">
            <text:p>1259440525</text:p>
          </table:table-cell>
          <table:table-cell office:value-type="float" office:value="249501001018500" table:style-name="ce5">
            <text:p>249501001018500</text:p>
          </table:table-cell>
          <table:table-cell office:value-type="currency" office:value="7223.98" table:style-name="ce10">
            <text:p>7.223,98 €</text:p>
          </table:table-cell>
          <table:table-cell office:value-type="date" office:date-value="2020-01-14T00:00:00" table:style-name="ce6">
            <text:p>14/01/2020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274230" table:style-name="ce4">
            <text:p>5274230</text:p>
          </table:table-cell>
          <table:table-cell office:value-type="string" table:style-name="ce4">
            <text:p>P&amp;P GROUP SRL<text:s text:c="37"/></text:p>
          </table:table-cell>
          <table:table-cell office:value-type="float" office:value="1391280524" table:style-name="ce5">
            <text:p>1391280524</text:p>
          </table:table-cell>
          <table:table-cell office:value-type="float" office:value="249501001018523" table:style-name="ce5">
            <text:p>249501001018523</text:p>
          </table:table-cell>
          <table:table-cell office:value-type="currency" office:value="4334.3900000000003" table:style-name="ce10">
            <text:p>4.334,39 €</text:p>
          </table:table-cell>
          <table:table-cell office:value-type="date" office:date-value="2020-01-08T00:00:00" table:style-name="ce6">
            <text:p>08/01/2020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071390" table:style-name="ce4">
            <text:p>5071390</text:p>
          </table:table-cell>
          <table:table-cell office:value-type="string" table:style-name="ce4">
            <text:p>CANDO PROENZA <text:s/>YADIRA<text:s text:c="29"/></text:p>
          </table:table-cell>
          <table:table-cell office:value-type="float" office:value="1394980526" table:style-name="ce5">
            <text:p>1394980526</text:p>
          </table:table-cell>
          <table:table-cell office:value-type="float" office:value="249501001018870" table:style-name="ce5">
            <text:p>249501001018870</text:p>
          </table:table-cell>
          <table:table-cell office:value-type="currency" office:value="2889.59" table:style-name="ce10">
            <text:p>2.889,59 €</text:p>
          </table:table-cell>
          <table:table-cell office:value-type="date" office:date-value="2020-02-11T00:00:00" table:style-name="ce6">
            <text:p>11/02/2020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281010" table:style-name="ce4">
            <text:p>5281010</text:p>
          </table:table-cell>
          <table:table-cell office:value-type="string" table:style-name="ce4">
            <text:p>TRAVERSI <text:s/>MANLIO<text:s text:c="34"/></text:p>
          </table:table-cell>
          <table:table-cell office:value-type="float" office:value="1118580529" table:style-name="ce5">
            <text:p>1118580529</text:p>
          </table:table-cell>
          <table:table-cell office:value-type="float" office:value="249501001019338" table:style-name="ce5">
            <text:p>249501001019338</text:p>
          </table:table-cell>
          <table:table-cell office:value-type="currency" office:value="1926.4" table:style-name="ce10">
            <text:p>1.926,40 €</text:p>
          </table:table-cell>
          <table:table-cell office:value-type="date" office:date-value="2020-03-03T00:00:00" table:style-name="ce6">
            <text:p>03/03/2020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270090" table:style-name="ce4">
            <text:p>5270090</text:p>
          </table:table-cell>
          <table:table-cell office:value-type="string" table:style-name="ce4">
            <text:p>O.M.A.C. SNC DI AGOSTINELLI ADRIANO &amp; CHIARINI DAN</text:p>
          </table:table-cell>
          <table:table-cell office:value-type="float" office:value="1318840517" table:style-name="ce5">
            <text:p>1318840517</text:p>
          </table:table-cell>
          <table:table-cell office:value-type="float" office:value="249501001019708" table:style-name="ce5">
            <text:p>249501001019708</text:p>
          </table:table-cell>
          <table:table-cell office:value-type="currency" office:value="7223.98" table:style-name="ce10">
            <text:p>7.223,98 €</text:p>
          </table:table-cell>
          <table:table-cell office:value-type="date" office:date-value="2020-04-15T00:00:00" table:style-name="ce6">
            <text:p>15/04/2020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212420" table:style-name="ce4">
            <text:p>5212420</text:p>
          </table:table-cell>
          <table:table-cell office:value-type="string" table:style-name="ce4">
            <text:p>LAB GRAF S.A.S. DI CERRI FABRIZIO &amp; C.<text:s text:c="12"/></text:p>
          </table:table-cell>
          <table:table-cell office:value-type="float" office:value="976950535" table:style-name="ce5">
            <text:p>976950535</text:p>
          </table:table-cell>
          <table:table-cell office:value-type="float" office:value="249501001019813" table:style-name="ce5">
            <text:p>249501001019813</text:p>
          </table:table-cell>
          <table:table-cell office:value-type="currency" office:value="154.81" table:style-name="ce10">
            <text:p>154,81 €</text:p>
          </table:table-cell>
          <table:table-cell office:value-type="date" office:date-value="2020-04-21T00:00:00" table:style-name="ce6">
            <text:p>21/04/2020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212420" table:style-name="ce4">
            <text:p>5212420</text:p>
          </table:table-cell>
          <table:table-cell office:value-type="string" table:style-name="ce4">
            <text:p>LAB GRAF S.A.S. DI CERRI FABRIZIO &amp; C.<text:s text:c="12"/></text:p>
          </table:table-cell>
          <table:table-cell office:value-type="float" office:value="976950535" table:style-name="ce5">
            <text:p>976950535</text:p>
          </table:table-cell>
          <table:table-cell office:value-type="float" office:value="249501001019814" table:style-name="ce5">
            <text:p>249501001019814</text:p>
          </table:table-cell>
          <table:table-cell office:value-type="currency" office:value="705.03" table:style-name="ce10">
            <text:p>705,03 €</text:p>
          </table:table-cell>
          <table:table-cell office:value-type="date" office:date-value="2020-04-21T00:00:00" table:style-name="ce6">
            <text:p>21/04/2020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251020" table:style-name="ce4">
            <text:p>5251020</text:p>
          </table:table-cell>
          <table:table-cell office:value-type="string" table:style-name="ce4">
            <text:p>BAR X CASO DEI F.LLI TABAREZ MAURO ALBERTO &amp; MARCE</text:p>
          </table:table-cell>
          <table:table-cell office:value-type="float" office:value="1469970527" table:style-name="ce5">
            <text:p>1469970527</text:p>
          </table:table-cell>
          <table:table-cell office:value-type="float" office:value="249501001019879" table:style-name="ce5">
            <text:p>249501001019879</text:p>
          </table:table-cell>
          <table:table-cell office:value-type="currency" office:value="1444.8" table:style-name="ce10">
            <text:p>1.444,80 €</text:p>
          </table:table-cell>
          <table:table-cell office:value-type="date" office:date-value="2020-04-15T00:00:00" table:style-name="ce6">
            <text:p>15/04/2020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050290" table:style-name="ce4">
            <text:p>5050290</text:p>
          </table:table-cell>
          <table:table-cell office:value-type="string" table:style-name="ce4">
            <text:p>C.V.G. COSTRUZIONI S.R.L.<text:s text:c="25"/></text:p>
          </table:table-cell>
          <table:table-cell office:value-type="float" office:value="908760473" table:style-name="ce5">
            <text:p>908760473</text:p>
          </table:table-cell>
          <table:table-cell office:value-type="float" office:value="249501001020071" table:style-name="ce5">
            <text:p>249501001020071</text:p>
          </table:table-cell>
          <table:table-cell office:value-type="currency" office:value="6105.42" table:style-name="ce10">
            <text:p>6.105,42 €</text:p>
          </table:table-cell>
          <table:table-cell office:value-type="date" office:date-value="2020-04-21T00:00:00" table:style-name="ce6">
            <text:p>21/04/2020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208330" table:style-name="ce4">
            <text:p>208330</text:p>
          </table:table-cell>
          <table:table-cell office:value-type="string" table:style-name="ce4">
            <text:p>ECO-SPURGO DI CASPRINI EMANUELE &amp; C. S.A.S.<text:s text:c="7"/></text:p>
          </table:table-cell>
          <table:table-cell office:value-type="float" office:value="727600520" table:style-name="ce5">
            <text:p>727600520</text:p>
          </table:table-cell>
          <table:table-cell office:value-type="float" office:value="249501001020468" table:style-name="ce5">
            <text:p>249501001020468</text:p>
          </table:table-cell>
          <table:table-cell office:value-type="currency" office:value="1500.58" table:style-name="ce10">
            <text:p>1.500,58 €</text:p>
          </table:table-cell>
          <table:table-cell office:value-type="date" office:date-value="2020-06-09T00:00:00" table:style-name="ce6">
            <text:p>09/06/2020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248380" table:style-name="ce4">
            <text:p>248380</text:p>
          </table:table-cell>
          <table:table-cell office:value-type="string" table:style-name="ce4">
            <text:p>TONTOLI NAZZARENO &amp; C. S.N.C.<text:s text:c="21"/></text:p>
          </table:table-cell>
          <table:table-cell office:value-type="float" office:value="807570528" table:style-name="ce5">
            <text:p>807570528</text:p>
          </table:table-cell>
          <table:table-cell office:value-type="float" office:value="249501001021309" table:style-name="ce5">
            <text:p>249501001021309</text:p>
          </table:table-cell>
          <table:table-cell office:value-type="currency" office:value="4797.5" table:style-name="ce10">
            <text:p>4.797,50 €</text:p>
          </table:table-cell>
          <table:table-cell office:value-type="date" office:date-value="2020-09-29T00:00:00" table:style-name="ce6">
            <text:p>29/09/2020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272860" table:style-name="ce4">
            <text:p>1272860</text:p>
          </table:table-cell>
          <table:table-cell office:value-type="string" table:style-name="ce4">
            <text:p>CUSUMANO <text:s/>CALOGERO<text:s text:c="32"/></text:p>
          </table:table-cell>
          <table:table-cell office:value-type="float" office:value="5983900480" table:style-name="ce5">
            <text:p>5983900480</text:p>
          </table:table-cell>
          <table:table-cell office:value-type="float" office:value="249501001022380" table:style-name="ce5">
            <text:p>249501001022380</text:p>
          </table:table-cell>
          <table:table-cell office:value-type="currency" office:value="78.16" table:style-name="ce10">
            <text:p>78,16 €</text:p>
          </table:table-cell>
          <table:table-cell office:value-type="date" office:date-value="2021-01-19T00:00:00" table:style-name="ce6">
            <text:p>19/01/2021</text:p>
          </table:table-cell>
          <table:table-cell office:value-type="string" table:style-name="ce4">
            <text:p>Fondo di Prevenzione del fenomeno dell'usura ex art. 15 <text:s/>Legge 108/1996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number-rows-repeated="1048507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date-style style:name="N36" number:language="en" number:country="US">
      <number:day number:style="long"/>
      <number:text>/</number:text>
      <number:month number:style="long"/>
      <number:text>/</number:text>
      <number:year number:style="long"/>
    </number:date-style>
    <number:currency-style style:name="N38">
      <number:number number:decimal-places="2" number:min-decimal-places="2" number:min-integer-digits="1" number:grouping="true"/>
      <number:text> </number:text>
      <number:currency-symbol>€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Lucrezia Turetti</meta:initial-creator>
    <dc:creator>Lucrezia Turetti</dc:creator>
    <meta:creation-date>2019-10-10T10:28:42Z</meta:creation-date>
    <dc:date>2026-07-21T14:00:17Z</dc:date>
    <meta:editing-duration>PT0S</meta:editing-duration>
  </office:meta>
</office:document-meta>
</file>