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5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4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Aptos Narrow" style:font-name-asian="Aptos Narrow" style:font-name-complex="Aptos Narrow" fo:font-size="10pt" style:font-size-asian="10pt" style:font-size-complex="10pt"/>
    </style:style>
    <style:style style:name="ce10" style:family="table-cell" style:parent-style-name="Default" style:data-style-name="N1">
      <style:table-cell-properties fo:border="thin solid #000000"/>
      <style:text-properties style:font-name="Aptos Narrow" style:font-name-asian="Aptos Narrow" style:font-name-complex="Aptos Narrow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0.0277083333333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3.46604166666667cm" style:use-optimal-column-width="true"/>
    </style:style>
    <style:style style:name="co6" style:family="table-column">
      <style:table-column-properties fo:break-before="auto" style:column-width="7.80520833333333cm" style:use-optimal-column-width="true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6.08541666666667cm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159375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2">
            <text:p>P.O. FESR Campania 2007-2013 misura "rafforzamento della rete dei confidi regionale" obiettivo operativo 2.4 -fondo per le pmi - azione B. Aggiornamento del 30 giugno <text:s/>202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2">
            <text:p>Ragione Sociale Beneficiario</text:p>
          </table:table-cell>
          <table:table-cell office:value-type="string" table:style-name="ce2">
            <text:p>P_IVA beneficiario</text:p>
          </table:table-cell>
          <table:table-cell office:value-type="string" table:style-name="ce2">
            <text:p>Num_Domanda</text:p>
          </table:table-cell>
          <table:table-cell office:value-type="string" table:style-name="ce2">
            <text:p>Importo del vanrtaggio economico espresso in €uro</text:p>
          </table:table-cell>
          <table:table-cell office:value-type="string" table:style-name="ce2">
            <text:p>Data_Delibera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2620" table:style-name="ce4">
            <text:p>1332620</text:p>
          </table:table-cell>
          <table:table-cell office:value-type="string" table:style-name="ce4">
            <text:p>2K16 S.R.L.<text:s text:c="39"/></text:p>
          </table:table-cell>
          <table:table-cell office:value-type="float" office:value="8377901213" table:style-name="ce4">
            <text:p>8377901213</text:p>
          </table:table-cell>
          <table:table-cell office:value-type="float" office:value="249501000244170" table:style-name="ce5">
            <text:p>249501000244170</text:p>
          </table:table-cell>
          <table:table-cell office:value-type="float" office:value="4887.8100000000004" table:style-name="ce6">
            <text:p>4.887,81</text:p>
          </table:table-cell>
          <table:table-cell office:value-type="date" office:date-value="2020-06-03T00:00:00" table:style-name="ce3">
            <text:p>03/06/2020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19730" table:style-name="ce4">
            <text:p>1319730</text:p>
          </table:table-cell>
          <table:table-cell office:value-type="string" table:style-name="ce4">
            <text:p>8BRE S.R.L.<text:s text:c="39"/></text:p>
          </table:table-cell>
          <table:table-cell office:value-type="float" office:value="6287660630" table:style-name="ce4">
            <text:p>6287660630</text:p>
          </table:table-cell>
          <table:table-cell office:value-type="float" office:value="249501000243302" table:style-name="ce5">
            <text:p>249501000243302</text:p>
          </table:table-cell>
          <table:table-cell office:value-type="float" office:value="3343.9" table:style-name="ce6">
            <text:p>3.343,90</text:p>
          </table:table-cell>
          <table:table-cell office:value-type="date" office:date-value="2016-06-28T00:00:00" table:style-name="ce3">
            <text:p>28/06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0260" table:style-name="ce4">
            <text:p>1330260</text:p>
          </table:table-cell>
          <table:table-cell office:value-type="string" table:style-name="ce4">
            <text:p>ARTECASA S.R.L. - SOCIETA' A RESPONSABILITA' LIMIT</text:p>
          </table:table-cell>
          <table:table-cell office:value-type="float" office:value="4824741211" table:style-name="ce4">
            <text:p>4824741211</text:p>
          </table:table-cell>
          <table:table-cell office:value-type="float" office:value="249501000243798" table:style-name="ce5">
            <text:p>249501000243798</text:p>
          </table:table-cell>
          <table:table-cell office:value-type="float" office:value="8917.0499999999993" table:style-name="ce6">
            <text:p>8.917,05</text:p>
          </table:table-cell>
          <table:table-cell office:value-type="date" office:date-value="2016-07-29T00:00:00" table:style-name="ce3">
            <text:p>29/07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5130" table:style-name="ce4">
            <text:p>1335130</text:p>
          </table:table-cell>
          <table:table-cell office:value-type="string" table:style-name="ce4">
            <text:p>ASIA SERVIZI E LOGISTICA SOCIETA' COOPERATIVA - CO</text:p>
          </table:table-cell>
          <table:table-cell office:value-type="float" office:value="11429300012" table:style-name="ce4">
            <text:p>11429300012</text:p>
          </table:table-cell>
          <table:table-cell office:value-type="float" office:value="249501000244765" table:style-name="ce5">
            <text:p>249501000244765</text:p>
          </table:table-cell>
          <table:table-cell office:value-type="float" office:value="1117.92" table:style-name="ce6">
            <text:p>1.117,92</text:p>
          </table:table-cell>
          <table:table-cell office:value-type="date" office:date-value="2016-11-21T00:00:00" table:style-name="ce3">
            <text:p>21/11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5880" table:style-name="ce4">
            <text:p>1335880</text:p>
          </table:table-cell>
          <table:table-cell office:value-type="string" table:style-name="ce4">
            <text:p>BIEFFE FORNITURE INDUSTRIALI S.R.L.<text:s text:c="15"/></text:p>
          </table:table-cell>
          <table:table-cell office:value-type="float" office:value="10575871008" table:style-name="ce4">
            <text:p>10575871008</text:p>
          </table:table-cell>
          <table:table-cell office:value-type="float" office:value="249501000245679" table:style-name="ce5">
            <text:p>249501000245679</text:p>
          </table:table-cell>
          <table:table-cell office:value-type="float" office:value="680" table:style-name="ce4">
            <text:p>680</text:p>
          </table:table-cell>
          <table:table-cell office:value-type="date" office:date-value="2017-02-03T00:00:00" table:style-name="ce3">
            <text:p>03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1080" table:style-name="ce4">
            <text:p>1331080</text:p>
          </table:table-cell>
          <table:table-cell office:value-type="string" table:style-name="ce4">
            <text:p>BIOTECH DENTAL ITALIA - S.R.L.<text:s text:c="20"/></text:p>
          </table:table-cell>
          <table:table-cell office:value-type="float" office:value="5368960653" table:style-name="ce4">
            <text:p>5368960653</text:p>
          </table:table-cell>
          <table:table-cell office:value-type="float" office:value="249501000243833" table:style-name="ce5">
            <text:p>249501000243833</text:p>
          </table:table-cell>
          <table:table-cell office:value-type="float" office:value="6556.64" table:style-name="ce6">
            <text:p>6.556,64</text:p>
          </table:table-cell>
          <table:table-cell office:value-type="date" office:date-value="2016-07-29T00:00:00" table:style-name="ce3">
            <text:p>29/07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8880" table:style-name="ce4">
            <text:p>1338880</text:p>
          </table:table-cell>
          <table:table-cell office:value-type="string" table:style-name="ce4">
            <text:p>DI FUSCO S.R.L.<text:s text:c="35"/></text:p>
          </table:table-cell>
          <table:table-cell office:value-type="float" office:value="5239591216" table:style-name="ce4">
            <text:p>5239591216</text:p>
          </table:table-cell>
          <table:table-cell office:value-type="float" office:value="249501000245251" table:style-name="ce5">
            <text:p>249501000245251</text:p>
          </table:table-cell>
          <table:table-cell office:value-type="float" office:value="3344.76" table:style-name="ce6">
            <text:p>3.344,76</text:p>
          </table:table-cell>
          <table:table-cell office:value-type="date" office:date-value="2016-12-16T00:00:00" table:style-name="ce3">
            <text:p>16/12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7070" table:style-name="ce4">
            <text:p>1327070</text:p>
          </table:table-cell>
          <table:table-cell office:value-type="string" table:style-name="ce4">
            <text:p>EUROSERVICE S.P.A.<text:s text:c="32"/></text:p>
          </table:table-cell>
          <table:table-cell office:value-type="float" office:value="3075101216" table:style-name="ce4">
            <text:p>3075101216</text:p>
          </table:table-cell>
          <table:table-cell office:value-type="float" office:value="249501000243656" table:style-name="ce5">
            <text:p>249501000243656</text:p>
          </table:table-cell>
          <table:table-cell office:value-type="float" office:value="2635.66" table:style-name="ce6">
            <text:p>2.635,66</text:p>
          </table:table-cell>
          <table:table-cell office:value-type="date" office:date-value="2016-07-22T00:00:00" table:style-name="ce3">
            <text:p>22/07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1630" table:style-name="ce4">
            <text:p>1331630</text:p>
          </table:table-cell>
          <table:table-cell office:value-type="string" table:style-name="ce4">
            <text:p>FANTASILANDIA GROUP S.R.L.<text:s text:c="24"/></text:p>
          </table:table-cell>
          <table:table-cell office:value-type="float" office:value="6354341213" table:style-name="ce4">
            <text:p>6354341213</text:p>
          </table:table-cell>
          <table:table-cell office:value-type="float" office:value="249501000244818" table:style-name="ce5">
            <text:p>249501000244818</text:p>
          </table:table-cell>
          <table:table-cell office:value-type="float" office:value="3357.9" table:style-name="ce6">
            <text:p>3.357,90</text:p>
          </table:table-cell>
          <table:table-cell office:value-type="date" office:date-value="2016-11-30T00:00:00" table:style-name="ce3">
            <text:p>30/11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1630" table:style-name="ce4">
            <text:p>1331630</text:p>
          </table:table-cell>
          <table:table-cell office:value-type="string" table:style-name="ce4">
            <text:p>FANTASILANDIA GROUP S.R.L.<text:s text:c="24"/></text:p>
          </table:table-cell>
          <table:table-cell office:value-type="float" office:value="6354341213" table:style-name="ce4">
            <text:p>6354341213</text:p>
          </table:table-cell>
          <table:table-cell office:value-type="float" office:value="249501000245880" table:style-name="ce5">
            <text:p>249501000245880</text:p>
          </table:table-cell>
          <table:table-cell office:value-type="float" office:value="3307.68" table:style-name="ce6">
            <text:p>3.307,68</text:p>
          </table:table-cell>
          <table:table-cell office:value-type="date" office:date-value="2017-02-17T00:00:00" table:style-name="ce3">
            <text:p>17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3240" table:style-name="ce4">
            <text:p>1333240</text:p>
          </table:table-cell>
          <table:table-cell office:value-type="string" table:style-name="ce4">
            <text:p>FRANCESCO ESPOSITO GIOIELLERIE S.R.L.<text:s text:c="13"/></text:p>
          </table:table-cell>
          <table:table-cell office:value-type="float" office:value="7982811213" table:style-name="ce4">
            <text:p>7982811213</text:p>
          </table:table-cell>
          <table:table-cell office:value-type="float" office:value="249501000244485" table:style-name="ce5">
            <text:p>249501000244485</text:p>
          </table:table-cell>
          <table:table-cell office:value-type="float" office:value="7869.55" table:style-name="ce6">
            <text:p>7.869,55</text:p>
          </table:table-cell>
          <table:table-cell office:value-type="date" office:date-value="2016-10-21T00:00:00" table:style-name="ce3">
            <text:p>21/10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7830" table:style-name="ce4">
            <text:p>1327830</text:p>
          </table:table-cell>
          <table:table-cell office:value-type="string" table:style-name="ce4">
            <text:p>FRANZESEGOMME S.R.L. IN LIQUIDAZIONE<text:s text:c="14"/></text:p>
          </table:table-cell>
          <table:table-cell office:value-type="float" office:value="3911361214" table:style-name="ce4">
            <text:p>3911361214</text:p>
          </table:table-cell>
          <table:table-cell office:value-type="float" office:value="249501000244080" table:style-name="ce5">
            <text:p>249501000244080</text:p>
          </table:table-cell>
          <table:table-cell office:value-type="float" office:value="1311.49" table:style-name="ce6">
            <text:p>1.311,49</text:p>
          </table:table-cell>
          <table:table-cell office:value-type="date" office:date-value="2016-09-16T00:00:00" table:style-name="ce3">
            <text:p>16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8060" table:style-name="ce4">
            <text:p>1328060</text:p>
          </table:table-cell>
          <table:table-cell office:value-type="string" table:style-name="ce4">
            <text:p>GDB S.R.L.<text:s text:c="40"/></text:p>
          </table:table-cell>
          <table:table-cell office:value-type="float" office:value="4057630651" table:style-name="ce4">
            <text:p>4057630651</text:p>
          </table:table-cell>
          <table:table-cell office:value-type="float" office:value="249501000244274" table:style-name="ce5">
            <text:p>249501000244274</text:p>
          </table:table-cell>
          <table:table-cell office:value-type="float" office:value="3934.78" table:style-name="ce6">
            <text:p>3.934,78</text:p>
          </table:table-cell>
          <table:table-cell office:value-type="date" office:date-value="2016-10-06T00:00:00" table:style-name="ce3">
            <text:p>06/10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99670" table:style-name="ce4">
            <text:p>1299670</text:p>
          </table:table-cell>
          <table:table-cell office:value-type="string" table:style-name="ce4">
            <text:p>GEROLOMINI GALLERY S.A.S. DI D'URZO ANNAPINA &amp; C.<text:s/></text:p>
          </table:table-cell>
          <table:table-cell office:value-type="float" office:value="7548141212" table:style-name="ce4">
            <text:p>7548141212</text:p>
          </table:table-cell>
          <table:table-cell office:value-type="float" office:value="249501000244578" table:style-name="ce5">
            <text:p>249501000244578</text:p>
          </table:table-cell>
          <table:table-cell office:value-type="float" office:value="512.80999999999995" table:style-name="ce4">
            <text:p>512,81</text:p>
          </table:table-cell>
          <table:table-cell office:value-type="date" office:date-value="2020-05-19T00:00:00" table:style-name="ce3">
            <text:p>19/05/2020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7390" table:style-name="ce4">
            <text:p>1337390</text:p>
          </table:table-cell>
          <table:table-cell office:value-type="string" table:style-name="ce4">
            <text:p>HOTEL RISTORANTE DA GIACOMINO S.N.C. DI ALBORETTO<text:s/></text:p>
          </table:table-cell>
          <table:table-cell office:value-type="float" office:value="4922051216" table:style-name="ce4">
            <text:p>4922051216</text:p>
          </table:table-cell>
          <table:table-cell office:value-type="float" office:value="249501000245681" table:style-name="ce5">
            <text:p>249501000245681</text:p>
          </table:table-cell>
          <table:table-cell office:value-type="float" office:value="1784.13" table:style-name="ce6">
            <text:p>1.784,13</text:p>
          </table:table-cell>
          <table:table-cell office:value-type="date" office:date-value="2017-02-10T00:00:00" table:style-name="ce3">
            <text:p>10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2230" table:style-name="ce4">
            <text:p>1332230</text:p>
          </table:table-cell>
          <table:table-cell office:value-type="string" table:style-name="ce4">
            <text:p>IDRO TERMO SERVICE 1 DI FAZIO SALVATORE E C. S.A.S</text:p>
          </table:table-cell>
          <table:table-cell office:value-type="float" office:value="7060681215" table:style-name="ce4">
            <text:p>7060681215</text:p>
          </table:table-cell>
          <table:table-cell office:value-type="float" office:value="249501000244084" table:style-name="ce5">
            <text:p>249501000244084</text:p>
          </table:table-cell>
          <table:table-cell office:value-type="float" office:value="440" table:style-name="ce4">
            <text:p>440</text:p>
          </table:table-cell>
          <table:table-cell office:value-type="date" office:date-value="2016-09-16T00:00:00" table:style-name="ce3">
            <text:p>16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5010" table:style-name="ce4">
            <text:p>1335010</text:p>
          </table:table-cell>
          <table:table-cell office:value-type="string" table:style-name="ce4">
            <text:p>INTERMEDIAZIONI GRISO S.R.L. GLA INTERMEDIAZIONI G</text:p>
          </table:table-cell>
          <table:table-cell office:value-type="float" office:value="7293190638" table:style-name="ce4">
            <text:p>7293190638</text:p>
          </table:table-cell>
          <table:table-cell office:value-type="float" office:value="249501000244929" table:style-name="ce5">
            <text:p>249501000244929</text:p>
          </table:table-cell>
          <table:table-cell office:value-type="float" office:value="176" table:style-name="ce4">
            <text:p>176</text:p>
          </table:table-cell>
          <table:table-cell office:value-type="date" office:date-value="2017-02-03T00:00:00" table:style-name="ce3">
            <text:p>03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5010" table:style-name="ce4">
            <text:p>1335010</text:p>
          </table:table-cell>
          <table:table-cell office:value-type="string" table:style-name="ce4">
            <text:p>INTERMEDIAZIONI GRISO S.R.L. GLA INTERMEDIAZIONI G</text:p>
          </table:table-cell>
          <table:table-cell office:value-type="float" office:value="7293190638" table:style-name="ce4">
            <text:p>7293190638</text:p>
          </table:table-cell>
          <table:table-cell office:value-type="float" office:value="249501000244930" table:style-name="ce5">
            <text:p>249501000244930</text:p>
          </table:table-cell>
          <table:table-cell office:value-type="float" office:value="880" table:style-name="ce4">
            <text:p>880</text:p>
          </table:table-cell>
          <table:table-cell office:value-type="date" office:date-value="2017-02-03T00:00:00" table:style-name="ce3">
            <text:p>03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5010" table:style-name="ce4">
            <text:p>1335010</text:p>
          </table:table-cell>
          <table:table-cell office:value-type="string" table:style-name="ce4">
            <text:p>INTERMEDIAZIONI GRISO S.R.L. GLA INTERMEDIAZIONI G</text:p>
          </table:table-cell>
          <table:table-cell office:value-type="float" office:value="7293190638" table:style-name="ce4">
            <text:p>7293190638</text:p>
          </table:table-cell>
          <table:table-cell office:value-type="float" office:value="249501000244931" table:style-name="ce5">
            <text:p>249501000244931</text:p>
          </table:table-cell>
          <table:table-cell office:value-type="float" office:value="1976.94" table:style-name="ce6">
            <text:p>1.976,94</text:p>
          </table:table-cell>
          <table:table-cell office:value-type="date" office:date-value="2017-02-03T00:00:00" table:style-name="ce3">
            <text:p>03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7810" table:style-name="ce4">
            <text:p>1337810</text:p>
          </table:table-cell>
          <table:table-cell office:value-type="string" table:style-name="ce4">
            <text:p>LA LUCE DEL FUTURO SOCIETA' COOPERATIVA SOCIALE IN</text:p>
          </table:table-cell>
          <table:table-cell office:value-type="float" office:value="7723361213" table:style-name="ce4">
            <text:p>7723361213</text:p>
          </table:table-cell>
          <table:table-cell office:value-type="float" office:value="249501000245033" table:style-name="ce5">
            <text:p>249501000245033</text:p>
          </table:table-cell>
          <table:table-cell office:value-type="float" office:value="197.69" table:style-name="ce4">
            <text:p>197,69</text:p>
          </table:table-cell>
          <table:table-cell office:value-type="date" office:date-value="2016-12-16T00:00:00" table:style-name="ce3">
            <text:p>16/12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7810" table:style-name="ce4">
            <text:p>1337810</text:p>
          </table:table-cell>
          <table:table-cell office:value-type="string" table:style-name="ce4">
            <text:p>LA LUCE DEL FUTURO SOCIETA' COOPERATIVA SOCIALE IN</text:p>
          </table:table-cell>
          <table:table-cell office:value-type="float" office:value="7723361213" table:style-name="ce4">
            <text:p>7723361213</text:p>
          </table:table-cell>
          <table:table-cell office:value-type="float" office:value="249501000245034" table:style-name="ce5">
            <text:p>249501000245034</text:p>
          </table:table-cell>
          <table:table-cell office:value-type="float" office:value="877.24" table:style-name="ce4">
            <text:p>877,24</text:p>
          </table:table-cell>
          <table:table-cell office:value-type="date" office:date-value="2016-12-16T00:00:00" table:style-name="ce3">
            <text:p>16/12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33370" table:style-name="ce4">
            <text:p>1233370</text:p>
          </table:table-cell>
          <table:table-cell office:value-type="string" table:style-name="ce4">
            <text:p>LUCIO MONTELLA S.R.L. - SPEDIZIONI E TRASPORTI<text:s text:c="4"/></text:p>
          </table:table-cell>
          <table:table-cell office:value-type="float" office:value="6852780631" table:style-name="ce4">
            <text:p>6852780631</text:p>
          </table:table-cell>
          <table:table-cell office:value-type="float" office:value="249501000245615" table:style-name="ce5">
            <text:p>249501000245615</text:p>
          </table:table-cell>
          <table:table-cell office:value-type="float" office:value="843.49" table:style-name="ce4">
            <text:p>843,49</text:p>
          </table:table-cell>
          <table:table-cell office:value-type="date" office:date-value="2017-02-10T00:00:00" table:style-name="ce3">
            <text:p>10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0000" table:style-name="ce4">
            <text:p>1320000</text:p>
          </table:table-cell>
          <table:table-cell office:value-type="string" table:style-name="ce4">
            <text:p>M &amp; C S.R.L.S., IN LIQUIDAZIONE<text:s text:c="19"/></text:p>
          </table:table-cell>
          <table:table-cell office:value-type="float" office:value="2825920644" table:style-name="ce4">
            <text:p>2825920644</text:p>
          </table:table-cell>
          <table:table-cell office:value-type="float" office:value="249501000243937" table:style-name="ce5">
            <text:p>249501000243937</text:p>
          </table:table-cell>
          <table:table-cell office:value-type="float" office:value="655.71" table:style-name="ce4">
            <text:p>655,71</text:p>
          </table:table-cell>
          <table:table-cell office:value-type="date" office:date-value="2016-09-08T00:00:00" table:style-name="ce3">
            <text:p>08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9920" table:style-name="ce4">
            <text:p>1339920</text:p>
          </table:table-cell>
          <table:table-cell office:value-type="string" table:style-name="ce4">
            <text:p>MAURIZIO CASTELLANO SOCIETA' A RESPONSABILITA' LIM</text:p>
          </table:table-cell>
          <table:table-cell office:value-type="float" office:value="7824031210" table:style-name="ce4">
            <text:p>7824031210</text:p>
          </table:table-cell>
          <table:table-cell office:value-type="float" office:value="249501000245473" table:style-name="ce5">
            <text:p>249501000245473</text:p>
          </table:table-cell>
          <table:table-cell office:value-type="float" office:value="2189.81" table:style-name="ce6">
            <text:p>2.189,81</text:p>
          </table:table-cell>
          <table:table-cell office:value-type="date" office:date-value="2017-01-20T00:00:00" table:style-name="ce3">
            <text:p>20/01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84270" table:style-name="ce4">
            <text:p>1184270</text:p>
          </table:table-cell>
          <table:table-cell office:value-type="string" table:style-name="ce4">
            <text:p>MEDICAL DENTAL SERVICE S.R.L. - (M.D.S. - S.R.L.)<text:s/></text:p>
          </table:table-cell>
          <table:table-cell office:value-type="float" office:value="3211210657" table:style-name="ce4">
            <text:p>3211210657</text:p>
          </table:table-cell>
          <table:table-cell office:value-type="float" office:value="249501000244494" table:style-name="ce5">
            <text:p>249501000244494</text:p>
          </table:table-cell>
          <table:table-cell office:value-type="float" office:value="1845.05" table:style-name="ce6">
            <text:p>1.845,05</text:p>
          </table:table-cell>
          <table:table-cell office:value-type="date" office:date-value="2016-10-21T00:00:00" table:style-name="ce3">
            <text:p>21/10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41750" table:style-name="ce4">
            <text:p>1341750</text:p>
          </table:table-cell>
          <table:table-cell office:value-type="string" table:style-name="ce4">
            <text:p>NEW BODY PLANET CENTRO BENESSERE S.S.D.R.L.<text:s text:c="7"/></text:p>
          </table:table-cell>
          <table:table-cell office:value-type="float" office:value="4948470655" table:style-name="ce4">
            <text:p>4948470655</text:p>
          </table:table-cell>
          <table:table-cell office:value-type="float" office:value="249501000245573" table:style-name="ce5">
            <text:p>249501000245573</text:p>
          </table:table-cell>
          <table:table-cell office:value-type="float" office:value="1561.09" table:style-name="ce6">
            <text:p>1.561,09</text:p>
          </table:table-cell>
          <table:table-cell office:value-type="date" office:date-value="2017-01-20T00:00:00" table:style-name="ce3">
            <text:p>20/01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1540" table:style-name="ce4">
            <text:p>1331540</text:p>
          </table:table-cell>
          <table:table-cell office:value-type="string" table:style-name="ce4">
            <text:p>RAPACCIUOLO <text:s/>GENNARO<text:s text:c="30"/></text:p>
          </table:table-cell>
          <table:table-cell office:value-type="float" office:value="7627980639" table:style-name="ce4">
            <text:p>7627980639</text:p>
          </table:table-cell>
          <table:table-cell office:value-type="float" office:value="249501000244360" table:style-name="ce5">
            <text:p>249501000244360</text:p>
          </table:table-cell>
          <table:table-cell office:value-type="float" office:value="1159.46" table:style-name="ce6">
            <text:p>1.159,46</text:p>
          </table:table-cell>
          <table:table-cell office:value-type="date" office:date-value="2016-10-14T00:00:00" table:style-name="ce3">
            <text:p>14/10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298490" table:style-name="ce4">
            <text:p>1298490</text:p>
          </table:table-cell>
          <table:table-cell office:value-type="string" table:style-name="ce4">
            <text:p>RENDINA <text:s/>ROSA<text:s text:c="37"/></text:p>
          </table:table-cell>
          <table:table-cell office:value-type="float" office:value="2452430651" table:style-name="ce4">
            <text:p>2452430651</text:p>
          </table:table-cell>
          <table:table-cell office:value-type="float" office:value="249501000244094" table:style-name="ce5">
            <text:p>249501000244094</text:p>
          </table:table-cell>
          <table:table-cell office:value-type="float" office:value="880" table:style-name="ce4">
            <text:p>880</text:p>
          </table:table-cell>
          <table:table-cell office:value-type="date" office:date-value="2016-09-16T00:00:00" table:style-name="ce3">
            <text:p>16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06690" table:style-name="ce4">
            <text:p>1306690</text:p>
          </table:table-cell>
          <table:table-cell office:value-type="string" table:style-name="ce4">
            <text:p>SOCIETA COOPERATIVA NUOVO GIORNALE ROMA A R.L.<text:s text:c="4"/></text:p>
          </table:table-cell>
          <table:table-cell office:value-type="float" office:value="7406411210" table:style-name="ce4">
            <text:p>7406411210</text:p>
          </table:table-cell>
          <table:table-cell office:value-type="float" office:value="249501000243012" table:style-name="ce5">
            <text:p>249501000243012</text:p>
          </table:table-cell>
          <table:table-cell office:value-type="float" office:value="1584" table:style-name="ce6">
            <text:p>1.584,00</text:p>
          </table:table-cell>
          <table:table-cell office:value-type="date" office:date-value="2016-05-13T00:00:00" table:style-name="ce3">
            <text:p>13/05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9220" table:style-name="ce4">
            <text:p>1339220</text:p>
          </table:table-cell>
          <table:table-cell office:value-type="string" table:style-name="ce4">
            <text:p>SPARETRUCK SRL IN LIQUIDAZIONE<text:s text:c="20"/></text:p>
          </table:table-cell>
          <table:table-cell office:value-type="float" office:value="6850891216" table:style-name="ce4">
            <text:p>6850891216</text:p>
          </table:table-cell>
          <table:table-cell office:value-type="float" office:value="249501000245907" table:style-name="ce5">
            <text:p>249501000245907</text:p>
          </table:table-cell>
          <table:table-cell office:value-type="float" office:value="263.60000000000002" table:style-name="ce4">
            <text:p>263,6</text:p>
          </table:table-cell>
          <table:table-cell office:value-type="date" office:date-value="2017-02-17T00:00:00" table:style-name="ce3">
            <text:p>17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9220" table:style-name="ce4">
            <text:p>1339220</text:p>
          </table:table-cell>
          <table:table-cell office:value-type="string" table:style-name="ce4">
            <text:p>SPARETRUCK SRL IN LIQUIDAZIONE<text:s text:c="20"/></text:p>
          </table:table-cell>
          <table:table-cell office:value-type="float" office:value="6850891216" table:style-name="ce4">
            <text:p>6850891216</text:p>
          </table:table-cell>
          <table:table-cell office:value-type="float" office:value="249501000245908" table:style-name="ce5">
            <text:p>249501000245908</text:p>
          </table:table-cell>
          <table:table-cell office:value-type="float" office:value="658.98" table:style-name="ce4">
            <text:p>658,98</text:p>
          </table:table-cell>
          <table:table-cell office:value-type="date" office:date-value="2017-02-17T00:00:00" table:style-name="ce3">
            <text:p>17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00540" table:style-name="ce4">
            <text:p>1300540</text:p>
          </table:table-cell>
          <table:table-cell office:value-type="string" table:style-name="ce4">
            <text:p>STAR LIGHT SRL<text:s text:c="36"/></text:p>
          </table:table-cell>
          <table:table-cell office:value-type="float" office:value="11945761002" table:style-name="ce4">
            <text:p>11945761002</text:p>
          </table:table-cell>
          <table:table-cell office:value-type="float" office:value="249501000244104" table:style-name="ce5">
            <text:p>249501000244104</text:p>
          </table:table-cell>
          <table:table-cell office:value-type="float" office:value="223.57" table:style-name="ce4">
            <text:p>223,57</text:p>
          </table:table-cell>
          <table:table-cell office:value-type="date" office:date-value="2016-09-16T00:00:00" table:style-name="ce3">
            <text:p>16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00540" table:style-name="ce4">
            <text:p>1300540</text:p>
          </table:table-cell>
          <table:table-cell office:value-type="string" table:style-name="ce4">
            <text:p>STAR LIGHT SRL<text:s text:c="36"/></text:p>
          </table:table-cell>
          <table:table-cell office:value-type="float" office:value="11945761002" table:style-name="ce4">
            <text:p>11945761002</text:p>
          </table:table-cell>
          <table:table-cell office:value-type="float" office:value="249501000244105" table:style-name="ce5">
            <text:p>249501000244105</text:p>
          </table:table-cell>
          <table:table-cell office:value-type="float" office:value="1117.8699999999999" table:style-name="ce6">
            <text:p>1.117,87</text:p>
          </table:table-cell>
          <table:table-cell office:value-type="date" office:date-value="2016-09-16T00:00:00" table:style-name="ce3">
            <text:p>16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00540" table:style-name="ce4">
            <text:p>1300540</text:p>
          </table:table-cell>
          <table:table-cell office:value-type="string" table:style-name="ce4">
            <text:p>STAR LIGHT SRL<text:s text:c="36"/></text:p>
          </table:table-cell>
          <table:table-cell office:value-type="float" office:value="11945761002" table:style-name="ce4">
            <text:p>11945761002</text:p>
          </table:table-cell>
          <table:table-cell office:value-type="float" office:value="249501000245878" table:style-name="ce5">
            <text:p>249501000245878</text:p>
          </table:table-cell>
          <table:table-cell office:value-type="float" office:value="111.79" table:style-name="ce4">
            <text:p>111,79</text:p>
          </table:table-cell>
          <table:table-cell office:value-type="date" office:date-value="2017-02-17T00:00:00" table:style-name="ce3">
            <text:p>17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00540" table:style-name="ce4">
            <text:p>1300540</text:p>
          </table:table-cell>
          <table:table-cell office:value-type="string" table:style-name="ce4">
            <text:p>STAR LIGHT SRL<text:s text:c="36"/></text:p>
          </table:table-cell>
          <table:table-cell office:value-type="float" office:value="11945761002" table:style-name="ce4">
            <text:p>11945761002</text:p>
          </table:table-cell>
          <table:table-cell office:value-type="float" office:value="249501000245879" table:style-name="ce5">
            <text:p>249501000245879</text:p>
          </table:table-cell>
          <table:table-cell office:value-type="float" office:value="827.3" table:style-name="ce4">
            <text:p>827,3</text:p>
          </table:table-cell>
          <table:table-cell office:value-type="date" office:date-value="2017-02-17T00:00:00" table:style-name="ce3">
            <text:p>17/02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0320" table:style-name="ce4">
            <text:p>1320320</text:p>
          </table:table-cell>
          <table:table-cell office:value-type="string" table:style-name="ce4">
            <text:p>TBR ITALIA S.R.L.<text:s text:c="33"/></text:p>
          </table:table-cell>
          <table:table-cell office:value-type="float" office:value="8826400965" table:style-name="ce4">
            <text:p>8826400965</text:p>
          </table:table-cell>
          <table:table-cell office:value-type="float" office:value="249501000243929" table:style-name="ce5">
            <text:p>249501000243929</text:p>
          </table:table-cell>
          <table:table-cell office:value-type="float" office:value="2907.4" table:style-name="ce6">
            <text:p>2.907,40</text:p>
          </table:table-cell>
          <table:table-cell office:value-type="date" office:date-value="2016-09-08T00:00:00" table:style-name="ce3">
            <text:p>08/09/2016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42040" table:style-name="ce4">
            <text:p>1342040</text:p>
          </table:table-cell>
          <table:table-cell office:value-type="string" table:style-name="ce4">
            <text:p>VALERIA VALLI S.R.L.<text:s text:c="30"/></text:p>
          </table:table-cell>
          <table:table-cell office:value-type="float" office:value="7953711210" table:style-name="ce4">
            <text:p>7953711210</text:p>
          </table:table-cell>
          <table:table-cell office:value-type="float" office:value="249501000245560" table:style-name="ce5">
            <text:p>249501000245560</text:p>
          </table:table-cell>
          <table:table-cell office:value-type="float" office:value="880" table:style-name="ce4">
            <text:p>880</text:p>
          </table:table-cell>
          <table:table-cell office:value-type="date" office:date-value="2017-01-20T00:00:00" table:style-name="ce3">
            <text:p>20/01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42040" table:style-name="ce4">
            <text:p>1342040</text:p>
          </table:table-cell>
          <table:table-cell office:value-type="string" table:style-name="ce4">
            <text:p>VALERIA VALLI S.R.L.<text:s text:c="30"/></text:p>
          </table:table-cell>
          <table:table-cell office:value-type="float" office:value="7953711210" table:style-name="ce4">
            <text:p>7953711210</text:p>
          </table:table-cell>
          <table:table-cell office:value-type="float" office:value="249501000245561" table:style-name="ce5">
            <text:p>249501000245561</text:p>
          </table:table-cell>
          <table:table-cell office:value-type="float" office:value="440" table:style-name="ce4">
            <text:p>440</text:p>
          </table:table-cell>
          <table:table-cell office:value-type="date" office:date-value="2017-01-20T00:00:00" table:style-name="ce3">
            <text:p>20/01/2017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611120" table:style-name="ce4">
            <text:p>611120</text:p>
          </table:table-cell>
          <table:table-cell office:value-type="string" table:style-name="ce4">
            <text:p>LEDE SERVICE DI LETIZIA GIUSEPPE S.N.C.</text:p>
          </table:table-cell>
          <table:table-cell office:value-type="string" table:style-name="ce9">
            <text:p>02263350619</text:p>
          </table:table-cell>
          <table:table-cell office:value-type="float" office:value="249501000243763" table:style-name="ce10">
            <text:p>249501000243763</text:p>
          </table:table-cell>
          <table:table-cell office:value-type="float" office:value="84.13" table:style-name="ce4">
            <text:p>84,13</text:p>
          </table:table-cell>
          <table:table-cell office:value-type="string" table:style-name="ce11">
            <text:p>//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7830" table:style-name="ce4">
            <text:p>1327830</text:p>
          </table:table-cell>
          <table:table-cell office:value-type="string" table:style-name="ce4">
            <text:p>FRANZESEGOMME S.R.L.</text:p>
          </table:table-cell>
          <table:table-cell office:value-type="string" table:style-name="ce9">
            <text:p>03911361214</text:p>
          </table:table-cell>
          <table:table-cell office:value-type="float" office:value="249501000244078" table:style-name="ce10">
            <text:p>249501000244078</text:p>
          </table:table-cell>
          <table:table-cell office:value-type="float" office:value="15" table:style-name="ce4">
            <text:p>15</text:p>
          </table:table-cell>
          <table:table-cell office:value-type="string" table:style-name="ce11">
            <text:p>//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27830" table:style-name="ce4">
            <text:p>1327830</text:p>
          </table:table-cell>
          <table:table-cell office:value-type="string" table:style-name="ce4">
            <text:p>FRANZESEGOMME S.R.L.</text:p>
          </table:table-cell>
          <table:table-cell office:value-type="string" table:style-name="ce9">
            <text:p>03911361214</text:p>
          </table:table-cell>
          <table:table-cell office:value-type="float" office:value="249501000244079" table:style-name="ce10">
            <text:p>249501000244079</text:p>
          </table:table-cell>
          <table:table-cell office:value-type="float" office:value="50" table:style-name="ce4">
            <text:p>50</text:p>
          </table:table-cell>
          <table:table-cell office:value-type="string" table:style-name="ce11">
            <text:p>//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337810" table:style-name="ce4">
            <text:p>1337810</text:p>
          </table:table-cell>
          <table:table-cell office:value-type="string" table:style-name="ce4">
            <text:p>LA LUCE DEL FUTURO SOCIETA COOPERATIVA SOCIALE</text:p>
          </table:table-cell>
          <table:table-cell office:value-type="string" table:style-name="ce9">
            <text:p>07723361213</text:p>
          </table:table-cell>
          <table:table-cell office:value-type="float" office:value="249501000245032" table:style-name="ce10">
            <text:p>249501000245032</text:p>
          </table:table-cell>
          <table:table-cell office:value-type="float" office:value="7.37" table:style-name="ce4">
            <text:p>7,37</text:p>
          </table:table-cell>
          <table:table-cell office:value-type="string" table:style-name="ce11">
            <text:p>//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482371" table:style-name="ce4">
            <text:p>482371</text:p>
          </table:table-cell>
          <table:table-cell office:value-type="string" table:style-name="ce4">
            <text:p>ALTA MODA S.R.L.</text:p>
          </table:table-cell>
          <table:table-cell office:value-type="string" table:style-name="ce9">
            <text:p>04186120616</text:p>
          </table:table-cell>
          <table:table-cell office:value-type="float" office:value="249501000245314" table:style-name="ce10">
            <text:p>249501000245314</text:p>
          </table:table-cell>
          <table:table-cell office:value-type="float" office:value="687.96" table:style-name="ce4">
            <text:p>687,96</text:p>
          </table:table-cell>
          <table:table-cell office:value-type="string" table:style-name="ce11">
            <text:p>//</text:p>
          </table:table-cell>
          <table:table-cell office:value-type="string" table:style-name="ce4">
            <text:p>P.O. FESR Campania 2007-2013</text:p>
          </table:table-cell>
          <table:table-cell office:value-type="string" table:style-name="ce7">
            <text:p>Direzione Crediti Direzione Gestione Credito e Contenzioso e Direzione Convenzioni Contributi e Agevolazioni</text:p>
          </table:table-cell>
          <table:table-cell office:value-type="string" table:style-name="ce8">
            <text:p>Emilio Quattrocchi</text:p>
          </table:table-cell>
          <table:table-cell table:number-columns-repeated="16374"/>
        </table:table-row>
        <table:table-row table:number-rows-repeated="104853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date-style style:name="N37" number:language="en" number:country="US">
      <number:day number:style="long"/>
      <number:text>/</number:text>
      <number:month number:style="long"/>
      <number:text>/</number:text>
      <number:year number:style="long"/>
    </number:date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1:21Z</meta:creation-date>
    <dc:date>2026-07-23T14:35:48Z</dc:date>
    <meta:editing-duration>PT0S</meta:editing-duration>
  </office:meta>
</office:document-meta>
</file>