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D9D9D9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36">
      <style:table-cell-properties fo:border-top="thin solid #000000" fo:border-bottom="thin solid #000000" fo:border-left="thin solid #000000" fo:border-right="none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e6" style:family="table-cell" style:parent-style-name="Default" style:data-style-name="N1">
      <style:table-cell-properties fo:border="thin solid #000000"/>
      <style:text-properties fo:font-size="10pt" style:font-size-asian="10pt" style:font-size-complex="10pt"/>
    </style:style>
    <style:style style:name="ce7" style:family="table-cell" style:parent-style-name="Default" style:data-style-name="N36">
      <style:table-cell-properties fo:border="thin solid #000000"/>
      <style:text-properties fo:font-size="10pt" style:font-size-asian="10pt" style:font-size-complex="10pt"/>
    </style:style>
    <style:style style:name="ce8" style:family="table-cell" style:parent-style-name="Normale_32_2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9" style:family="table-cell" style:parent-style-name="Normale_32_2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style:vertical-align="automatic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39">
      <style:table-cell-properties fo:border-top="thin solid #000000" fo:border-bottom="thin solid #000000" fo:border-left="thin solid #000000" fo:border-right="none"/>
      <style:text-properties fo:font-size="10pt" style:font-size-asian="10pt" style:font-size-complex="10pt"/>
    </style:style>
    <style:style style:name="co1" style:family="table-column">
      <style:table-column-properties fo:break-before="auto" style:column-width="2.51354166666667cm" style:use-optimal-column-width="true"/>
    </style:style>
    <style:style style:name="co2" style:family="table-column">
      <style:table-column-properties fo:break-before="auto" style:column-width="2.03729166666667cm" style:use-optimal-column-width="true"/>
    </style:style>
    <style:style style:name="co3" style:family="table-column">
      <style:table-column-properties fo:break-before="auto" style:column-width="16.7216666666667cm" style:use-optimal-column-width="true"/>
    </style:style>
    <style:style style:name="co4" style:family="table-column">
      <style:table-column-properties fo:break-before="auto" style:column-width="2.83104166666667cm" style:use-optimal-column-width="true"/>
    </style:style>
    <style:style style:name="co5" style:family="table-column">
      <style:table-column-properties fo:break-before="auto" style:column-width="2.98979166666667cm" style:use-optimal-column-width="true"/>
    </style:style>
    <style:style style:name="co6" style:family="table-column">
      <style:table-column-properties fo:break-before="auto" style:column-width="7.72583333333333cm" style:use-optimal-column-width="true"/>
    </style:style>
    <style:style style:name="co7" style:family="table-column">
      <style:table-column-properties fo:break-before="auto" style:column-width="2.2225cm" style:use-optimal-column-width="true"/>
    </style:style>
    <style:style style:name="co8" style:family="table-column">
      <style:table-column-properties fo:break-before="auto" style:column-width="14.208125cm" style:use-optimal-column-width="true"/>
    </style:style>
    <style:style style:name="co9" style:family="table-column">
      <style:table-column-properties fo:break-before="auto" style:column-width="16.1925cm"/>
    </style:style>
    <style:style style:name="co10" style:family="table-column">
      <style:table-column-properties fo:break-before="auto" style:column-width="14.208125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oggetti__Beneficiar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4" table:default-cell-style-name="ce1"/>
        <table:table-row table:style-name="ro1">
          <table:table-cell office:value-type="string" table:number-columns-spanned="10" table:number-rows-spanned="1" table:style-name="ce10">
            <text:p>P.O. Puglia FESR-FSE <text:s/>2014/2020 - Asse III ‐ Azione 3.8 ‐ Sub Azione 3.8.a. “Potenziamento del sistema delle garanzie pubbliche” - Aggiornamento del 30 giugno 2026</text:p>
            <text:p/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2">
            <text:p>Data_Estrazione</text:p>
          </table:table-cell>
          <table:table-cell office:value-type="string" table:style-name="ce3">
            <text:p>NDG</text:p>
          </table:table-cell>
          <table:table-cell office:value-type="string" table:style-name="ce3">
            <text:p>Ragione Sociale Beneficiario</text:p>
          </table:table-cell>
          <table:table-cell office:value-type="string" table:style-name="ce3">
            <text:p>P. IVA beneficiario</text:p>
          </table:table-cell>
          <table:table-cell office:value-type="string" table:style-name="ce3">
            <text:p>Num_Domanda</text:p>
          </table:table-cell>
          <table:table-cell office:value-type="string" table:style-name="ce3">
            <text:p>Importo <text:s/>del vantaggio economico espresso in €uro</text:p>
          </table:table-cell>
          <table:table-cell office:value-type="string" table:style-name="ce3">
            <text:p>Data delibera</text:p>
          </table:table-cell>
          <table:table-cell office:value-type="string" table:style-name="ce3">
            <text:p>Normativa di riferimento della misura</text:p>
          </table:table-cell>
          <table:table-cell office:value-type="string" table:style-name="ce2">
            <text:p>Direzioni e connessi Uffici competenti del Confidi</text:p>
          </table:table-cell>
          <table:table-cell office:value-type="string" table:style-name="ce2">
            <text:p>Dierigente responsabile del Confidi</text:p>
          </table:table-cell>
          <table:table-cell table:number-columns-repeated="16374"/>
        </table:table-row>
        <table:table-row table:style-name="ro2">
          <table:table-cell office:value-type="date" office:date-value="2026-06-30T00:00:00" table:style-name="ce4">
            <text:p>30/06/2026</text:p>
          </table:table-cell>
          <table:table-cell office:value-type="float" office:value="5263950" table:style-name="ce5">
            <text:p>5263950</text:p>
          </table:table-cell>
          <table:table-cell office:value-type="string" table:style-name="ce5">
            <text:p>AUDIFON S.R.L.<text:s text:c="36"/></text:p>
          </table:table-cell>
          <table:table-cell office:value-type="float" office:value="2938480726" table:style-name="ce6">
            <text:p>2938480726</text:p>
          </table:table-cell>
          <table:table-cell office:value-type="float" office:value="249501000248726" table:style-name="ce6">
            <text:p>249501000248726</text:p>
          </table:table-cell>
          <table:table-cell office:value-type="currency" office:value="13.8" table:style-name="ce11">
            <text:p>13,80 €</text:p>
          </table:table-cell>
          <table:table-cell office:value-type="date" office:date-value="2021-04-14T00:00:00" table:style-name="ce7">
            <text:p>14/04/2021</text:p>
          </table:table-cell>
          <table:table-cell office:value-type="string" table:style-name="ce5">
            <text:p>Fondo rischi Regione Puglia POR FESR-FSE 2014/2020 - Asse III ‐ Azione 3.8 ‐ Sub Azione 3.8.a.<text:s/>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2">
          <table:table-cell office:value-type="date" office:date-value="2026-06-30T00:00:00" table:style-name="ce4">
            <text:p>30/06/2026</text:p>
          </table:table-cell>
          <table:table-cell office:value-type="float" office:value="5047390" table:style-name="ce5">
            <text:p>5047390</text:p>
          </table:table-cell>
          <table:table-cell office:value-type="string" table:style-name="ce5">
            <text:p>AGRIGEOS DI SABINO MATARRESE &amp; C. S.A.S.<text:s text:c="10"/></text:p>
          </table:table-cell>
          <table:table-cell office:value-type="float" office:value="6577080721" table:style-name="ce6">
            <text:p>6577080721</text:p>
          </table:table-cell>
          <table:table-cell office:value-type="float" office:value="249501001009519" table:style-name="ce6">
            <text:p>249501001009519</text:p>
          </table:table-cell>
          <table:table-cell office:value-type="currency" office:value="4898.0200000000004" table:style-name="ce11">
            <text:p>4.898,02 €</text:p>
          </table:table-cell>
          <table:table-cell office:value-type="date" office:date-value="2018-07-24T00:00:00" table:style-name="ce7">
            <text:p>24/07/2018</text:p>
          </table:table-cell>
          <table:table-cell office:value-type="string" table:style-name="ce5">
            <text:p>Fondo rischi Regione Puglia POR FESR-FSE 2014/2020 - Asse III ‐ Azione 3.8 ‐ Sub Azione 3.8.a.<text:s/>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2">
          <table:table-cell office:value-type="date" office:date-value="2026-06-30T00:00:00" table:style-name="ce4">
            <text:p>30/06/2026</text:p>
          </table:table-cell>
          <table:table-cell office:value-type="float" office:value="1340040" table:style-name="ce5">
            <text:p>1340040</text:p>
          </table:table-cell>
          <table:table-cell office:value-type="string" table:style-name="ce5">
            <text:p>ZOITALY GROUP S.R.L.<text:s text:c="30"/></text:p>
          </table:table-cell>
          <table:table-cell office:value-type="float" office:value="7734360725" table:style-name="ce6">
            <text:p>7734360725</text:p>
          </table:table-cell>
          <table:table-cell office:value-type="float" office:value="249501001010919" table:style-name="ce6">
            <text:p>249501001010919</text:p>
          </table:table-cell>
          <table:table-cell office:value-type="currency" office:value="208.4" table:style-name="ce11">
            <text:p>208,40 €</text:p>
          </table:table-cell>
          <table:table-cell office:value-type="date" office:date-value="2018-11-13T00:00:00" table:style-name="ce7">
            <text:p>13/11/2018</text:p>
          </table:table-cell>
          <table:table-cell office:value-type="string" table:style-name="ce5">
            <text:p>Fondo rischi Regione Puglia POR FESR-FSE 2014/2020 - Asse III ‐ Azione 3.8 ‐ Sub Azione 3.8.a.<text:s/>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2">
          <table:table-cell office:value-type="date" office:date-value="2026-06-30T00:00:00" table:style-name="ce4">
            <text:p>30/06/2026</text:p>
          </table:table-cell>
          <table:table-cell office:value-type="float" office:value="5149900" table:style-name="ce5">
            <text:p>5149900</text:p>
          </table:table-cell>
          <table:table-cell office:value-type="string" table:style-name="ce5">
            <text:p>LOBASCIO SERRAMENTI S.A.S. DI LOBASCIO DOMENICO &amp;<text:s/></text:p>
          </table:table-cell>
          <table:table-cell office:value-type="float" office:value="5836150721" table:style-name="ce6">
            <text:p>5836150721</text:p>
          </table:table-cell>
          <table:table-cell office:value-type="float" office:value="249501001012551" table:style-name="ce6">
            <text:p>249501001012551</text:p>
          </table:table-cell>
          <table:table-cell office:value-type="currency" office:value="867.01" table:style-name="ce11">
            <text:p>867,01 €</text:p>
          </table:table-cell>
          <table:table-cell office:value-type="date" office:date-value="2019-01-22T00:00:00" table:style-name="ce7">
            <text:p>22/01/2019</text:p>
          </table:table-cell>
          <table:table-cell office:value-type="string" table:style-name="ce5">
            <text:p>Fondo rischi Regione Puglia POR FESR-FSE 2014/2020 - Asse III ‐ Azione 3.8 ‐ Sub Azione 3.8.a.<text:s/>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2">
          <table:table-cell office:value-type="date" office:date-value="2026-06-30T00:00:00" table:style-name="ce4">
            <text:p>30/06/2026</text:p>
          </table:table-cell>
          <table:table-cell office:value-type="float" office:value="5149900" table:style-name="ce5">
            <text:p>5149900</text:p>
          </table:table-cell>
          <table:table-cell office:value-type="string" table:style-name="ce5">
            <text:p>LOBASCIO SERRAMENTI S.A.S. DI LOBASCIO DOMENICO &amp;<text:s/></text:p>
          </table:table-cell>
          <table:table-cell office:value-type="float" office:value="5836150721" table:style-name="ce6">
            <text:p>5836150721</text:p>
          </table:table-cell>
          <table:table-cell office:value-type="float" office:value="249501001012552" table:style-name="ce6">
            <text:p>249501001012552</text:p>
          </table:table-cell>
          <table:table-cell office:value-type="currency" office:value="4373.6000000000004" table:style-name="ce11">
            <text:p>4.373,60 €</text:p>
          </table:table-cell>
          <table:table-cell office:value-type="date" office:date-value="2019-01-22T00:00:00" table:style-name="ce7">
            <text:p>22/01/2019</text:p>
          </table:table-cell>
          <table:table-cell office:value-type="string" table:style-name="ce5">
            <text:p>Fondo rischi Regione Puglia POR FESR-FSE 2014/2020 - Asse III ‐ Azione 3.8 ‐ Sub Azione 3.8.a.<text:s/>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2">
          <table:table-cell office:value-type="date" office:date-value="2026-06-30T00:00:00" table:style-name="ce4">
            <text:p>30/06/2026</text:p>
          </table:table-cell>
          <table:table-cell office:value-type="float" office:value="5187010" table:style-name="ce5">
            <text:p>5187010</text:p>
          </table:table-cell>
          <table:table-cell office:value-type="string" table:style-name="ce5">
            <text:p>SITEM GROUP S.R.L.<text:s text:c="32"/></text:p>
          </table:table-cell>
          <table:table-cell office:value-type="float" office:value="7591510727" table:style-name="ce6">
            <text:p>7591510727</text:p>
          </table:table-cell>
          <table:table-cell office:value-type="float" office:value="249501001013327" table:style-name="ce6">
            <text:p>249501001013327</text:p>
          </table:table-cell>
          <table:table-cell office:value-type="currency" office:value="66.680000000000007" table:style-name="ce11">
            <text:p>66,68 €</text:p>
          </table:table-cell>
          <table:table-cell office:value-type="date" office:date-value="2019-03-05T00:00:00" table:style-name="ce7">
            <text:p>05/03/2019</text:p>
          </table:table-cell>
          <table:table-cell office:value-type="string" table:style-name="ce5">
            <text:p>Fondo rischi Regione Puglia POR FESR-FSE 2014/2020 - Asse III ‐ Azione 3.8 ‐ Sub Azione 3.8.a.<text:s/>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2">
          <table:table-cell office:value-type="date" office:date-value="2026-06-30T00:00:00" table:style-name="ce4">
            <text:p>30/06/2026</text:p>
          </table:table-cell>
          <table:table-cell office:value-type="float" office:value="5198720" table:style-name="ce5">
            <text:p>5198720</text:p>
          </table:table-cell>
          <table:table-cell office:value-type="string" table:style-name="ce5">
            <text:p>VITALE <text:s/>GIUSEPPE<text:s text:c="34"/></text:p>
          </table:table-cell>
          <table:table-cell office:value-type="float" office:value="2415060744" table:style-name="ce6">
            <text:p>2415060744</text:p>
          </table:table-cell>
          <table:table-cell office:value-type="float" office:value="249501001013844" table:style-name="ce6">
            <text:p>249501001013844</text:p>
          </table:table-cell>
          <table:table-cell office:value-type="currency" office:value="860.87" table:style-name="ce11">
            <text:p>860,87 €</text:p>
          </table:table-cell>
          <table:table-cell office:value-type="date" office:date-value="2019-04-23T00:00:00" table:style-name="ce7">
            <text:p>23/04/2019</text:p>
          </table:table-cell>
          <table:table-cell office:value-type="string" table:style-name="ce5">
            <text:p>Fondo rischi Regione Puglia POR FESR-FSE 2014/2020 - Asse III ‐ Azione 3.8 ‐ Sub Azione 3.8.a.<text:s/>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2">
          <table:table-cell office:value-type="date" office:date-value="2026-06-30T00:00:00" table:style-name="ce4">
            <text:p>30/06/2026</text:p>
          </table:table-cell>
          <table:table-cell office:value-type="float" office:value="5190090" table:style-name="ce5">
            <text:p>5190090</text:p>
          </table:table-cell>
          <table:table-cell office:value-type="string" table:style-name="ce5">
            <text:p>ETI S.P.A.<text:s text:c="40"/></text:p>
          </table:table-cell>
          <table:table-cell office:value-type="float" office:value="1893360741" table:style-name="ce6">
            <text:p>1893360741</text:p>
          </table:table-cell>
          <table:table-cell office:value-type="float" office:value="249501001014389" table:style-name="ce6">
            <text:p>249501001014389</text:p>
          </table:table-cell>
          <table:table-cell office:value-type="currency" office:value="1042" table:style-name="ce11">
            <text:p>1.042,00 €</text:p>
          </table:table-cell>
          <table:table-cell office:value-type="date" office:date-value="2019-05-28T00:00:00" table:style-name="ce7">
            <text:p>28/05/2019</text:p>
          </table:table-cell>
          <table:table-cell office:value-type="string" table:style-name="ce5">
            <text:p>Fondo rischi Regione Puglia POR FESR-FSE 2014/2020 - Asse III ‐ Azione 3.8 ‐ Sub Azione 3.8.a.<text:s/>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2">
          <table:table-cell office:value-type="date" office:date-value="2026-06-30T00:00:00" table:style-name="ce4">
            <text:p>30/06/2026</text:p>
          </table:table-cell>
          <table:table-cell office:value-type="float" office:value="5207150" table:style-name="ce5">
            <text:p>5207150</text:p>
          </table:table-cell>
          <table:table-cell office:value-type="string" table:style-name="ce5">
            <text:p>M.E.I.S. ELETTROMECCANICA SOCIETA' A RESPONSABILIT</text:p>
          </table:table-cell>
          <table:table-cell office:value-type="float" office:value="4862170729" table:style-name="ce6">
            <text:p>4862170729</text:p>
          </table:table-cell>
          <table:table-cell office:value-type="float" office:value="249501001014465" table:style-name="ce6">
            <text:p>249501001014465</text:p>
          </table:table-cell>
          <table:table-cell office:value-type="currency" office:value="6496" table:style-name="ce11">
            <text:p>6.496,00 €</text:p>
          </table:table-cell>
          <table:table-cell office:value-type="date" office:date-value="2019-05-14T00:00:00" table:style-name="ce7">
            <text:p>14/05/2019</text:p>
          </table:table-cell>
          <table:table-cell office:value-type="string" table:style-name="ce5">
            <text:p>Fondo rischi Regione Puglia POR FESR-FSE 2014/2020 - Asse III ‐ Azione 3.8 ‐ Sub Azione 3.8.a.<text:s/>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2">
          <table:table-cell office:value-type="date" office:date-value="2026-06-30T00:00:00" table:style-name="ce4">
            <text:p>30/06/2026</text:p>
          </table:table-cell>
          <table:table-cell office:value-type="float" office:value="5210610" table:style-name="ce5">
            <text:p>5210610</text:p>
          </table:table-cell>
          <table:table-cell office:value-type="string" table:style-name="ce5">
            <text:p>CREM S.R.L. IN LIQUIDAZIONE<text:s text:c="23"/></text:p>
          </table:table-cell>
          <table:table-cell office:value-type="float" office:value="4980870754" table:style-name="ce6">
            <text:p>4980870754</text:p>
          </table:table-cell>
          <table:table-cell office:value-type="float" office:value="249501001014551" table:style-name="ce6">
            <text:p>249501001014551</text:p>
          </table:table-cell>
          <table:table-cell office:value-type="currency" office:value="3010.51" table:style-name="ce11">
            <text:p>3.010,51 €</text:p>
          </table:table-cell>
          <table:table-cell office:value-type="date" office:date-value="2019-05-21T00:00:00" table:style-name="ce7">
            <text:p>21/05/2019</text:p>
          </table:table-cell>
          <table:table-cell office:value-type="string" table:style-name="ce5">
            <text:p>Fondo rischi Regione Puglia POR FESR-FSE 2014/2020 - Asse III ‐ Azione 3.8 ‐ Sub Azione 3.8.a.<text:s/>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2">
          <table:table-cell office:value-type="date" office:date-value="2026-06-30T00:00:00" table:style-name="ce4">
            <text:p>30/06/2026</text:p>
          </table:table-cell>
          <table:table-cell office:value-type="float" office:value="5209810" table:style-name="ce5">
            <text:p>5209810</text:p>
          </table:table-cell>
          <table:table-cell office:value-type="string" table:style-name="ce5">
            <text:p>OFFICINE TESSILI SRL<text:s text:c="30"/></text:p>
          </table:table-cell>
          <table:table-cell office:value-type="float" office:value="4427780756" table:style-name="ce6">
            <text:p>4427780756</text:p>
          </table:table-cell>
          <table:table-cell office:value-type="float" office:value="249501001015041" table:style-name="ce6">
            <text:p>249501001015041</text:p>
          </table:table-cell>
          <table:table-cell office:value-type="currency" office:value="2166.31" table:style-name="ce11">
            <text:p>2.166,31 €</text:p>
          </table:table-cell>
          <table:table-cell office:value-type="date" office:date-value="2019-07-02T00:00:00" table:style-name="ce7">
            <text:p>02/07/2019</text:p>
          </table:table-cell>
          <table:table-cell office:value-type="string" table:style-name="ce5">
            <text:p>Fondo rischi Regione Puglia POR FESR-FSE 2014/2020 - Asse III ‐ Azione 3.8 ‐ Sub Azione 3.8.a.<text:s/>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2">
          <table:table-cell office:value-type="date" office:date-value="2026-06-30T00:00:00" table:style-name="ce4">
            <text:p>30/06/2026</text:p>
          </table:table-cell>
          <table:table-cell office:value-type="float" office:value="5209810" table:style-name="ce5">
            <text:p>5209810</text:p>
          </table:table-cell>
          <table:table-cell office:value-type="string" table:style-name="ce5">
            <text:p>OFFICINE TESSILI SRL<text:s text:c="30"/></text:p>
          </table:table-cell>
          <table:table-cell office:value-type="float" office:value="4427780756" table:style-name="ce6">
            <text:p>4427780756</text:p>
          </table:table-cell>
          <table:table-cell office:value-type="float" office:value="249501001015186" table:style-name="ce6">
            <text:p>249501001015186</text:p>
          </table:table-cell>
          <table:table-cell office:value-type="currency" office:value="6916.11" table:style-name="ce11">
            <text:p>6.916,11 €</text:p>
          </table:table-cell>
          <table:table-cell office:value-type="date" office:date-value="2019-07-02T00:00:00" table:style-name="ce7">
            <text:p>02/07/2019</text:p>
          </table:table-cell>
          <table:table-cell office:value-type="string" table:style-name="ce5">
            <text:p>Fondo rischi Regione Puglia POR FESR-FSE 2014/2020 - Asse III ‐ Azione 3.8 ‐ Sub Azione 3.8.a.<text:s/>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2">
          <table:table-cell office:value-type="date" office:date-value="2026-06-30T00:00:00" table:style-name="ce4">
            <text:p>30/06/2026</text:p>
          </table:table-cell>
          <table:table-cell office:value-type="float" office:value="5198840" table:style-name="ce5">
            <text:p>5198840</text:p>
          </table:table-cell>
          <table:table-cell office:value-type="string" table:style-name="ce5">
            <text:p>MI.FRA.SPED. S.R.L.<text:s text:c="31"/></text:p>
          </table:table-cell>
          <table:table-cell office:value-type="float" office:value="6306760726" table:style-name="ce6">
            <text:p>6306760726</text:p>
          </table:table-cell>
          <table:table-cell office:value-type="float" office:value="249501001015595" table:style-name="ce6">
            <text:p>249501001015595</text:p>
          </table:table-cell>
          <table:table-cell office:value-type="currency" office:value="0.8" table:style-name="ce11">
            <text:p>0,80 €</text:p>
          </table:table-cell>
          <table:table-cell office:value-type="date" office:date-value="2019-07-09T00:00:00" table:style-name="ce7">
            <text:p>09/07/2019</text:p>
          </table:table-cell>
          <table:table-cell office:value-type="string" table:style-name="ce5">
            <text:p>Fondo rischi Regione Puglia POR FESR-FSE 2014/2020 - Asse III ‐ Azione 3.8 ‐ Sub Azione 3.8.a.<text:s/>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2">
          <table:table-cell office:value-type="date" office:date-value="2026-06-30T00:00:00" table:style-name="ce4">
            <text:p>30/06/2026</text:p>
          </table:table-cell>
          <table:table-cell office:value-type="float" office:value="5198840" table:style-name="ce5">
            <text:p>5198840</text:p>
          </table:table-cell>
          <table:table-cell office:value-type="string" table:style-name="ce5">
            <text:p>MI.FRA.SPED. S.R.L.<text:s text:c="31"/></text:p>
          </table:table-cell>
          <table:table-cell office:value-type="float" office:value="6306760726" table:style-name="ce6">
            <text:p>6306760726</text:p>
          </table:table-cell>
          <table:table-cell office:value-type="float" office:value="249501001015596" table:style-name="ce6">
            <text:p>249501001015596</text:p>
          </table:table-cell>
          <table:table-cell office:value-type="currency" office:value="626.95000000000005" table:style-name="ce11">
            <text:p>626,95 €</text:p>
          </table:table-cell>
          <table:table-cell office:value-type="date" office:date-value="2019-07-09T00:00:00" table:style-name="ce7">
            <text:p>09/07/2019</text:p>
          </table:table-cell>
          <table:table-cell office:value-type="string" table:style-name="ce5">
            <text:p>Fondo rischi Regione Puglia POR FESR-FSE 2014/2020 - Asse III ‐ Azione 3.8 ‐ Sub Azione 3.8.a.<text:s/>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2">
          <table:table-cell office:value-type="date" office:date-value="2026-06-30T00:00:00" table:style-name="ce4">
            <text:p>30/06/2026</text:p>
          </table:table-cell>
          <table:table-cell office:value-type="float" office:value="5124710" table:style-name="ce5">
            <text:p>5124710</text:p>
          </table:table-cell>
          <table:table-cell office:value-type="string" table:style-name="ce5">
            <text:p>TECMA S.A.S. DI VINO COSIMO &amp; C.<text:s text:c="18"/></text:p>
          </table:table-cell>
          <table:table-cell office:value-type="float" office:value="7031740728" table:style-name="ce6">
            <text:p>7031740728</text:p>
          </table:table-cell>
          <table:table-cell office:value-type="float" office:value="249501001015916" table:style-name="ce6">
            <text:p>249501001015916</text:p>
          </table:table-cell>
          <table:table-cell office:value-type="currency" office:value="44.8" table:style-name="ce11">
            <text:p>44,80 €</text:p>
          </table:table-cell>
          <table:table-cell office:value-type="date" office:date-value="2019-08-06T00:00:00" table:style-name="ce7">
            <text:p>06/08/2019</text:p>
          </table:table-cell>
          <table:table-cell office:value-type="string" table:style-name="ce5">
            <text:p>Fondo rischi Regione Puglia POR FESR-FSE 2014/2020 - Asse III ‐ Azione 3.8 ‐ Sub Azione 3.8.a.<text:s/>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2">
          <table:table-cell office:value-type="date" office:date-value="2026-06-30T00:00:00" table:style-name="ce4">
            <text:p>30/06/2026</text:p>
          </table:table-cell>
          <table:table-cell office:value-type="float" office:value="5124710" table:style-name="ce5">
            <text:p>5124710</text:p>
          </table:table-cell>
          <table:table-cell office:value-type="string" table:style-name="ce5">
            <text:p>TECMA S.A.S. DI VINO COSIMO &amp; C.<text:s text:c="18"/></text:p>
          </table:table-cell>
          <table:table-cell office:value-type="float" office:value="7031740728" table:style-name="ce6">
            <text:p>7031740728</text:p>
          </table:table-cell>
          <table:table-cell office:value-type="float" office:value="249501001015917" table:style-name="ce6">
            <text:p>249501001015917</text:p>
          </table:table-cell>
          <table:table-cell office:value-type="currency" office:value="35.86" table:style-name="ce11">
            <text:p>35,86 €</text:p>
          </table:table-cell>
          <table:table-cell office:value-type="date" office:date-value="2019-08-06T00:00:00" table:style-name="ce7">
            <text:p>06/08/2019</text:p>
          </table:table-cell>
          <table:table-cell office:value-type="string" table:style-name="ce5">
            <text:p>Fondo rischi Regione Puglia POR FESR-FSE 2014/2020 - Asse III ‐ Azione 3.8 ‐ Sub Azione 3.8.a.<text:s/>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2">
          <table:table-cell office:value-type="date" office:date-value="2026-06-30T00:00:00" table:style-name="ce4">
            <text:p>30/06/2026</text:p>
          </table:table-cell>
          <table:table-cell office:value-type="float" office:value="1259890" table:style-name="ce5">
            <text:p>1259890</text:p>
          </table:table-cell>
          <table:table-cell office:value-type="string" table:style-name="ce5">
            <text:p>TERLIZZI <text:s/>RICCARDO<text:s text:c="32"/></text:p>
          </table:table-cell>
          <table:table-cell office:value-type="float" office:value="6751010726" table:style-name="ce6">
            <text:p>6751010726</text:p>
          </table:table-cell>
          <table:table-cell office:value-type="float" office:value="249501001016851" table:style-name="ce6">
            <text:p>249501001016851</text:p>
          </table:table-cell>
          <table:table-cell office:value-type="currency" office:value="925.74" table:style-name="ce11">
            <text:p>925,74 €</text:p>
          </table:table-cell>
          <table:table-cell office:value-type="date" office:date-value="2019-11-26T00:00:00" table:style-name="ce7">
            <text:p>26/11/2019</text:p>
          </table:table-cell>
          <table:table-cell office:value-type="string" table:style-name="ce5">
            <text:p>Fondo rischi Regione Puglia POR FESR-FSE 2014/2020 - Asse III ‐ Azione 3.8 ‐ Sub Azione 3.8.a.<text:s/>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2">
          <table:table-cell office:value-type="date" office:date-value="2026-06-30T00:00:00" table:style-name="ce4">
            <text:p>30/06/2026</text:p>
          </table:table-cell>
          <table:table-cell office:value-type="float" office:value="5230970" table:style-name="ce5">
            <text:p>5230970</text:p>
          </table:table-cell>
          <table:table-cell office:value-type="string" table:style-name="ce5">
            <text:p>MARPA DI D'ORIA MARIANGELA &amp; C. S.A.S.<text:s text:c="12"/></text:p>
          </table:table-cell>
          <table:table-cell office:value-type="float" office:value="8288390720" table:style-name="ce6">
            <text:p>8288390720</text:p>
          </table:table-cell>
          <table:table-cell office:value-type="float" office:value="249501001016913" table:style-name="ce6">
            <text:p>249501001016913</text:p>
          </table:table-cell>
          <table:table-cell office:value-type="currency" office:value="2169.0300000000002" table:style-name="ce11">
            <text:p>2.169,03 €</text:p>
          </table:table-cell>
          <table:table-cell office:value-type="date" office:date-value="2019-10-08T00:00:00" table:style-name="ce7">
            <text:p>08/10/2019</text:p>
          </table:table-cell>
          <table:table-cell office:value-type="string" table:style-name="ce5">
            <text:p>Fondo rischi Regione Puglia POR FESR-FSE 2014/2020 - Asse III ‐ Azione 3.8 ‐ Sub Azione 3.8.a.<text:s/>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2">
          <table:table-cell office:value-type="date" office:date-value="2026-06-30T00:00:00" table:style-name="ce4">
            <text:p>30/06/2026</text:p>
          </table:table-cell>
          <table:table-cell office:value-type="float" office:value="5251930" table:style-name="ce5">
            <text:p>5251930</text:p>
          </table:table-cell>
          <table:table-cell office:value-type="string" table:style-name="ce5">
            <text:p>DOLCE FIORE S.R.L.<text:s text:c="32"/></text:p>
          </table:table-cell>
          <table:table-cell office:value-type="float" office:value="8108380729" table:style-name="ce6">
            <text:p>8108380729</text:p>
          </table:table-cell>
          <table:table-cell office:value-type="float" office:value="249501001017292" table:style-name="ce6">
            <text:p>249501001017292</text:p>
          </table:table-cell>
          <table:table-cell office:value-type="currency" office:value="903.48" table:style-name="ce11">
            <text:p>903,48 €</text:p>
          </table:table-cell>
          <table:table-cell office:value-type="date" office:date-value="2019-10-29T00:00:00" table:style-name="ce7">
            <text:p>29/10/2019</text:p>
          </table:table-cell>
          <table:table-cell office:value-type="string" table:style-name="ce5">
            <text:p>Fondo rischi Regione Puglia POR FESR-FSE 2014/2020 - Asse III ‐ Azione 3.8 ‐ Sub Azione 3.8.a.<text:s/>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2">
          <table:table-cell office:value-type="date" office:date-value="2026-06-30T00:00:00" table:style-name="ce4">
            <text:p>30/06/2026</text:p>
          </table:table-cell>
          <table:table-cell office:value-type="float" office:value="1340040" table:style-name="ce5">
            <text:p>1340040</text:p>
          </table:table-cell>
          <table:table-cell office:value-type="string" table:style-name="ce5">
            <text:p>ZOITALY GROUP S.R.L.<text:s text:c="30"/></text:p>
          </table:table-cell>
          <table:table-cell office:value-type="float" office:value="7734360725" table:style-name="ce6">
            <text:p>7734360725</text:p>
          </table:table-cell>
          <table:table-cell office:value-type="float" office:value="249501001017416" table:style-name="ce6">
            <text:p>249501001017416</text:p>
          </table:table-cell>
          <table:table-cell office:value-type="currency" office:value="3.2" table:style-name="ce11">
            <text:p>3,20 €</text:p>
          </table:table-cell>
          <table:table-cell office:value-type="date" office:date-value="2019-11-05T00:00:00" table:style-name="ce7">
            <text:p>05/11/2019</text:p>
          </table:table-cell>
          <table:table-cell office:value-type="string" table:style-name="ce5">
            <text:p>Fondo rischi Regione Puglia POR FESR-FSE 2014/2020 - Asse III ‐ Azione 3.8 ‐ Sub Azione 3.8.a.<text:s/>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2">
          <table:table-cell office:value-type="date" office:date-value="2026-06-30T00:00:00" table:style-name="ce4">
            <text:p>30/06/2026</text:p>
          </table:table-cell>
          <table:table-cell office:value-type="float" office:value="5263950" table:style-name="ce5">
            <text:p>5263950</text:p>
          </table:table-cell>
          <table:table-cell office:value-type="string" table:style-name="ce5">
            <text:p>AUDIFON S.R.L.<text:s text:c="36"/></text:p>
          </table:table-cell>
          <table:table-cell office:value-type="float" office:value="2938480726" table:style-name="ce6">
            <text:p>2938480726</text:p>
          </table:table-cell>
          <table:table-cell office:value-type="float" office:value="249501001017694" table:style-name="ce6">
            <text:p>249501001017694</text:p>
          </table:table-cell>
          <table:table-cell office:value-type="currency" office:value="844.8" table:style-name="ce11">
            <text:p>844,80 €</text:p>
          </table:table-cell>
          <table:table-cell office:value-type="date" office:date-value="2019-12-03T00:00:00" table:style-name="ce7">
            <text:p>03/12/2019</text:p>
          </table:table-cell>
          <table:table-cell office:value-type="string" table:style-name="ce5">
            <text:p>Fondo rischi Regione Puglia POR FESR-FSE 2014/2020 - Asse III ‐ Azione 3.8 ‐ Sub Azione 3.8.a.<text:s/>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2">
          <table:table-cell office:value-type="date" office:date-value="2026-06-30T00:00:00" table:style-name="ce4">
            <text:p>30/06/2026</text:p>
          </table:table-cell>
          <table:table-cell office:value-type="float" office:value="5262490" table:style-name="ce5">
            <text:p>5262490</text:p>
          </table:table-cell>
          <table:table-cell office:value-type="string" table:style-name="ce5">
            <text:p>MARMO <text:s/>RICCARDO<text:s text:c="35"/></text:p>
          </table:table-cell>
          <table:table-cell office:value-type="float" office:value="4491070720" table:style-name="ce6">
            <text:p>4491070720</text:p>
          </table:table-cell>
          <table:table-cell office:value-type="float" office:value="249501001018140" table:style-name="ce6">
            <text:p>249501001018140</text:p>
          </table:table-cell>
          <table:table-cell office:value-type="currency" office:value="629.6" table:style-name="ce11">
            <text:p>629,60 €</text:p>
          </table:table-cell>
          <table:table-cell office:value-type="date" office:date-value="2020-01-28T00:00:00" table:style-name="ce7">
            <text:p>28/01/2020</text:p>
          </table:table-cell>
          <table:table-cell office:value-type="string" table:style-name="ce5">
            <text:p>Fondo rischi Regione Puglia POR FESR-FSE 2014/2020 - Asse III ‐ Azione 3.8 ‐ Sub Azione 3.8.a.<text:s/>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2">
          <table:table-cell office:value-type="date" office:date-value="2026-06-30T00:00:00" table:style-name="ce4">
            <text:p>30/06/2026</text:p>
          </table:table-cell>
          <table:table-cell office:value-type="float" office:value="5259280" table:style-name="ce5">
            <text:p>5259280</text:p>
          </table:table-cell>
          <table:table-cell office:value-type="string" table:style-name="ce5">
            <text:p>GIANTO S.R.L. SEMPLIFICATA<text:s text:c="24"/></text:p>
          </table:table-cell>
          <table:table-cell office:value-type="float" office:value="3057740734" table:style-name="ce6">
            <text:p>3057740734</text:p>
          </table:table-cell>
          <table:table-cell office:value-type="float" office:value="249501001018288" table:style-name="ce6">
            <text:p>249501001018288</text:p>
          </table:table-cell>
          <table:table-cell office:value-type="currency" office:value="465.71" table:style-name="ce11">
            <text:p>465,71 €</text:p>
          </table:table-cell>
          <table:table-cell office:value-type="date" office:date-value="2019-12-17T00:00:00" table:style-name="ce7">
            <text:p>17/12/2019</text:p>
          </table:table-cell>
          <table:table-cell office:value-type="string" table:style-name="ce5">
            <text:p>Fondo rischi Regione Puglia POR FESR-FSE 2014/2020 - Asse III ‐ Azione 3.8 ‐ Sub Azione 3.8.a.<text:s/>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2">
          <table:table-cell office:value-type="date" office:date-value="2026-06-30T00:00:00" table:style-name="ce4">
            <text:p>30/06/2026</text:p>
          </table:table-cell>
          <table:table-cell office:value-type="float" office:value="777300" table:style-name="ce5">
            <text:p>777300</text:p>
          </table:table-cell>
          <table:table-cell office:value-type="string" table:style-name="ce5">
            <text:p>I.G.F. S.R.L. ITALIAN GROUP OF FACTORIES<text:s text:c="10"/></text:p>
          </table:table-cell>
          <table:table-cell office:value-type="float" office:value="5615520722" table:style-name="ce6">
            <text:p>5615520722</text:p>
          </table:table-cell>
          <table:table-cell office:value-type="float" office:value="249501001018879" table:style-name="ce6">
            <text:p>249501001018879</text:p>
          </table:table-cell>
          <table:table-cell office:value-type="currency" office:value="2" table:style-name="ce11">
            <text:p>2,00 €</text:p>
          </table:table-cell>
          <table:table-cell office:value-type="date" office:date-value="2020-02-18T00:00:00" table:style-name="ce7">
            <text:p>18/02/2020</text:p>
          </table:table-cell>
          <table:table-cell office:value-type="string" table:style-name="ce5">
            <text:p>Fondo rischi Regione Puglia POR FESR-FSE 2014/2020 - Asse III ‐ Azione 3.8 ‐ Sub Azione 3.8.a.<text:s/>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2">
          <table:table-cell office:value-type="date" office:date-value="2026-06-30T00:00:00" table:style-name="ce4">
            <text:p>30/06/2026</text:p>
          </table:table-cell>
          <table:table-cell office:value-type="float" office:value="1259890" table:style-name="ce5">
            <text:p>1259890</text:p>
          </table:table-cell>
          <table:table-cell office:value-type="string" table:style-name="ce5">
            <text:p>TERLIZZI <text:s/>RICCARDO<text:s text:c="32"/></text:p>
          </table:table-cell>
          <table:table-cell office:value-type="float" office:value="6751010726" table:style-name="ce6">
            <text:p>6751010726</text:p>
          </table:table-cell>
          <table:table-cell office:value-type="float" office:value="249501001019626" table:style-name="ce6">
            <text:p>249501001019626</text:p>
          </table:table-cell>
          <table:table-cell office:value-type="currency" office:value="60.4" table:style-name="ce11">
            <text:p>60,40 €</text:p>
          </table:table-cell>
          <table:table-cell office:value-type="date" office:date-value="2020-04-07T00:00:00" table:style-name="ce7">
            <text:p>07/04/2020</text:p>
          </table:table-cell>
          <table:table-cell office:value-type="string" table:style-name="ce5">
            <text:p>Fondo rischi Regione Puglia POR FESR-FSE 2014/2020 - Asse III ‐ Azione 3.8 ‐ Sub Azione 3.8.a.<text:s/>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2">
          <table:table-cell office:value-type="date" office:date-value="2026-06-30T00:00:00" table:style-name="ce4">
            <text:p>30/06/2026</text:p>
          </table:table-cell>
          <table:table-cell office:value-type="float" office:value="1259890" table:style-name="ce5">
            <text:p>1259890</text:p>
          </table:table-cell>
          <table:table-cell office:value-type="string" table:style-name="ce5">
            <text:p>TERLIZZI <text:s/>RICCARDO<text:s text:c="32"/></text:p>
          </table:table-cell>
          <table:table-cell office:value-type="float" office:value="6751010726" table:style-name="ce6">
            <text:p>6751010726</text:p>
          </table:table-cell>
          <table:table-cell office:value-type="float" office:value="249501001019627" table:style-name="ce6">
            <text:p>249501001019627</text:p>
          </table:table-cell>
          <table:table-cell office:value-type="currency" office:value="30.2" table:style-name="ce11">
            <text:p>30,20 €</text:p>
          </table:table-cell>
          <table:table-cell office:value-type="date" office:date-value="2020-04-07T00:00:00" table:style-name="ce7">
            <text:p>07/04/2020</text:p>
          </table:table-cell>
          <table:table-cell office:value-type="string" table:style-name="ce5">
            <text:p>Fondo rischi Regione Puglia POR FESR-FSE 2014/2020 - Asse III ‐ Azione 3.8 ‐ Sub Azione 3.8.a.<text:s/>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2">
          <table:table-cell office:value-type="date" office:date-value="2026-06-30T00:00:00" table:style-name="ce4">
            <text:p>30/06/2026</text:p>
          </table:table-cell>
          <table:table-cell office:value-type="float" office:value="1259890" table:style-name="ce5">
            <text:p>1259890</text:p>
          </table:table-cell>
          <table:table-cell office:value-type="string" table:style-name="ce5">
            <text:p>TERLIZZI <text:s/>RICCARDO<text:s text:c="32"/></text:p>
          </table:table-cell>
          <table:table-cell office:value-type="float" office:value="6751010726" table:style-name="ce6">
            <text:p>6751010726</text:p>
          </table:table-cell>
          <table:table-cell office:value-type="float" office:value="249501001019628" table:style-name="ce6">
            <text:p>249501001019628</text:p>
          </table:table-cell>
          <table:table-cell office:value-type="currency" office:value="15.1" table:style-name="ce11">
            <text:p>15,10 €</text:p>
          </table:table-cell>
          <table:table-cell office:value-type="date" office:date-value="2020-04-07T00:00:00" table:style-name="ce7">
            <text:p>07/04/2020</text:p>
          </table:table-cell>
          <table:table-cell office:value-type="string" table:style-name="ce5">
            <text:p>Fondo rischi Regione Puglia POR FESR-FSE 2014/2020 - Asse III ‐ Azione 3.8 ‐ Sub Azione 3.8.a.<text:s/>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number-rows-repeated="1048547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date-style style:name="N36" number:language="en" number:country="US">
      <number:day number:style="long"/>
      <number:text>/</number:text>
      <number:month number:style="long"/>
      <number:text>/</number:text>
      <number:year number:style="long"/>
    </number:date-style>
    <number:number-style style:name="N37P0">
      <number:text> </number:text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number number:decimal-places="2" number:min-decimal-places="2" number:min-integer-digits="1" number:grouping="true"/>
      <number:text> </number:text>
    </number:number-style>
    <number:number-style style:name="N37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9">
      <number:number number:decimal-places="2" number:min-decimal-places="2" number:min-integer-digits="1" number:grouping="true"/>
      <number:text> </number:text>
      <number:currency-symbol>€</number:currency-symbol>
    </number:currency-style>
    <style:style style:name="Migliaia" style:family="table-cell" style:data-style-name="N37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Lucrezia Turetti</meta:initial-creator>
    <dc:creator>Lucrezia Turetti</dc:creator>
    <meta:creation-date>2019-10-10T10:37:33Z</meta:creation-date>
    <dc:date>2026-07-21T14:01:33Z</dc:date>
    <meta:editing-duration>PT0S</meta:editing-duration>
  </office:meta>
</office:document-meta>
</file>