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6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7" style:family="table-cell" style:parent-style-name="Default" style:data-style-name="N1">
      <style:table-cell-properties fo:border="thin solid #000000"/>
      <style:text-properties fo:font-size="10pt" style:font-size-asian="10pt" style:font-size-complex="10pt"/>
    </style:style>
    <style:style style:name="ce8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ptos Narrow" style:font-name-asian="Aptos Narrow" style:font-name-complex="Aptos Narrow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10pt" style:font-size-asian="10pt" style:font-size-complex="10pt"/>
    </style:style>
    <style:style style:name="ce10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middle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8">
      <style:table-cell-properties fo:border="thin solid #000000"/>
      <style:text-properties fo:font-size="10pt" style:font-size-asian="10pt" style:font-size-complex="10pt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2.03729166666667cm" style:use-optimal-column-width="true"/>
    </style:style>
    <style:style style:name="co3" style:family="table-column">
      <style:table-column-properties fo:break-before="auto" style:column-width="12.5147916666667cm" style:use-optimal-column-width="true"/>
    </style:style>
    <style:style style:name="co4" style:family="table-column">
      <style:table-column-properties fo:break-before="auto" style:column-width="2.83104166666667cm" style:use-optimal-column-width="true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7.64645833333333cm" style:use-optimal-column-width="true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5.638125cm" style:use-optimal-column-width="true"/>
    </style:style>
    <style:style style:name="co9" style:family="table-column">
      <style:table-column-properties fo:break-before="auto" style:column-width="18.7854166666667cm" style:use-optimal-column-width="true"/>
    </style:style>
    <style:style style:name="co10" style:family="table-column">
      <style:table-column-properties fo:break-before="auto" style:column-width="5.21229166666667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Benefici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12">
            <text:p>Misura a sostegno dell’accesso al credito per le PMI venete mediante la costituzione del Fondo rischi di cui alla linea di Intervento 1.2 “Ingegneria Finanziaria”, Azione 1.2.1 del Programma Operativo Regionale 2007-2013 della Regione Veneto - <text:s/>Aggiornamento del 30 giugno 2026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office:value-type="string" table:style-name="ce2">
            <text:p>Data_Estrazione</text:p>
          </table:table-cell>
          <table:table-cell office:value-type="string" table:style-name="ce3">
            <text:p>NDG</text:p>
          </table:table-cell>
          <table:table-cell office:value-type="string" table:style-name="ce4">
            <text:p>Ragione Sociale Beneficiario</text:p>
          </table:table-cell>
          <table:table-cell office:value-type="string" table:style-name="ce3">
            <text:p>P_IVA beneficiario</text:p>
          </table:table-cell>
          <table:table-cell office:value-type="string" table:style-name="ce3">
            <text:p>Num_Domanda</text:p>
          </table:table-cell>
          <table:table-cell office:value-type="string" table:style-name="ce3">
            <text:p>Importo del vantaggio economico espresso in €uro</text:p>
          </table:table-cell>
          <table:table-cell office:value-type="string" table:style-name="ce3">
            <text:p>Data_Delibera</text:p>
          </table:table-cell>
          <table:table-cell office:value-type="string" table:style-name="ce2">
            <text:p>Desc_Normativa_Agevolazione</text:p>
          </table:table-cell>
          <table:table-cell office:value-type="string" table:style-name="ce2">
            <text:p>Direzioni e connessi Uffici competenti del Confidi</text:p>
          </table:table-cell>
          <table:table-cell office:value-type="string" table:style-name="ce2">
            <text:p>Dirigente Responsabile del Confid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36560" table:style-name="ce6">
            <text:p>1036560</text:p>
          </table:table-cell>
          <table:table-cell office:value-type="string" table:style-name="ce6">
            <text:p>AGROTECNICA SOCIETA' COOPERATIVA AGISCE SOTTO LA D</text:p>
          </table:table-cell>
          <table:table-cell office:value-type="float" office:value="2107070274" table:style-name="ce6">
            <text:p>2107070274</text:p>
          </table:table-cell>
          <table:table-cell office:value-type="float" office:value="249501000334516" table:style-name="ce7">
            <text:p>249501000334516</text:p>
          </table:table-cell>
          <table:table-cell office:value-type="currency" office:value="57.6" table:style-name="ce13">
            <text:p>57,60 €</text:p>
          </table:table-cell>
          <table:table-cell office:value-type="date" office:date-value="2023-07-26T00:00:00" table:style-name="ce8">
            <text:p>26/07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36560" table:style-name="ce6">
            <text:p>1036560</text:p>
          </table:table-cell>
          <table:table-cell office:value-type="string" table:style-name="ce6">
            <text:p>AGROTECNICA SOCIETA' COOPERATIVA AGISCE SOTTO LA D</text:p>
          </table:table-cell>
          <table:table-cell office:value-type="float" office:value="2107070274" table:style-name="ce6">
            <text:p>2107070274</text:p>
          </table:table-cell>
          <table:table-cell office:value-type="float" office:value="249501000334525" table:style-name="ce7">
            <text:p>249501000334525</text:p>
          </table:table-cell>
          <table:table-cell office:value-type="currency" office:value="57.6" table:style-name="ce13">
            <text:p>57,60 €</text:p>
          </table:table-cell>
          <table:table-cell office:value-type="date" office:date-value="2023-07-26T00:00:00" table:style-name="ce8">
            <text:p>26/07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36560" table:style-name="ce6">
            <text:p>1036560</text:p>
          </table:table-cell>
          <table:table-cell office:value-type="string" table:style-name="ce6">
            <text:p>AGROTECNICA SOCIETA' COOPERATIVA AGISCE SOTTO LA D</text:p>
          </table:table-cell>
          <table:table-cell office:value-type="float" office:value="2107070274" table:style-name="ce6">
            <text:p>2107070274</text:p>
          </table:table-cell>
          <table:table-cell office:value-type="float" office:value="249501000361111" table:style-name="ce7">
            <text:p>249501000361111</text:p>
          </table:table-cell>
          <table:table-cell office:value-type="currency" office:value="242.2" table:style-name="ce13">
            <text:p>242,20 €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36560" table:style-name="ce6">
            <text:p>1036560</text:p>
          </table:table-cell>
          <table:table-cell office:value-type="string" table:style-name="ce6">
            <text:p>AGROTECNICA SOCIETA' COOPERATIVA AGISCE SOTTO LA D</text:p>
          </table:table-cell>
          <table:table-cell office:value-type="float" office:value="2107070274" table:style-name="ce6">
            <text:p>2107070274</text:p>
          </table:table-cell>
          <table:table-cell office:value-type="float" office:value="249501000374571" table:style-name="ce7">
            <text:p>249501000374571</text:p>
          </table:table-cell>
          <table:table-cell office:value-type="currency" office:value="254.4" table:style-name="ce13">
            <text:p>254,40 €</text:p>
          </table:table-cell>
          <table:table-cell office:value-type="date" office:date-value="2024-07-31T00:00:00" table:style-name="ce8">
            <text:p>31/07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36560" table:style-name="ce6">
            <text:p>1036560</text:p>
          </table:table-cell>
          <table:table-cell office:value-type="string" table:style-name="ce6">
            <text:p>AGROTECNICA SOCIETA' COOPERATIVA AGISCE SOTTO LA D</text:p>
          </table:table-cell>
          <table:table-cell office:value-type="float" office:value="2107070274" table:style-name="ce6">
            <text:p>2107070274</text:p>
          </table:table-cell>
          <table:table-cell office:value-type="float" office:value="249501000374580" table:style-name="ce7">
            <text:p>249501000374580</text:p>
          </table:table-cell>
          <table:table-cell office:value-type="currency" office:value="254.4" table:style-name="ce13">
            <text:p>254,40 €</text:p>
          </table:table-cell>
          <table:table-cell office:value-type="date" office:date-value="2024-07-31T00:00:00" table:style-name="ce8">
            <text:p>31/07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36560" table:style-name="ce6">
            <text:p>1036560</text:p>
          </table:table-cell>
          <table:table-cell office:value-type="string" table:style-name="ce6">
            <text:p>AGROTECNICA SOCIETA' COOPERATIVA AGISCE SOTTO LA D</text:p>
          </table:table-cell>
          <table:table-cell office:value-type="float" office:value="2107070274" table:style-name="ce6">
            <text:p>2107070274</text:p>
          </table:table-cell>
          <table:table-cell office:value-type="float" office:value="249501000424116" table:style-name="ce7">
            <text:p>249501000424116</text:p>
          </table:table-cell>
          <table:table-cell office:value-type="currency" office:value="395.2" table:style-name="ce13">
            <text:p>395,20 €</text:p>
          </table:table-cell>
          <table:table-cell office:value-type="date" office:date-value="2025-08-06T00:00:00" table:style-name="ce8">
            <text:p>06/08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36560" table:style-name="ce6">
            <text:p>1036560</text:p>
          </table:table-cell>
          <table:table-cell office:value-type="string" table:style-name="ce6">
            <text:p>AGROTECNICA SOCIETA' COOPERATIVA AGISCE SOTTO LA D</text:p>
          </table:table-cell>
          <table:table-cell office:value-type="float" office:value="2107070274" table:style-name="ce6">
            <text:p>2107070274</text:p>
          </table:table-cell>
          <table:table-cell office:value-type="float" office:value="249501000424125" table:style-name="ce7">
            <text:p>249501000424125</text:p>
          </table:table-cell>
          <table:table-cell office:value-type="currency" office:value="395.2" table:style-name="ce13">
            <text:p>395,20 €</text:p>
          </table:table-cell>
          <table:table-cell office:value-type="date" office:date-value="2025-08-06T00:00:00" table:style-name="ce8">
            <text:p>06/08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48760" table:style-name="ce6">
            <text:p>11348760</text:p>
          </table:table-cell>
          <table:table-cell office:value-type="string" table:style-name="ce6">
            <text:p>ALLIBARDI <text:s/>ANDREA<text:s text:c="33"/></text:p>
          </table:table-cell>
          <table:table-cell office:value-type="float" office:value="5591510283" table:style-name="ce6">
            <text:p>5591510283</text:p>
          </table:table-cell>
          <table:table-cell office:value-type="float" office:value="249501000397075" table:style-name="ce7">
            <text:p>249501000397075</text:p>
          </table:table-cell>
          <table:table-cell office:value-type="currency" office:value="87.98" table:style-name="ce13">
            <text:p>87,98 €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68770" table:style-name="ce6">
            <text:p>11368770</text:p>
          </table:table-cell>
          <table:table-cell office:value-type="string" table:style-name="ce6">
            <text:p>ARNA SRL<text:s text:c="42"/></text:p>
          </table:table-cell>
          <table:table-cell office:value-type="float" office:value="4601790282" table:style-name="ce6">
            <text:p>4601790282</text:p>
          </table:table-cell>
          <table:table-cell office:value-type="float" office:value="249501000409721" table:style-name="ce7">
            <text:p>249501000409721</text:p>
          </table:table-cell>
          <table:table-cell office:value-type="currency" office:value="3761.96" table:style-name="ce13">
            <text:p>3.761,96 €</text:p>
          </table:table-cell>
          <table:table-cell office:value-type="date" office:date-value="2025-04-30T00:00:00" table:style-name="ce8">
            <text:p>30/04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401220" table:style-name="ce6">
            <text:p>11401220</text:p>
          </table:table-cell>
          <table:table-cell office:value-type="string" table:style-name="ce6">
            <text:p>ARREDAMENTI LUCADELLO SNC DI LUCADELLO ORNELLA &amp; C</text:p>
          </table:table-cell>
          <table:table-cell office:value-type="float" office:value="44140283" table:style-name="ce6">
            <text:p>44140283</text:p>
          </table:table-cell>
          <table:table-cell office:value-type="float" office:value="249501000454217" table:style-name="ce7">
            <text:p>249501000454217</text:p>
          </table:table-cell>
          <table:table-cell office:value-type="currency" office:value="116.56" table:style-name="ce13">
            <text:p>116,56 €</text:p>
          </table:table-cell>
          <table:table-cell office:value-type="date" office:date-value="2026-04-08T00:00:00" table:style-name="ce8">
            <text:p>08/04/2026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401220" table:style-name="ce6">
            <text:p>11401220</text:p>
          </table:table-cell>
          <table:table-cell office:value-type="string" table:style-name="ce6">
            <text:p>ARREDAMENTI LUCADELLO SNC DI LUCADELLO ORNELLA &amp; C</text:p>
          </table:table-cell>
          <table:table-cell office:value-type="float" office:value="44140283" table:style-name="ce6">
            <text:p>44140283</text:p>
          </table:table-cell>
          <table:table-cell office:value-type="float" office:value="249501000454226" table:style-name="ce7">
            <text:p>249501000454226</text:p>
          </table:table-cell>
          <table:table-cell office:value-type="currency" office:value="3386.63" table:style-name="ce13">
            <text:p>3.386,63 €</text:p>
          </table:table-cell>
          <table:table-cell office:value-type="date" office:date-value="2026-04-08T00:00:00" table:style-name="ce8">
            <text:p>08/04/2026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401220" table:style-name="ce6">
            <text:p>11401220</text:p>
          </table:table-cell>
          <table:table-cell office:value-type="string" table:style-name="ce6">
            <text:p>ARREDAMENTI LUCADELLO SNC DI LUCADELLO ORNELLA &amp; C</text:p>
          </table:table-cell>
          <table:table-cell office:value-type="float" office:value="44140283" table:style-name="ce6">
            <text:p>44140283</text:p>
          </table:table-cell>
          <table:table-cell office:value-type="float" office:value="249501000454235" table:style-name="ce7">
            <text:p>249501000454235</text:p>
          </table:table-cell>
          <table:table-cell office:value-type="currency" office:value="550.67999999999995" table:style-name="ce13">
            <text:p>550,68 €</text:p>
          </table:table-cell>
          <table:table-cell office:value-type="date" office:date-value="2026-04-08T00:00:00" table:style-name="ce8">
            <text:p>08/04/2026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84160" table:style-name="ce6">
            <text:p>1084160</text:p>
          </table:table-cell>
          <table:table-cell office:value-type="string" table:style-name="ce6">
            <text:p>ASSIDUE S.N.C. DI BONADIMANI P.V. E NOSE' F.G.<text:s text:c="4"/></text:p>
          </table:table-cell>
          <table:table-cell office:value-type="float" office:value="2061210239" table:style-name="ce6">
            <text:p>2061210239</text:p>
          </table:table-cell>
          <table:table-cell office:value-type="float" office:value="249501000339977" table:style-name="ce7">
            <text:p>249501000339977</text:p>
          </table:table-cell>
          <table:table-cell office:value-type="currency" office:value="16.2" table:style-name="ce13">
            <text:p>16,20 €</text:p>
          </table:table-cell>
          <table:table-cell office:value-type="date" office:date-value="2023-10-04T00:00:00" table:style-name="ce8">
            <text:p>04/10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84160" table:style-name="ce6">
            <text:p>1084160</text:p>
          </table:table-cell>
          <table:table-cell office:value-type="string" table:style-name="ce6">
            <text:p>ASSIDUE S.N.C. DI BONADIMANI P.V. E NOSE' F.G.<text:s text:c="4"/></text:p>
          </table:table-cell>
          <table:table-cell office:value-type="float" office:value="2061210239" table:style-name="ce6">
            <text:p>2061210239</text:p>
          </table:table-cell>
          <table:table-cell office:value-type="float" office:value="249501000406163" table:style-name="ce7">
            <text:p>249501000406163</text:p>
          </table:table-cell>
          <table:table-cell office:value-type="currency" office:value="549.9" table:style-name="ce13">
            <text:p>549,90 €</text:p>
          </table:table-cell>
          <table:table-cell office:value-type="date" office:date-value="2025-04-09T00:00:00" table:style-name="ce8">
            <text:p>09/04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03530" table:style-name="ce6">
            <text:p>11303530</text:p>
          </table:table-cell>
          <table:table-cell office:value-type="string" table:style-name="ce6">
            <text:p>AZ DIGITALROOM S.R.L.<text:s text:c="29"/></text:p>
          </table:table-cell>
          <table:table-cell office:value-type="float" office:value="4716780277" table:style-name="ce6">
            <text:p>4716780277</text:p>
          </table:table-cell>
          <table:table-cell office:value-type="float" office:value="249501000362067" table:style-name="ce7">
            <text:p>249501000362067</text:p>
          </table:table-cell>
          <table:table-cell office:value-type="currency" office:value="765.55" table:style-name="ce13">
            <text:p>765,55 €</text:p>
          </table:table-cell>
          <table:table-cell office:value-type="date" office:date-value="2024-04-24T00:00:00" table:style-name="ce8">
            <text:p>24/04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75060" table:style-name="ce6">
            <text:p>11375060</text:p>
          </table:table-cell>
          <table:table-cell office:value-type="string" table:style-name="ce6">
            <text:p>AZZURRA TRASPORTI SOCIETA' COOPERATIVA<text:s text:c="12"/></text:p>
          </table:table-cell>
          <table:table-cell office:value-type="float" office:value="5023420283" table:style-name="ce6">
            <text:p>5023420283</text:p>
          </table:table-cell>
          <table:table-cell office:value-type="float" office:value="249501000414261" table:style-name="ce7">
            <text:p>249501000414261</text:p>
          </table:table-cell>
          <table:table-cell office:value-type="currency" office:value="1962.99" table:style-name="ce13">
            <text:p>1.962,99 €</text:p>
          </table:table-cell>
          <table:table-cell office:value-type="date" office:date-value="2025-06-04T00:00:00" table:style-name="ce8">
            <text:p>04/06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15060" table:style-name="ce6">
            <text:p>11315060</text:p>
          </table:table-cell>
          <table:table-cell office:value-type="string" table:style-name="ce6">
            <text:p>BEVILACQUA <text:s/>PAOLO<text:s text:c="33"/></text:p>
          </table:table-cell>
          <table:table-cell office:value-type="float" office:value="1350980288" table:style-name="ce6">
            <text:p>1350980288</text:p>
          </table:table-cell>
          <table:table-cell office:value-type="float" office:value="249501000370352" table:style-name="ce7">
            <text:p>249501000370352</text:p>
          </table:table-cell>
          <table:table-cell office:value-type="currency" office:value="1432.38" table:style-name="ce13">
            <text:p>1.432,38 €</text:p>
          </table:table-cell>
          <table:table-cell office:value-type="date" office:date-value="2024-06-27T00:00:00" table:style-name="ce8">
            <text:p>27/06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15060" table:style-name="ce6">
            <text:p>11315060</text:p>
          </table:table-cell>
          <table:table-cell office:value-type="string" table:style-name="ce6">
            <text:p>BEVILACQUA <text:s/>PAOLO<text:s text:c="33"/></text:p>
          </table:table-cell>
          <table:table-cell office:value-type="float" office:value="1350980288" table:style-name="ce6">
            <text:p>1350980288</text:p>
          </table:table-cell>
          <table:table-cell office:value-type="float" office:value="249501000444899" table:style-name="ce7">
            <text:p>249501000444899</text:p>
          </table:table-cell>
          <table:table-cell office:value-type="currency" office:value="1038" table:style-name="ce13">
            <text:p>1.038,00 €</text:p>
          </table:table-cell>
          <table:table-cell office:value-type="date" office:date-value="2026-01-28T00:00:00" table:style-name="ce8">
            <text:p>28/01/2026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51350" table:style-name="ce6">
            <text:p>11251350</text:p>
          </table:table-cell>
          <table:table-cell office:value-type="string" table:style-name="ce6">
            <text:p>BOLONGHO <text:s/>WARNAKULASURIYA ANNE S<text:s text:c="18"/></text:p>
          </table:table-cell>
          <table:table-cell office:value-type="float" office:value="4972550232" table:style-name="ce6">
            <text:p>4972550232</text:p>
          </table:table-cell>
          <table:table-cell office:value-type="float" office:value="249501000337513" table:style-name="ce7">
            <text:p>249501000337513</text:p>
          </table:table-cell>
          <table:table-cell office:value-type="currency" office:value="400.44" table:style-name="ce13">
            <text:p>400,44 €</text:p>
          </table:table-cell>
          <table:table-cell office:value-type="date" office:date-value="2023-08-30T00:00:00" table:style-name="ce8">
            <text:p>30/08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51350" table:style-name="ce6">
            <text:p>11251350</text:p>
          </table:table-cell>
          <table:table-cell office:value-type="string" table:style-name="ce6">
            <text:p>BOLONGHO <text:s/>WARNAKULASURIYA ANNE S<text:s text:c="18"/></text:p>
          </table:table-cell>
          <table:table-cell office:value-type="float" office:value="4972550232" table:style-name="ce6">
            <text:p>4972550232</text:p>
          </table:table-cell>
          <table:table-cell office:value-type="float" office:value="249501000337522" table:style-name="ce7">
            <text:p>249501000337522</text:p>
          </table:table-cell>
          <table:table-cell office:value-type="currency" office:value="0.42" table:style-name="ce13">
            <text:p>0,42 €</text:p>
          </table:table-cell>
          <table:table-cell office:value-type="date" office:date-value="2023-08-30T00:00:00" table:style-name="ce8">
            <text:p>30/08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326760" table:style-name="ce6">
            <text:p>1326760</text:p>
          </table:table-cell>
          <table:table-cell office:value-type="string" table:style-name="ce6">
            <text:p>BRIDGE S.A.S. DI MENEGUZZO GIOVANNI &amp; C.<text:s text:c="10"/></text:p>
          </table:table-cell>
          <table:table-cell office:value-type="float" office:value="4497430282" table:style-name="ce6">
            <text:p>4497430282</text:p>
          </table:table-cell>
          <table:table-cell office:value-type="float" office:value="249501000390367" table:style-name="ce7">
            <text:p>249501000390367</text:p>
          </table:table-cell>
          <table:table-cell office:value-type="currency" office:value="1062.78" table:style-name="ce13">
            <text:p>1.062,78 €</text:p>
          </table:table-cell>
          <table:table-cell office:value-type="date" office:date-value="2024-11-28T00:00:00" table:style-name="ce8">
            <text:p>28/11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326760" table:style-name="ce6">
            <text:p>1326760</text:p>
          </table:table-cell>
          <table:table-cell office:value-type="string" table:style-name="ce6">
            <text:p>BRIDGE S.A.S. DI MENEGUZZO GIOVANNI &amp; C.<text:s text:c="10"/></text:p>
          </table:table-cell>
          <table:table-cell office:value-type="float" office:value="4497430282" table:style-name="ce6">
            <text:p>4497430282</text:p>
          </table:table-cell>
          <table:table-cell office:value-type="float" office:value="249501000390376" table:style-name="ce7">
            <text:p>249501000390376</text:p>
          </table:table-cell>
          <table:table-cell office:value-type="currency" office:value="0.26" table:style-name="ce13">
            <text:p>0,26 €</text:p>
          </table:table-cell>
          <table:table-cell office:value-type="date" office:date-value="2024-11-28T00:00:00" table:style-name="ce8">
            <text:p>28/11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002850" table:style-name="ce6">
            <text:p>5002850</text:p>
          </table:table-cell>
          <table:table-cell office:value-type="string" table:style-name="ce6">
            <text:p>C.R.M. S.R.L.<text:s text:c="37"/></text:p>
          </table:table-cell>
          <table:table-cell office:value-type="float" office:value="890170293" table:style-name="ce6">
            <text:p>890170293</text:p>
          </table:table-cell>
          <table:table-cell office:value-type="float" office:value="249501000441534" table:style-name="ce7">
            <text:p>249501000441534</text:p>
          </table:table-cell>
          <table:table-cell office:value-type="currency" office:value="670.6" table:style-name="ce13">
            <text:p>670,60 €</text:p>
          </table:table-cell>
          <table:table-cell office:value-type="date" office:date-value="2025-12-18T00:00:00" table:style-name="ce8">
            <text:p>18/12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80550" table:style-name="ce6">
            <text:p>11380550</text:p>
          </table:table-cell>
          <table:table-cell office:value-type="string" table:style-name="ce6">
            <text:p>CARRARO DIEGO &amp; C. SAS<text:s text:c="28"/></text:p>
          </table:table-cell>
          <table:table-cell office:value-type="float" office:value="4929940270" table:style-name="ce6">
            <text:p>4929940270</text:p>
          </table:table-cell>
          <table:table-cell office:value-type="float" office:value="249501000417936" table:style-name="ce7">
            <text:p>249501000417936</text:p>
          </table:table-cell>
          <table:table-cell office:value-type="currency" office:value="5861.55" table:style-name="ce13">
            <text:p>5.861,55 €</text:p>
          </table:table-cell>
          <table:table-cell office:value-type="date" office:date-value="2025-06-25T00:00:00" table:style-name="ce8">
            <text:p>25/06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80750" table:style-name="ce6">
            <text:p>11380750</text:p>
          </table:table-cell>
          <table:table-cell office:value-type="string" table:style-name="ce6">
            <text:p>CASA DEL TRATTORE - CAV. UFF. G. MARZINOTTO S.R.L.</text:p>
          </table:table-cell>
          <table:table-cell office:value-type="float" office:value="1582250302" table:style-name="ce6">
            <text:p>1582250302</text:p>
          </table:table-cell>
          <table:table-cell office:value-type="float" office:value="249501000414396" table:style-name="ce7">
            <text:p>249501000414396</text:p>
          </table:table-cell>
          <table:table-cell office:value-type="currency" office:value="209.5" table:style-name="ce13">
            <text:p>209,50 €</text:p>
          </table:table-cell>
          <table:table-cell office:value-type="date" office:date-value="2025-06-04T00:00:00" table:style-name="ce8">
            <text:p>04/06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61380" table:style-name="ce6">
            <text:p>11361380</text:p>
          </table:table-cell>
          <table:table-cell office:value-type="string" table:style-name="ce6">
            <text:p>CH VALDAGNO SAS DI ADRIANA STECCO &amp; C.<text:s text:c="12"/></text:p>
          </table:table-cell>
          <table:table-cell office:value-type="float" office:value="4125020240" table:style-name="ce6">
            <text:p>4125020240</text:p>
          </table:table-cell>
          <table:table-cell office:value-type="float" office:value="249501000413191" table:style-name="ce7">
            <text:p>249501000413191</text:p>
          </table:table-cell>
          <table:table-cell office:value-type="currency" office:value="0.4" table:style-name="ce13">
            <text:p>0,40 €</text:p>
          </table:table-cell>
          <table:table-cell office:value-type="date" office:date-value="2025-05-28T00:00:00" table:style-name="ce8">
            <text:p>28/05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61380" table:style-name="ce6">
            <text:p>11361380</text:p>
          </table:table-cell>
          <table:table-cell office:value-type="string" table:style-name="ce6">
            <text:p>CH VALDAGNO SAS DI ADRIANA STECCO &amp; C.<text:s text:c="12"/></text:p>
          </table:table-cell>
          <table:table-cell office:value-type="float" office:value="4125020240" table:style-name="ce6">
            <text:p>4125020240</text:p>
          </table:table-cell>
          <table:table-cell office:value-type="float" office:value="249501000413208" table:style-name="ce7">
            <text:p>249501000413208</text:p>
          </table:table-cell>
          <table:table-cell office:value-type="currency" office:value="2776.47" table:style-name="ce13">
            <text:p>2.776,47 €</text:p>
          </table:table-cell>
          <table:table-cell office:value-type="date" office:date-value="2025-05-28T00:00:00" table:style-name="ce8">
            <text:p>28/05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61380" table:style-name="ce6">
            <text:p>11361380</text:p>
          </table:table-cell>
          <table:table-cell office:value-type="string" table:style-name="ce6">
            <text:p>CH VALDAGNO SAS DI ADRIANA STECCO &amp; C.<text:s text:c="12"/></text:p>
          </table:table-cell>
          <table:table-cell office:value-type="float" office:value="4125020240" table:style-name="ce6">
            <text:p>4125020240</text:p>
          </table:table-cell>
          <table:table-cell office:value-type="float" office:value="249501000413217" table:style-name="ce7">
            <text:p>249501000413217</text:p>
          </table:table-cell>
          <table:table-cell office:value-type="currency" office:value="544.79999999999995" table:style-name="ce13">
            <text:p>544,80 €</text:p>
          </table:table-cell>
          <table:table-cell office:value-type="date" office:date-value="2025-05-28T00:00:00" table:style-name="ce8">
            <text:p>28/05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417040" table:style-name="ce6">
            <text:p>11417040</text:p>
          </table:table-cell>
          <table:table-cell office:value-type="string" table:style-name="ce6">
            <text:p>CLEAN APP S.R.L.<text:s text:c="34"/></text:p>
          </table:table-cell>
          <table:table-cell office:value-type="float" office:value="5690890289" table:style-name="ce6">
            <text:p>5690890289</text:p>
          </table:table-cell>
          <table:table-cell office:value-type="float" office:value="249501000444915" table:style-name="ce7">
            <text:p>249501000444915</text:p>
          </table:table-cell>
          <table:table-cell office:value-type="currency" office:value="1965.61" table:style-name="ce13">
            <text:p>1.965,61 €</text:p>
          </table:table-cell>
          <table:table-cell office:value-type="date" office:date-value="2026-01-28T00:00:00" table:style-name="ce8">
            <text:p>28/01/2026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41090" table:style-name="ce6">
            <text:p>5141090</text:p>
          </table:table-cell>
          <table:table-cell office:value-type="string" table:style-name="ce6">
            <text:p>COMAUT S.R.L.<text:s text:c="37"/></text:p>
          </table:table-cell>
          <table:table-cell office:value-type="float" office:value="4946370261" table:style-name="ce6">
            <text:p>4946370261</text:p>
          </table:table-cell>
          <table:table-cell office:value-type="float" office:value="249501000314994" table:style-name="ce7">
            <text:p>249501000314994</text:p>
          </table:table-cell>
          <table:table-cell office:value-type="currency" office:value="0.2" table:style-name="ce13">
            <text:p>0,20 €</text:p>
          </table:table-cell>
          <table:table-cell office:value-type="date" office:date-value="2023-02-01T00:00:00" table:style-name="ce8">
            <text:p>01/02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41090" table:style-name="ce6">
            <text:p>5141090</text:p>
          </table:table-cell>
          <table:table-cell office:value-type="string" table:style-name="ce6">
            <text:p>COMAUT S.R.L.<text:s text:c="37"/></text:p>
          </table:table-cell>
          <table:table-cell office:value-type="float" office:value="4946370261" table:style-name="ce6">
            <text:p>4946370261</text:p>
          </table:table-cell>
          <table:table-cell office:value-type="float" office:value="249501000315001" table:style-name="ce7">
            <text:p>249501000315001</text:p>
          </table:table-cell>
          <table:table-cell office:value-type="currency" office:value="156.6" table:style-name="ce13">
            <text:p>156,60 €</text:p>
          </table:table-cell>
          <table:table-cell office:value-type="date" office:date-value="2023-02-01T00:00:00" table:style-name="ce8">
            <text:p>01/02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41090" table:style-name="ce6">
            <text:p>5141090</text:p>
          </table:table-cell>
          <table:table-cell office:value-type="string" table:style-name="ce6">
            <text:p>COMAUT S.R.L.<text:s text:c="37"/></text:p>
          </table:table-cell>
          <table:table-cell office:value-type="float" office:value="4946370261" table:style-name="ce6">
            <text:p>4946370261</text:p>
          </table:table-cell>
          <table:table-cell office:value-type="float" office:value="249501000347619" table:style-name="ce7">
            <text:p>249501000347619</text:p>
          </table:table-cell>
          <table:table-cell office:value-type="currency" office:value="0.2" table:style-name="ce13">
            <text:p>0,20 €</text:p>
          </table:table-cell>
          <table:table-cell office:value-type="date" office:date-value="2023-12-06T00:00:00" table:style-name="ce8">
            <text:p>06/12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41090" table:style-name="ce6">
            <text:p>5141090</text:p>
          </table:table-cell>
          <table:table-cell office:value-type="string" table:style-name="ce6">
            <text:p>COMAUT S.R.L.<text:s text:c="37"/></text:p>
          </table:table-cell>
          <table:table-cell office:value-type="float" office:value="4946370261" table:style-name="ce6">
            <text:p>4946370261</text:p>
          </table:table-cell>
          <table:table-cell office:value-type="float" office:value="249501000347628" table:style-name="ce7">
            <text:p>249501000347628</text:p>
          </table:table-cell>
          <table:table-cell office:value-type="currency" office:value="156.6" table:style-name="ce13">
            <text:p>156,60 €</text:p>
          </table:table-cell>
          <table:table-cell office:value-type="date" office:date-value="2023-12-06T00:00:00" table:style-name="ce8">
            <text:p>06/12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41090" table:style-name="ce6">
            <text:p>5141090</text:p>
          </table:table-cell>
          <table:table-cell office:value-type="string" table:style-name="ce6">
            <text:p>COMAUT S.R.L.<text:s text:c="37"/></text:p>
          </table:table-cell>
          <table:table-cell office:value-type="float" office:value="4946370261" table:style-name="ce6">
            <text:p>4946370261</text:p>
          </table:table-cell>
          <table:table-cell office:value-type="float" office:value="249501000391339" table:style-name="ce7">
            <text:p>249501000391339</text:p>
          </table:table-cell>
          <table:table-cell office:value-type="currency" office:value="0.51" table:style-name="ce13">
            <text:p>0,51 €</text:p>
          </table:table-cell>
          <table:table-cell office:value-type="date" office:date-value="2024-12-05T00:00:00" table:style-name="ce8">
            <text:p>05/12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41090" table:style-name="ce6">
            <text:p>5141090</text:p>
          </table:table-cell>
          <table:table-cell office:value-type="string" table:style-name="ce6">
            <text:p>COMAUT S.R.L.<text:s text:c="37"/></text:p>
          </table:table-cell>
          <table:table-cell office:value-type="float" office:value="4946370261" table:style-name="ce6">
            <text:p>4946370261</text:p>
          </table:table-cell>
          <table:table-cell office:value-type="float" office:value="249501000391348" table:style-name="ce7">
            <text:p>249501000391348</text:p>
          </table:table-cell>
          <table:table-cell office:value-type="currency" office:value="1264.5999999999999" table:style-name="ce13">
            <text:p>1.264,60 €</text:p>
          </table:table-cell>
          <table:table-cell office:value-type="date" office:date-value="2024-12-05T00:00:00" table:style-name="ce8">
            <text:p>05/12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73330" table:style-name="ce6">
            <text:p>5273330</text:p>
          </table:table-cell>
          <table:table-cell office:value-type="string" table:style-name="ce6">
            <text:p>COMPANY IMBALL SRL<text:s text:c="32"/></text:p>
          </table:table-cell>
          <table:table-cell office:value-type="float" office:value="4556140236" table:style-name="ce6">
            <text:p>4556140236</text:p>
          </table:table-cell>
          <table:table-cell office:value-type="float" office:value="249501000312861" table:style-name="ce7">
            <text:p>249501000312861</text:p>
          </table:table-cell>
          <table:table-cell office:value-type="currency" office:value="391.5" table:style-name="ce13">
            <text:p>391,50 €</text:p>
          </table:table-cell>
          <table:table-cell office:value-type="date" office:date-value="2023-01-11T00:00:00" table:style-name="ce8">
            <text:p>11/01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73330" table:style-name="ce6">
            <text:p>5273330</text:p>
          </table:table-cell>
          <table:table-cell office:value-type="string" table:style-name="ce6">
            <text:p>COMPANY IMBALL SRL<text:s text:c="32"/></text:p>
          </table:table-cell>
          <table:table-cell office:value-type="float" office:value="4556140236" table:style-name="ce6">
            <text:p>4556140236</text:p>
          </table:table-cell>
          <table:table-cell office:value-type="float" office:value="249501000346629" table:style-name="ce7">
            <text:p>249501000346629</text:p>
          </table:table-cell>
          <table:table-cell office:value-type="currency" office:value="97" table:style-name="ce13">
            <text:p>97,00 €</text:p>
          </table:table-cell>
          <table:table-cell office:value-type="date" office:date-value="2023-11-29T00:00:00" table:style-name="ce8">
            <text:p>29/11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28310" table:style-name="ce6">
            <text:p>1028310</text:p>
          </table:table-cell>
          <table:table-cell office:value-type="string" table:style-name="ce6">
            <text:p>CONFESERCENTI P.V. S.R.L.<text:s text:c="25"/></text:p>
          </table:table-cell>
          <table:table-cell office:value-type="float" office:value="2335520280" table:style-name="ce6">
            <text:p>2335520280</text:p>
          </table:table-cell>
          <table:table-cell office:value-type="float" office:value="249501000422225" table:style-name="ce7">
            <text:p>249501000422225</text:p>
          </table:table-cell>
          <table:table-cell office:value-type="currency" office:value="2173.06" table:style-name="ce13">
            <text:p>2.173,06 €</text:p>
          </table:table-cell>
          <table:table-cell office:value-type="date" office:date-value="2025-07-24T00:00:00" table:style-name="ce8">
            <text:p>24/07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56620" table:style-name="ce6">
            <text:p>5156620</text:p>
          </table:table-cell>
          <table:table-cell office:value-type="string" table:style-name="ce6">
            <text:p>CONSORZIO VENETO SERVIZI INTEGRATI SOCIETA' COOPER</text:p>
          </table:table-cell>
          <table:table-cell office:value-type="float" office:value="4158660284" table:style-name="ce6">
            <text:p>4158660284</text:p>
          </table:table-cell>
          <table:table-cell office:value-type="float" office:value="249501000391320" table:style-name="ce7">
            <text:p>249501000391320</text:p>
          </table:table-cell>
          <table:table-cell office:value-type="currency" office:value="3070.21" table:style-name="ce13">
            <text:p>3.070,21 €</text:p>
          </table:table-cell>
          <table:table-cell office:value-type="date" office:date-value="2024-12-05T00:00:00" table:style-name="ce8">
            <text:p>05/12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56620" table:style-name="ce6">
            <text:p>5156620</text:p>
          </table:table-cell>
          <table:table-cell office:value-type="string" table:style-name="ce6">
            <text:p>CONSORZIO VENETO SERVIZI INTEGRATI SOCIETA' COOPER</text:p>
          </table:table-cell>
          <table:table-cell office:value-type="float" office:value="4158660284" table:style-name="ce6">
            <text:p>4158660284</text:p>
          </table:table-cell>
          <table:table-cell office:value-type="float" office:value="249501000456821" table:style-name="ce7">
            <text:p>249501000456821</text:p>
          </table:table-cell>
          <table:table-cell office:value-type="currency" office:value="4131.22" table:style-name="ce13">
            <text:p>4.131,22 €</text:p>
          </table:table-cell>
          <table:table-cell office:value-type="date" office:date-value="2026-04-29T00:00:00" table:style-name="ce8">
            <text:p>29/04/2026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87550" table:style-name="ce6">
            <text:p>11387550</text:p>
          </table:table-cell>
          <table:table-cell office:value-type="string" table:style-name="ce6">
            <text:p>DAMA FIT S.R.L.S.<text:s text:c="33"/></text:p>
          </table:table-cell>
          <table:table-cell office:value-type="float" office:value="5557540266" table:style-name="ce6">
            <text:p>5557540266</text:p>
          </table:table-cell>
          <table:table-cell office:value-type="float" office:value="249501000422939" table:style-name="ce7">
            <text:p>249501000422939</text:p>
          </table:table-cell>
          <table:table-cell office:value-type="currency" office:value="1592.75" table:style-name="ce13">
            <text:p>1.592,75 €</text:p>
          </table:table-cell>
          <table:table-cell office:value-type="date" office:date-value="2025-07-30T00:00:00" table:style-name="ce8">
            <text:p>30/07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52860" table:style-name="ce6">
            <text:p>11252860</text:p>
          </table:table-cell>
          <table:table-cell office:value-type="string" table:style-name="ce6">
            <text:p>D'ANGELO <text:s/>MATTEO<text:s text:c="34"/></text:p>
          </table:table-cell>
          <table:table-cell office:value-type="float" office:value="4976150237" table:style-name="ce6">
            <text:p>4976150237</text:p>
          </table:table-cell>
          <table:table-cell office:value-type="float" office:value="249501000337559" table:style-name="ce7">
            <text:p>249501000337559</text:p>
          </table:table-cell>
          <table:table-cell office:value-type="currency" office:value="366.57" table:style-name="ce13">
            <text:p>366,57 €</text:p>
          </table:table-cell>
          <table:table-cell office:value-type="date" office:date-value="2023-08-30T00:00:00" table:style-name="ce8">
            <text:p>30/08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79490" table:style-name="ce6">
            <text:p>11379490</text:p>
          </table:table-cell>
          <table:table-cell office:value-type="string" table:style-name="ce6">
            <text:p>DBM FACTORY SOCIETA' A RESPONSABILITA' LIMITATA SE</text:p>
          </table:table-cell>
          <table:table-cell office:value-type="float" office:value="5443470264" table:style-name="ce6">
            <text:p>5443470264</text:p>
          </table:table-cell>
          <table:table-cell office:value-type="float" office:value="249501000415359" table:style-name="ce7">
            <text:p>249501000415359</text:p>
          </table:table-cell>
          <table:table-cell office:value-type="currency" office:value="1097.99" table:style-name="ce13">
            <text:p>1.097,99 €</text:p>
          </table:table-cell>
          <table:table-cell office:value-type="date" office:date-value="2025-06-11T00:00:00" table:style-name="ce8">
            <text:p>11/06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44930" table:style-name="ce6">
            <text:p>11344930</text:p>
          </table:table-cell>
          <table:table-cell office:value-type="string" table:style-name="ce6">
            <text:p>DOBINDA <text:s/>CONSTANTIN<text:s text:c="31"/></text:p>
          </table:table-cell>
          <table:table-cell office:value-type="float" office:value="4352730271" table:style-name="ce6">
            <text:p>4352730271</text:p>
          </table:table-cell>
          <table:table-cell office:value-type="float" office:value="249501000453655" table:style-name="ce7">
            <text:p>249501000453655</text:p>
          </table:table-cell>
          <table:table-cell office:value-type="currency" office:value="1220.06" table:style-name="ce13">
            <text:p>1.220,06 €</text:p>
          </table:table-cell>
          <table:table-cell office:value-type="date" office:date-value="2026-04-01T00:00:00" table:style-name="ce8">
            <text:p>01/04/2026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28400" table:style-name="ce6">
            <text:p>11228400</text:p>
          </table:table-cell>
          <table:table-cell office:value-type="string" table:style-name="ce6">
            <text:p>DON&amp;LOP SAS DI LOPEZ NICOLETTA<text:s text:c="20"/></text:p>
          </table:table-cell>
          <table:table-cell office:value-type="float" office:value="4946290238" table:style-name="ce6">
            <text:p>4946290238</text:p>
          </table:table-cell>
          <table:table-cell office:value-type="float" office:value="249501000325866" table:style-name="ce7">
            <text:p>249501000325866</text:p>
          </table:table-cell>
          <table:table-cell office:value-type="currency" office:value="2763.26" table:style-name="ce13">
            <text:p>2.763,26 €</text:p>
          </table:table-cell>
          <table:table-cell office:value-type="date" office:date-value="2023-05-10T00:00:00" table:style-name="ce8">
            <text:p>10/05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8610" table:style-name="ce6">
            <text:p>11208610</text:p>
          </table:table-cell>
          <table:table-cell office:value-type="string" table:style-name="ce6">
            <text:p>E.T.C. MAGLIERIE S.R.L.S.<text:s text:c="25"/></text:p>
          </table:table-cell>
          <table:table-cell office:value-type="float" office:value="4433710243" table:style-name="ce6">
            <text:p>4433710243</text:p>
          </table:table-cell>
          <table:table-cell office:value-type="float" office:value="249501000345407" table:style-name="ce7">
            <text:p>249501000345407</text:p>
          </table:table-cell>
          <table:table-cell office:value-type="currency" office:value="16.2" table:style-name="ce13">
            <text:p>16,20 €</text:p>
          </table:table-cell>
          <table:table-cell office:value-type="date" office:date-value="2023-11-22T00:00:00" table:style-name="ce8">
            <text:p>22/11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8610" table:style-name="ce6">
            <text:p>11208610</text:p>
          </table:table-cell>
          <table:table-cell office:value-type="string" table:style-name="ce6">
            <text:p>E.T.C. MAGLIERIE S.R.L.S.<text:s text:c="25"/></text:p>
          </table:table-cell>
          <table:table-cell office:value-type="float" office:value="4433710243" table:style-name="ce6">
            <text:p>4433710243</text:p>
          </table:table-cell>
          <table:table-cell office:value-type="float" office:value="249501000345416" table:style-name="ce7">
            <text:p>249501000345416</text:p>
          </table:table-cell>
          <table:table-cell office:value-type="currency" office:value="2.5499999999999998" table:style-name="ce13">
            <text:p>2,55 €</text:p>
          </table:table-cell>
          <table:table-cell office:value-type="date" office:date-value="2023-11-22T00:00:00" table:style-name="ce8">
            <text:p>22/11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8610" table:style-name="ce6">
            <text:p>11208610</text:p>
          </table:table-cell>
          <table:table-cell office:value-type="string" table:style-name="ce6">
            <text:p>E.T.C. MAGLIERIE S.R.L.S.<text:s text:c="25"/></text:p>
          </table:table-cell>
          <table:table-cell office:value-type="float" office:value="4433710243" table:style-name="ce6">
            <text:p>4433710243</text:p>
          </table:table-cell>
          <table:table-cell office:value-type="float" office:value="249501000430074" table:style-name="ce7">
            <text:p>249501000430074</text:p>
          </table:table-cell>
          <table:table-cell office:value-type="currency" office:value="550.65" table:style-name="ce13">
            <text:p>550,65 €</text:p>
          </table:table-cell>
          <table:table-cell office:value-type="date" office:date-value="2025-10-08T00:00:00" table:style-name="ce8">
            <text:p>08/10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8610" table:style-name="ce6">
            <text:p>11208610</text:p>
          </table:table-cell>
          <table:table-cell office:value-type="string" table:style-name="ce6">
            <text:p>E.T.C. MAGLIERIE S.R.L.S.<text:s text:c="25"/></text:p>
          </table:table-cell>
          <table:table-cell office:value-type="float" office:value="4433710243" table:style-name="ce6">
            <text:p>4433710243</text:p>
          </table:table-cell>
          <table:table-cell office:value-type="float" office:value="249501000456876" table:style-name="ce7">
            <text:p>249501000456876</text:p>
          </table:table-cell>
          <table:table-cell office:value-type="currency" office:value="116.56" table:style-name="ce13">
            <text:p>116,56 €</text:p>
          </table:table-cell>
          <table:table-cell office:value-type="date" office:date-value="2026-04-29T00:00:00" table:style-name="ce8">
            <text:p>29/04/2026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8610" table:style-name="ce6">
            <text:p>11208610</text:p>
          </table:table-cell>
          <table:table-cell office:value-type="string" table:style-name="ce6">
            <text:p>E.T.C. MAGLIERIE S.R.L.S.<text:s text:c="25"/></text:p>
          </table:table-cell>
          <table:table-cell office:value-type="float" office:value="4433710243" table:style-name="ce6">
            <text:p>4433710243</text:p>
          </table:table-cell>
          <table:table-cell office:value-type="float" office:value="249501000456885" table:style-name="ce7">
            <text:p>249501000456885</text:p>
          </table:table-cell>
          <table:table-cell office:value-type="currency" office:value="1965.61" table:style-name="ce13">
            <text:p>1.965,61 €</text:p>
          </table:table-cell>
          <table:table-cell office:value-type="date" office:date-value="2026-04-29T00:00:00" table:style-name="ce8">
            <text:p>29/04/2026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88200" table:style-name="ce6">
            <text:p>11288200</text:p>
          </table:table-cell>
          <table:table-cell office:value-type="string" table:style-name="ce6">
            <text:p>EGREGORI SRLS<text:s text:c="37"/></text:p>
          </table:table-cell>
          <table:table-cell office:value-type="float" office:value="4501960241" table:style-name="ce6">
            <text:p>4501960241</text:p>
          </table:table-cell>
          <table:table-cell office:value-type="float" office:value="249501000361077" table:style-name="ce7">
            <text:p>249501000361077</text:p>
          </table:table-cell>
          <table:table-cell office:value-type="currency" office:value="1961.36" table:style-name="ce13">
            <text:p>1.961,36 €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78380" table:style-name="ce6">
            <text:p>11278380</text:p>
          </table:table-cell>
          <table:table-cell office:value-type="string" table:style-name="ce6">
            <text:p>EVYARTILLERY S.R.L.S.<text:s text:c="29"/></text:p>
          </table:table-cell>
          <table:table-cell office:value-type="float" office:value="5352400286" table:style-name="ce6">
            <text:p>5352400286</text:p>
          </table:table-cell>
          <table:table-cell office:value-type="float" office:value="249501000351710" table:style-name="ce7">
            <text:p>249501000351710</text:p>
          </table:table-cell>
          <table:table-cell office:value-type="currency" office:value="814.06" table:style-name="ce13">
            <text:p>814,06 €</text:p>
          </table:table-cell>
          <table:table-cell office:value-type="date" office:date-value="2024-01-24T00:00:00" table:style-name="ce8">
            <text:p>24/01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61080" table:style-name="ce6">
            <text:p>1061080</text:p>
          </table:table-cell>
          <table:table-cell office:value-type="string" table:style-name="ce6">
            <text:p>F.LLI VALDO DI ANDREA VALDO &amp; C. S.N.C.<text:s text:c="11"/></text:p>
          </table:table-cell>
          <table:table-cell office:value-type="float" office:value="3166010276" table:style-name="ce6">
            <text:p>3166010276</text:p>
          </table:table-cell>
          <table:table-cell office:value-type="float" office:value="249501000325875" table:style-name="ce7">
            <text:p>249501000325875</text:p>
          </table:table-cell>
          <table:table-cell office:value-type="currency" office:value="57.6" table:style-name="ce13">
            <text:p>57,60 €</text:p>
          </table:table-cell>
          <table:table-cell office:value-type="date" office:date-value="2023-05-10T00:00:00" table:style-name="ce8">
            <text:p>10/05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61080" table:style-name="ce6">
            <text:p>1061080</text:p>
          </table:table-cell>
          <table:table-cell office:value-type="string" table:style-name="ce6">
            <text:p>F.LLI VALDO DI ANDREA VALDO &amp; C. S.N.C.<text:s text:c="11"/></text:p>
          </table:table-cell>
          <table:table-cell office:value-type="float" office:value="3166010276" table:style-name="ce6">
            <text:p>3166010276</text:p>
          </table:table-cell>
          <table:table-cell office:value-type="float" office:value="249501000359026" table:style-name="ce7">
            <text:p>249501000359026</text:p>
          </table:table-cell>
          <table:table-cell office:value-type="currency" office:value="254.4" table:style-name="ce13">
            <text:p>254,40 €</text:p>
          </table:table-cell>
          <table:table-cell office:value-type="date" office:date-value="2024-03-27T00:00:00" table:style-name="ce8">
            <text:p>27/03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61080" table:style-name="ce6">
            <text:p>1061080</text:p>
          </table:table-cell>
          <table:table-cell office:value-type="string" table:style-name="ce6">
            <text:p>F.LLI VALDO DI ANDREA VALDO &amp; C. S.N.C.<text:s text:c="11"/></text:p>
          </table:table-cell>
          <table:table-cell office:value-type="float" office:value="3166010276" table:style-name="ce6">
            <text:p>3166010276</text:p>
          </table:table-cell>
          <table:table-cell office:value-type="float" office:value="249501000392418" table:style-name="ce7">
            <text:p>249501000392418</text:p>
          </table:table-cell>
          <table:table-cell office:value-type="currency" office:value="254.4" table:style-name="ce13">
            <text:p>254,40 €</text:p>
          </table:table-cell>
          <table:table-cell office:value-type="date" office:date-value="2024-12-11T00:00:00" table:style-name="ce8">
            <text:p>11/12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194140" table:style-name="ce6">
            <text:p>11194140</text:p>
          </table:table-cell>
          <table:table-cell office:value-type="string" table:style-name="ce6">
            <text:p>FABBRI ATTRACTIONS SRL<text:s text:c="28"/></text:p>
          </table:table-cell>
          <table:table-cell office:value-type="float" office:value="1603310291" table:style-name="ce6">
            <text:p>1603310291</text:p>
          </table:table-cell>
          <table:table-cell office:value-type="float" office:value="249501000308983" table:style-name="ce7">
            <text:p>249501000308983</text:p>
          </table:table-cell>
          <table:table-cell office:value-type="currency" office:value="480" table:style-name="ce13">
            <text:p>480,00 €</text:p>
          </table:table-cell>
          <table:table-cell office:value-type="date" office:date-value="2022-11-30T00:00:00" table:style-name="ce8">
            <text:p>30/11/2022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44660" table:style-name="ce6">
            <text:p>11244660</text:p>
          </table:table-cell>
          <table:table-cell office:value-type="string" table:style-name="ce6">
            <text:p>FANTASTIKE SRL - IN LIQUIDAZIONE<text:s text:c="18"/></text:p>
          </table:table-cell>
          <table:table-cell office:value-type="float" office:value="4954300234" table:style-name="ce6">
            <text:p>4954300234</text:p>
          </table:table-cell>
          <table:table-cell office:value-type="float" office:value="249501000333946" table:style-name="ce7">
            <text:p>249501000333946</text:p>
          </table:table-cell>
          <table:table-cell office:value-type="currency" office:value="345.25" table:style-name="ce13">
            <text:p>345,25 €</text:p>
          </table:table-cell>
          <table:table-cell office:value-type="date" office:date-value="2023-07-19T00:00:00" table:style-name="ce8">
            <text:p>19/07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439480" table:style-name="ce6">
            <text:p>11439480</text:p>
          </table:table-cell>
          <table:table-cell office:value-type="string" table:style-name="ce6">
            <text:p>FOUR TRAVEL VENEZIA SRL<text:s text:c="27"/></text:p>
          </table:table-cell>
          <table:table-cell office:value-type="float" office:value="4927060279" table:style-name="ce6">
            <text:p>4927060279</text:p>
          </table:table-cell>
          <table:table-cell office:value-type="float" office:value="249501000455047" table:style-name="ce7">
            <text:p>249501000455047</text:p>
          </table:table-cell>
          <table:table-cell office:value-type="currency" office:value="1179.07" table:style-name="ce13">
            <text:p>1.179,07 €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36560" table:style-name="ce6">
            <text:p>11336560</text:p>
          </table:table-cell>
          <table:table-cell office:value-type="string" table:style-name="ce6">
            <text:p>FRANCESCHETTI <text:s/>DIEGO<text:s text:c="30"/></text:p>
          </table:table-cell>
          <table:table-cell office:value-type="float" office:value="5639850287" table:style-name="ce6">
            <text:p>5639850287</text:p>
          </table:table-cell>
          <table:table-cell office:value-type="float" office:value="249501000394773" table:style-name="ce7">
            <text:p>249501000394773</text:p>
          </table:table-cell>
          <table:table-cell office:value-type="currency" office:value="3.82" table:style-name="ce13">
            <text:p>3,82 €</text:p>
          </table:table-cell>
          <table:table-cell office:value-type="date" office:date-value="2025-01-15T00:00:00" table:style-name="ce8">
            <text:p>15/01/2025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6190" table:style-name="ce6">
            <text:p>11206190</text:p>
          </table:table-cell>
          <table:table-cell office:value-type="string" table:style-name="ce6">
            <text:p>FULL SERVICE S.R.L.<text:s text:c="31"/></text:p>
          </table:table-cell>
          <table:table-cell office:value-type="float" office:value="4633100278" table:style-name="ce6">
            <text:p>4633100278</text:p>
          </table:table-cell>
          <table:table-cell office:value-type="float" office:value="249501000321806" table:style-name="ce7">
            <text:p>249501000321806</text:p>
          </table:table-cell>
          <table:table-cell office:value-type="currency" office:value="972" table:style-name="ce13">
            <text:p>972,00 €</text:p>
          </table:table-cell>
          <table:table-cell office:value-type="date" office:date-value="2023-03-29T00:00:00" table:style-name="ce8">
            <text:p>29/03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6190" table:style-name="ce6">
            <text:p>11206190</text:p>
          </table:table-cell>
          <table:table-cell office:value-type="string" table:style-name="ce6">
            <text:p>FULL SERVICE S.R.L.<text:s text:c="31"/></text:p>
          </table:table-cell>
          <table:table-cell office:value-type="float" office:value="4633100278" table:style-name="ce6">
            <text:p>4633100278</text:p>
          </table:table-cell>
          <table:table-cell office:value-type="float" office:value="249501000321815" table:style-name="ce7">
            <text:p>249501000321815</text:p>
          </table:table-cell>
          <table:table-cell office:value-type="currency" office:value="194" table:style-name="ce13">
            <text:p>194,00 €</text:p>
          </table:table-cell>
          <table:table-cell office:value-type="date" office:date-value="2023-03-29T00:00:00" table:style-name="ce8">
            <text:p>29/03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6190" table:style-name="ce6">
            <text:p>11206190</text:p>
          </table:table-cell>
          <table:table-cell office:value-type="string" table:style-name="ce6">
            <text:p>FULL SERVICE S.R.L.<text:s text:c="31"/></text:p>
          </table:table-cell>
          <table:table-cell office:value-type="float" office:value="4633100278" table:style-name="ce6">
            <text:p>4633100278</text:p>
          </table:table-cell>
          <table:table-cell office:value-type="float" office:value="249501000353059" table:style-name="ce7">
            <text:p>249501000353059</text:p>
          </table:table-cell>
          <table:table-cell office:value-type="currency" office:value="686" table:style-name="ce13">
            <text:p>686,00 €</text:p>
          </table:table-cell>
          <table:table-cell office:value-type="date" office:date-value="2024-01-31T00:00:00" table:style-name="ce8">
            <text:p>31/01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6190" table:style-name="ce6">
            <text:p>11206190</text:p>
          </table:table-cell>
          <table:table-cell office:value-type="string" table:style-name="ce6">
            <text:p>FULL SERVICE S.R.L.<text:s text:c="31"/></text:p>
          </table:table-cell>
          <table:table-cell office:value-type="float" office:value="4633100278" table:style-name="ce6">
            <text:p>4633100278</text:p>
          </table:table-cell>
          <table:table-cell office:value-type="float" office:value="249501000353068" table:style-name="ce7">
            <text:p>249501000353068</text:p>
          </table:table-cell>
          <table:table-cell office:value-type="currency" office:value="2448" table:style-name="ce13">
            <text:p>2.448,00 €</text:p>
          </table:table-cell>
          <table:table-cell office:value-type="date" office:date-value="2024-01-31T00:00:00" table:style-name="ce8">
            <text:p>31/01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6190" table:style-name="ce6">
            <text:p>11206190</text:p>
          </table:table-cell>
          <table:table-cell office:value-type="string" table:style-name="ce6">
            <text:p>FULL SERVICE S.R.L.<text:s text:c="31"/></text:p>
          </table:table-cell>
          <table:table-cell office:value-type="float" office:value="4633100278" table:style-name="ce6">
            <text:p>4633100278</text:p>
          </table:table-cell>
          <table:table-cell office:value-type="float" office:value="249501000369970" table:style-name="ce7">
            <text:p>249501000369970</text:p>
          </table:table-cell>
          <table:table-cell office:value-type="currency" office:value="3417.08" table:style-name="ce13">
            <text:p>3.417,08 €</text:p>
          </table:table-cell>
          <table:table-cell office:value-type="date" office:date-value="2024-06-27T00:00:00" table:style-name="ce8">
            <text:p>27/06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6190" table:style-name="ce6">
            <text:p>11206190</text:p>
          </table:table-cell>
          <table:table-cell office:value-type="string" table:style-name="ce6">
            <text:p>FULL SERVICE S.R.L.<text:s text:c="31"/></text:p>
          </table:table-cell>
          <table:table-cell office:value-type="float" office:value="4633100278" table:style-name="ce6">
            <text:p>4633100278</text:p>
          </table:table-cell>
          <table:table-cell office:value-type="float" office:value="249501000394149" table:style-name="ce7">
            <text:p>249501000394149</text:p>
          </table:table-cell>
          <table:table-cell office:value-type="currency" office:value="1572" table:style-name="ce13">
            <text:p>1.572,00 €</text:p>
          </table:table-cell>
          <table:table-cell office:value-type="date" office:date-value="2024-12-30T00:00:00" table:style-name="ce8">
            <text:p>30/12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6190" table:style-name="ce6">
            <text:p>11206190</text:p>
          </table:table-cell>
          <table:table-cell office:value-type="string" table:style-name="ce6">
            <text:p>FULL SERVICE S.R.L.<text:s text:c="31"/></text:p>
          </table:table-cell>
          <table:table-cell office:value-type="float" office:value="4633100278" table:style-name="ce6">
            <text:p>4633100278</text:p>
          </table:table-cell>
          <table:table-cell office:value-type="float" office:value="249501000394158" table:style-name="ce7">
            <text:p>249501000394158</text:p>
          </table:table-cell>
          <table:table-cell office:value-type="currency" office:value="2478" table:style-name="ce13">
            <text:p>2.478,00 €</text:p>
          </table:table-cell>
          <table:table-cell office:value-type="date" office:date-value="2024-12-30T00:00:00" table:style-name="ce8">
            <text:p>30/12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6190" table:style-name="ce6">
            <text:p>11206190</text:p>
          </table:table-cell>
          <table:table-cell office:value-type="string" table:style-name="ce6">
            <text:p>FULL SERVICE S.R.L.<text:s text:c="31"/></text:p>
          </table:table-cell>
          <table:table-cell office:value-type="float" office:value="4633100278" table:style-name="ce6">
            <text:p>4633100278</text:p>
          </table:table-cell>
          <table:table-cell office:value-type="float" office:value="249501000447510" table:style-name="ce7">
            <text:p>249501000447510</text:p>
          </table:table-cell>
          <table:table-cell office:value-type="currency" office:value="1038" table:style-name="ce13">
            <text:p>1.038,00 €</text:p>
          </table:table-cell>
          <table:table-cell office:value-type="date" office:date-value="2026-02-18T00:00:00" table:style-name="ce8">
            <text:p>18/02/2026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6190" table:style-name="ce6">
            <text:p>11206190</text:p>
          </table:table-cell>
          <table:table-cell office:value-type="string" table:style-name="ce6">
            <text:p>FULL SERVICE S.R.L.<text:s text:c="31"/></text:p>
          </table:table-cell>
          <table:table-cell office:value-type="float" office:value="4633100278" table:style-name="ce6">
            <text:p>4633100278</text:p>
          </table:table-cell>
          <table:table-cell office:value-type="float" office:value="249501000447529" table:style-name="ce7">
            <text:p>249501000447529</text:p>
          </table:table-cell>
          <table:table-cell office:value-type="currency" office:value="2895" table:style-name="ce13">
            <text:p>2.895,00 €</text:p>
          </table:table-cell>
          <table:table-cell office:value-type="date" office:date-value="2026-02-18T00:00:00" table:style-name="ce8">
            <text:p>18/02/2026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17950" table:style-name="ce6">
            <text:p>11217950</text:p>
          </table:table-cell>
          <table:table-cell office:value-type="string" table:style-name="ce6">
            <text:p>G&amp;V S.N.C. DI DI TECCO G. E BONA V.<text:s text:c="15"/></text:p>
          </table:table-cell>
          <table:table-cell office:value-type="float" office:value="4918280233" table:style-name="ce6">
            <text:p>4918280233</text:p>
          </table:table-cell>
          <table:table-cell office:value-type="float" office:value="249501000319702" table:style-name="ce7">
            <text:p>249501000319702</text:p>
          </table:table-cell>
          <table:table-cell office:value-type="currency" office:value="855.7" table:style-name="ce13">
            <text:p>855,70 €</text:p>
          </table:table-cell>
          <table:table-cell office:value-type="date" office:date-value="2023-03-15T00:00:00" table:style-name="ce8">
            <text:p>15/03/2023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028550" table:style-name="ce6">
            <text:p>5028550</text:p>
          </table:table-cell>
          <table:table-cell office:value-type="string" table:style-name="ce6">
            <text:p>GAVAGNIN <text:s/>FABIO<text:s text:c="35"/></text:p>
          </table:table-cell>
          <table:table-cell office:value-type="float" office:value="2723730277" table:style-name="ce6">
            <text:p>2723730277</text:p>
          </table:table-cell>
          <table:table-cell office:value-type="float" office:value="249501000308028" table:style-name="ce7">
            <text:p>249501000308028</text:p>
          </table:table-cell>
          <table:table-cell office:value-type="currency" office:value="80" table:style-name="ce13">
            <text:p>80,00 €</text:p>
          </table:table-cell>
          <table:table-cell office:value-type="date" office:date-value="2022-11-23T00:00:00" table:style-name="ce8">
            <text:p>23/11/2022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31720" table:style-name="ce6">
            <text:p>11231720</text:p>
          </table:table-cell>
          <table:table-cell office:value-type="string" table:style-name="ce6">
            <text:p>GRINZATO <text:s/>ROBERTA<text:s text:c="33"/></text:p>
          </table:table-cell>
          <table:table-cell office:value-type="float" office:value="4738830274" table:style-name="ce6">
            <text:p>4738830274</text:p>
          </table:table-cell>
          <table:table-cell office:value-type="float" office:value="249501000366189" table:style-name="ce7">
            <text:p>249501000366189</text:p>
          </table:table-cell>
          <table:table-cell office:value-type="currency" office:value="0.12" table:style-name="ce13">
            <text:p>0,12 €</text:p>
          </table:table-cell>
          <table:table-cell office:value-type="date" office:date-value="2024-05-29T00:00:00" table:style-name="ce8">
            <text:p>29/05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36940" table:style-name="ce6">
            <text:p>11336940</text:p>
          </table:table-cell>
          <table:table-cell office:value-type="string" table:style-name="ce6">
            <text:p>INNOVACABLE SRL<text:s text:c="35"/></text:p>
          </table:table-cell>
          <table:table-cell office:value-type="float" office:value="5500900260" table:style-name="ce6">
            <text:p>5500900260</text:p>
          </table:table-cell>
          <table:table-cell office:value-type="float" office:value="249501000386265" table:style-name="ce7">
            <text:p>249501000386265</text:p>
          </table:table-cell>
          <table:table-cell office:value-type="currency" office:value="1435.11" table:style-name="ce13">
            <text:p>1.435,11 €</text:p>
          </table:table-cell>
          <table:table-cell office:value-type="date" office:date-value="2024-11-06T00:00:00" table:style-name="ce8">
            <text:p>06/11/2024</text:p>
          </table:table-cell>
          <table:table-cell office:value-type="string" table:style-name="ce9">
            <text:p>Fondo rischi di cui alla linea di Intervento 1.2 “Ingegneria Finanziaria”, Azione 1.2.1 del Programma Operativo Regionale 2007-201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36940" table:style-name="ce6">
            <text:p>11336940</text:p>
          </table:table-cell>
          <table:table-cell office:value-type="string" table:style-name="ce6">
            <text:p>INNOVACABLE SRL<text:s text:c="35"/></text:p>
          </table:table-cell>
          <table:table-cell office:value-type="float" office:value="5500900260" table:style-name="ce6">
            <text:p>5500900260</text:p>
          </table:table-cell>
          <table:table-cell office:value-type="float" office:value="249501000460479" table:style-name="ce7">
            <text:p>249501000460479</text:p>
          </table:table-cell>
          <table:table-cell office:value-type="currency" office:value="1518" table:style-name="ce13">
            <text:p>1.518,00 €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Fondo rischi di cui alla linea di Intervento 1.2 “Ingegneria Finanziaria”, Azione 1.2.1 del Programma Operativo Regionale 2007-2014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50660" table:style-name="ce6">
            <text:p>11350660</text:p>
          </table:table-cell>
          <table:table-cell office:value-type="string" table:style-name="ce6">
            <text:p>JETEX SRL<text:s text:c="41"/></text:p>
          </table:table-cell>
          <table:table-cell office:value-type="float" office:value="4501860243" table:style-name="ce6">
            <text:p>4501860243</text:p>
          </table:table-cell>
          <table:table-cell office:value-type="float" office:value="249501000398047" table:style-name="ce7">
            <text:p>249501000398047</text:p>
          </table:table-cell>
          <table:table-cell office:value-type="currency" office:value="981.49" table:style-name="ce13">
            <text:p>981,49 €</text:p>
          </table:table-cell>
          <table:table-cell office:value-type="date" office:date-value="2025-02-12T00:00:00" table:style-name="ce8">
            <text:p>12/02/2025</text:p>
          </table:table-cell>
          <table:table-cell office:value-type="string" table:style-name="ce9">
            <text:p>Fondo rischi di cui alla linea di Intervento 1.2 “Ingegneria Finanziaria”, Azione 1.2.1 del Programma Operativo Regionale 2007-2015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50660" table:style-name="ce6">
            <text:p>11350660</text:p>
          </table:table-cell>
          <table:table-cell office:value-type="string" table:style-name="ce6">
            <text:p>JETEX SRL<text:s text:c="41"/></text:p>
          </table:table-cell>
          <table:table-cell office:value-type="float" office:value="4501860243" table:style-name="ce6">
            <text:p>4501860243</text:p>
          </table:table-cell>
          <table:table-cell office:value-type="float" office:value="249501000413173" table:style-name="ce7">
            <text:p>249501000413173</text:p>
          </table:table-cell>
          <table:table-cell office:value-type="currency" office:value="2375.3000000000002" table:style-name="ce13">
            <text:p>2.375,30 €</text:p>
          </table:table-cell>
          <table:table-cell office:value-type="date" office:date-value="2025-05-28T00:00:00" table:style-name="ce8">
            <text:p>28/05/2025</text:p>
          </table:table-cell>
          <table:table-cell office:value-type="string" table:style-name="ce9">
            <text:p>Fondo rischi di cui alla linea di Intervento 1.2 “Ingegneria Finanziaria”, Azione 1.2.1 del Programma Operativo Regionale 2007-2016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94430" table:style-name="ce6">
            <text:p>5194430</text:p>
          </table:table-cell>
          <table:table-cell office:value-type="string" table:style-name="ce6">
            <text:p>LATTER S.R.L.<text:s text:c="37"/></text:p>
          </table:table-cell>
          <table:table-cell office:value-type="float" office:value="3993950249" table:style-name="ce6">
            <text:p>3993950249</text:p>
          </table:table-cell>
          <table:table-cell office:value-type="float" office:value="249501000333170" table:style-name="ce7">
            <text:p>249501000333170</text:p>
          </table:table-cell>
          <table:table-cell office:value-type="currency" office:value="194" table:style-name="ce13">
            <text:p>194,00 €</text:p>
          </table:table-cell>
          <table:table-cell office:value-type="date" office:date-value="2023-07-12T00:00:00" table:style-name="ce8">
            <text:p>12/07/2023</text:p>
          </table:table-cell>
          <table:table-cell office:value-type="string" table:style-name="ce9">
            <text:p>Fondo rischi di cui alla linea di Intervento 1.2 “Ingegneria Finanziaria”, Azione 1.2.1 del Programma Operativo Regionale 2007-2017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94430" table:style-name="ce6">
            <text:p>5194430</text:p>
          </table:table-cell>
          <table:table-cell office:value-type="string" table:style-name="ce6">
            <text:p>LATTER S.R.L.<text:s text:c="37"/></text:p>
          </table:table-cell>
          <table:table-cell office:value-type="float" office:value="3993950249" table:style-name="ce6">
            <text:p>3993950249</text:p>
          </table:table-cell>
          <table:table-cell office:value-type="float" office:value="249501000370307" table:style-name="ce7">
            <text:p>249501000370307</text:p>
          </table:table-cell>
          <table:table-cell office:value-type="currency" office:value="1432.38" table:style-name="ce13">
            <text:p>1.432,38 €</text:p>
          </table:table-cell>
          <table:table-cell office:value-type="date" office:date-value="2024-06-27T00:00:00" table:style-name="ce8">
            <text:p>27/06/2024</text:p>
          </table:table-cell>
          <table:table-cell office:value-type="string" table:style-name="ce9">
            <text:p>Fondo rischi di cui alla linea di Intervento 1.2 “Ingegneria Finanziaria”, Azione 1.2.1 del Programma Operativo Regionale 2007-2018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94430" table:style-name="ce6">
            <text:p>5194430</text:p>
          </table:table-cell>
          <table:table-cell office:value-type="string" table:style-name="ce6">
            <text:p>LATTER S.R.L.<text:s text:c="37"/></text:p>
          </table:table-cell>
          <table:table-cell office:value-type="float" office:value="3993950249" table:style-name="ce6">
            <text:p>3993950249</text:p>
          </table:table-cell>
          <table:table-cell office:value-type="float" office:value="249501000417954" table:style-name="ce7">
            <text:p>249501000417954</text:p>
          </table:table-cell>
          <table:table-cell office:value-type="currency" office:value="916.2" table:style-name="ce13">
            <text:p>916,20 €</text:p>
          </table:table-cell>
          <table:table-cell office:value-type="date" office:date-value="2025-06-25T00:00:00" table:style-name="ce8">
            <text:p>25/06/2025</text:p>
          </table:table-cell>
          <table:table-cell office:value-type="string" table:style-name="ce9">
            <text:p>Fondo rischi di cui alla linea di Intervento 1.2 “Ingegneria Finanziaria”, Azione 1.2.1 del Programma Operativo Regionale 2007-2019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94430" table:style-name="ce6">
            <text:p>5194430</text:p>
          </table:table-cell>
          <table:table-cell office:value-type="string" table:style-name="ce6">
            <text:p>LATTER S.R.L.<text:s text:c="37"/></text:p>
          </table:table-cell>
          <table:table-cell office:value-type="float" office:value="3993950249" table:style-name="ce6">
            <text:p>3993950249</text:p>
          </table:table-cell>
          <table:table-cell office:value-type="float" office:value="249501000460816" table:style-name="ce7">
            <text:p>249501000460816</text:p>
          </table:table-cell>
          <table:table-cell office:value-type="currency" office:value="2395.66" table:style-name="ce13">
            <text:p>2.395,66 €</text:p>
          </table:table-cell>
          <table:table-cell office:value-type="date" office:date-value="2026-06-03T00:00:00" table:style-name="ce8">
            <text:p>03/06/2026</text:p>
          </table:table-cell>
          <table:table-cell office:value-type="string" table:style-name="ce9">
            <text:p>Fondo rischi di cui alla linea di Intervento 1.2 “Ingegneria Finanziaria”, Azione 1.2.1 del Programma Operativo Regionale 2007-2020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08370" table:style-name="ce6">
            <text:p>11308370</text:p>
          </table:table-cell>
          <table:table-cell office:value-type="string" table:style-name="ce6">
            <text:p>LORA S.R.L.<text:s text:c="39"/></text:p>
          </table:table-cell>
          <table:table-cell office:value-type="float" office:value="5013860233" table:style-name="ce6">
            <text:p>5013860233</text:p>
          </table:table-cell>
          <table:table-cell office:value-type="float" office:value="249501000365135" table:style-name="ce7">
            <text:p>249501000365135</text:p>
          </table:table-cell>
          <table:table-cell office:value-type="currency" office:value="2854.01" table:style-name="ce13">
            <text:p>2.854,01 €</text:p>
          </table:table-cell>
          <table:table-cell office:value-type="date" office:date-value="2024-05-22T00:00:00" table:style-name="ce8">
            <text:p>22/05/2024</text:p>
          </table:table-cell>
          <table:table-cell office:value-type="string" table:style-name="ce9">
            <text:p>Fondo rischi di cui alla linea di Intervento 1.2 “Ingegneria Finanziaria”, Azione 1.2.1 del Programma Operativo Regionale 2007-2021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77300" table:style-name="ce6">
            <text:p>11277300</text:p>
          </table:table-cell>
          <table:table-cell office:value-type="string" table:style-name="ce6">
            <text:p>LULI SNC DI PETRINA CRISTINA URSU &amp; C.<text:s text:c="12"/></text:p>
          </table:table-cell>
          <table:table-cell office:value-type="float" office:value="5389220285" table:style-name="ce6">
            <text:p>5389220285</text:p>
          </table:table-cell>
          <table:table-cell office:value-type="float" office:value="249501000349859" table:style-name="ce7">
            <text:p>249501000349859</text:p>
          </table:table-cell>
          <table:table-cell office:value-type="currency" office:value="74.680000000000007" table:style-name="ce13">
            <text:p>74,68 €</text:p>
          </table:table-cell>
          <table:table-cell office:value-type="date" office:date-value="2024-01-03T00:00:00" table:style-name="ce8">
            <text:p>03/01/2024</text:p>
          </table:table-cell>
          <table:table-cell office:value-type="string" table:style-name="ce9">
            <text:p>Fondo rischi di cui alla linea di Intervento 1.2 “Ingegneria Finanziaria”, Azione 1.2.1 del Programma Operativo Regionale 2007-202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192650" table:style-name="ce6">
            <text:p>11192650</text:p>
          </table:table-cell>
          <table:table-cell office:value-type="string" table:style-name="ce6">
            <text:p>LULU' SRL<text:s text:c="41"/></text:p>
          </table:table-cell>
          <table:table-cell office:value-type="float" office:value="5456190288" table:style-name="ce6">
            <text:p>5456190288</text:p>
          </table:table-cell>
          <table:table-cell office:value-type="float" office:value="249501000308019" table:style-name="ce7">
            <text:p>249501000308019</text:p>
          </table:table-cell>
          <table:table-cell office:value-type="currency" office:value="2378.64" table:style-name="ce13">
            <text:p>2.378,64 €</text:p>
          </table:table-cell>
          <table:table-cell office:value-type="date" office:date-value="2022-11-23T00:00:00" table:style-name="ce8">
            <text:p>23/11/2022</text:p>
          </table:table-cell>
          <table:table-cell office:value-type="string" table:style-name="ce9">
            <text:p>Fondo rischi di cui alla linea di Intervento 1.2 “Ingegneria Finanziaria”, Azione 1.2.1 del Programma Operativo Regionale 2007-202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75290" table:style-name="ce6">
            <text:p>5175290</text:p>
          </table:table-cell>
          <table:table-cell office:value-type="string" table:style-name="ce6">
            <text:p>MANGOLINI <text:s/>ENRICO<text:s text:c="33"/></text:p>
          </table:table-cell>
          <table:table-cell office:value-type="float" office:value="1291280293" table:style-name="ce6">
            <text:p>1291280293</text:p>
          </table:table-cell>
          <table:table-cell office:value-type="float" office:value="249501000327846" table:style-name="ce7">
            <text:p>249501000327846</text:p>
          </table:table-cell>
          <table:table-cell office:value-type="currency" office:value="0.8" table:style-name="ce13">
            <text:p>0,80 €</text:p>
          </table:table-cell>
          <table:table-cell office:value-type="date" office:date-value="2023-05-24T00:00:00" table:style-name="ce8">
            <text:p>24/05/2023</text:p>
          </table:table-cell>
          <table:table-cell office:value-type="string" table:style-name="ce9">
            <text:p>Fondo rischi di cui alla linea di Intervento 1.2 “Ingegneria Finanziaria”, Azione 1.2.1 del Programma Operativo Regionale 2007-2024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75290" table:style-name="ce6">
            <text:p>5175290</text:p>
          </table:table-cell>
          <table:table-cell office:value-type="string" table:style-name="ce6">
            <text:p>MANGOLINI <text:s/>ENRICO<text:s text:c="33"/></text:p>
          </table:table-cell>
          <table:table-cell office:value-type="float" office:value="1291280293" table:style-name="ce6">
            <text:p>1291280293</text:p>
          </table:table-cell>
          <table:table-cell office:value-type="float" office:value="249501000346692" table:style-name="ce7">
            <text:p>249501000346692</text:p>
          </table:table-cell>
          <table:table-cell office:value-type="currency" office:value="0.6" table:style-name="ce13">
            <text:p>0,60 €</text:p>
          </table:table-cell>
          <table:table-cell office:value-type="date" office:date-value="2023-11-29T00:00:00" table:style-name="ce8">
            <text:p>29/11/2023</text:p>
          </table:table-cell>
          <table:table-cell office:value-type="string" table:style-name="ce9">
            <text:p>Fondo rischi di cui alla linea di Intervento 1.2 “Ingegneria Finanziaria”, Azione 1.2.1 del Programma Operativo Regionale 2007-2025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75290" table:style-name="ce6">
            <text:p>5175290</text:p>
          </table:table-cell>
          <table:table-cell office:value-type="string" table:style-name="ce6">
            <text:p>MANGOLINI <text:s/>ENRICO<text:s text:c="33"/></text:p>
          </table:table-cell>
          <table:table-cell office:value-type="float" office:value="1291280293" table:style-name="ce6">
            <text:p>1291280293</text:p>
          </table:table-cell>
          <table:table-cell office:value-type="float" office:value="249501000392249" table:style-name="ce7">
            <text:p>249501000392249</text:p>
          </table:table-cell>
          <table:table-cell office:value-type="currency" office:value="33.9" table:style-name="ce13">
            <text:p>33,90 €</text:p>
          </table:table-cell>
          <table:table-cell office:value-type="date" office:date-value="2024-12-11T00:00:00" table:style-name="ce8">
            <text:p>11/12/2024</text:p>
          </table:table-cell>
          <table:table-cell office:value-type="string" table:style-name="ce9">
            <text:p>Fondo rischi di cui alla linea di Intervento 1.2 “Ingegneria Finanziaria”, Azione 1.2.1 del Programma Operativo Regionale 2007-2026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75290" table:style-name="ce6">
            <text:p>5175290</text:p>
          </table:table-cell>
          <table:table-cell office:value-type="string" table:style-name="ce6">
            <text:p>MANGOLINI <text:s/>ENRICO<text:s text:c="33"/></text:p>
          </table:table-cell>
          <table:table-cell office:value-type="float" office:value="1291280293" table:style-name="ce6">
            <text:p>1291280293</text:p>
          </table:table-cell>
          <table:table-cell office:value-type="float" office:value="249501000438959" table:style-name="ce7">
            <text:p>249501000438959</text:p>
          </table:table-cell>
          <table:table-cell office:value-type="currency" office:value="158.19999999999999" table:style-name="ce13">
            <text:p>158,20 €</text:p>
          </table:table-cell>
          <table:table-cell office:value-type="date" office:date-value="2025-12-03T00:00:00" table:style-name="ce8">
            <text:p>03/12/2025</text:p>
          </table:table-cell>
          <table:table-cell office:value-type="string" table:style-name="ce9">
            <text:p>Fondo rischi di cui alla linea di Intervento 1.2 “Ingegneria Finanziaria”, Azione 1.2.1 del Programma Operativo Regionale 2007-2027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75290" table:style-name="ce6">
            <text:p>5175290</text:p>
          </table:table-cell>
          <table:table-cell office:value-type="string" table:style-name="ce6">
            <text:p>MANGOLINI <text:s/>ENRICO<text:s text:c="33"/></text:p>
          </table:table-cell>
          <table:table-cell office:value-type="float" office:value="1291280293" table:style-name="ce6">
            <text:p>1291280293</text:p>
          </table:table-cell>
          <table:table-cell office:value-type="float" office:value="249501000438968" table:style-name="ce7">
            <text:p>249501000438968</text:p>
          </table:table-cell>
          <table:table-cell office:value-type="currency" office:value="86.7" table:style-name="ce13">
            <text:p>86,70 €</text:p>
          </table:table-cell>
          <table:table-cell office:value-type="date" office:date-value="2025-12-03T00:00:00" table:style-name="ce8">
            <text:p>03/12/2025</text:p>
          </table:table-cell>
          <table:table-cell office:value-type="string" table:style-name="ce9">
            <text:p>Fondo rischi di cui alla linea di Intervento 1.2 “Ingegneria Finanziaria”, Azione 1.2.1 del Programma Operativo Regionale 2007-2028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83810" table:style-name="ce6">
            <text:p>11283810</text:p>
          </table:table-cell>
          <table:table-cell office:value-type="string" table:style-name="ce6">
            <text:p>MARITAN <text:s/>STEFANO<text:s text:c="34"/></text:p>
          </table:table-cell>
          <table:table-cell office:value-type="float" office:value="4743500284" table:style-name="ce6">
            <text:p>4743500284</text:p>
          </table:table-cell>
          <table:table-cell office:value-type="float" office:value="249501000400374" table:style-name="ce7">
            <text:p>249501000400374</text:p>
          </table:table-cell>
          <table:table-cell office:value-type="currency" office:value="2755.71" table:style-name="ce13">
            <text:p>2.755,71 €</text:p>
          </table:table-cell>
          <table:table-cell office:value-type="date" office:date-value="2025-02-26T00:00:00" table:style-name="ce8">
            <text:p>26/02/2025</text:p>
          </table:table-cell>
          <table:table-cell office:value-type="string" table:style-name="ce9">
            <text:p>Fondo rischi di cui alla linea di Intervento 1.2 “Ingegneria Finanziaria”, Azione 1.2.1 del Programma Operativo Regionale 2007-2029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26240" table:style-name="ce6">
            <text:p>11226240</text:p>
          </table:table-cell>
          <table:table-cell office:value-type="string" table:style-name="ce6">
            <text:p>MASIERO <text:s/>GRAZIELLA<text:s text:c="32"/></text:p>
          </table:table-cell>
          <table:table-cell office:value-type="float" office:value="1571470291" table:style-name="ce6">
            <text:p>1571470291</text:p>
          </table:table-cell>
          <table:table-cell office:value-type="float" office:value="249501000324554" table:style-name="ce7">
            <text:p>249501000324554</text:p>
          </table:table-cell>
          <table:table-cell office:value-type="currency" office:value="682.89" table:style-name="ce13">
            <text:p>682,89 €</text:p>
          </table:table-cell>
          <table:table-cell office:value-type="date" office:date-value="2023-04-27T00:00:00" table:style-name="ce8">
            <text:p>27/04/2023</text:p>
          </table:table-cell>
          <table:table-cell office:value-type="string" table:style-name="ce9">
            <text:p>Fondo rischi di cui alla linea di Intervento 1.2 “Ingegneria Finanziaria”, Azione 1.2.1 del Programma Operativo Regionale 2007-2030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12030" table:style-name="ce6">
            <text:p>5212030</text:p>
          </table:table-cell>
          <table:table-cell office:value-type="string" table:style-name="ce6">
            <text:p>MECHANICAL CONSTRUCTIONS AND SYSTEMS S.R.L.<text:s text:c="7"/></text:p>
          </table:table-cell>
          <table:table-cell office:value-type="float" office:value="4303220273" table:style-name="ce6">
            <text:p>4303220273</text:p>
          </table:table-cell>
          <table:table-cell office:value-type="float" office:value="249501000397841" table:style-name="ce7">
            <text:p>249501000397841</text:p>
          </table:table-cell>
          <table:table-cell office:value-type="currency" office:value="1038" table:style-name="ce13">
            <text:p>1.038,00 €</text:p>
          </table:table-cell>
          <table:table-cell office:value-type="date" office:date-value="2025-02-12T00:00:00" table:style-name="ce8">
            <text:p>12/02/2025</text:p>
          </table:table-cell>
          <table:table-cell office:value-type="string" table:style-name="ce9">
            <text:p>Fondo rischi di cui alla linea di Intervento 1.2 “Ingegneria Finanziaria”, Azione 1.2.1 del Programma Operativo Regionale 2007-2031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31150" table:style-name="ce6">
            <text:p>11331150</text:p>
          </table:table-cell>
          <table:table-cell office:value-type="string" table:style-name="ce6">
            <text:p>MELA HOLDING GROUP SRL<text:s text:c="28"/></text:p>
          </table:table-cell>
          <table:table-cell office:value-type="float" office:value="4160490274" table:style-name="ce6">
            <text:p>4160490274</text:p>
          </table:table-cell>
          <table:table-cell office:value-type="float" office:value="249501000385391" table:style-name="ce7">
            <text:p>249501000385391</text:p>
          </table:table-cell>
          <table:table-cell office:value-type="currency" office:value="7811.62" table:style-name="ce13">
            <text:p>7.811,62 €</text:p>
          </table:table-cell>
          <table:table-cell office:value-type="date" office:date-value="2024-10-29T00:00:00" table:style-name="ce8">
            <text:p>29/10/2024</text:p>
          </table:table-cell>
          <table:table-cell office:value-type="string" table:style-name="ce9">
            <text:p>Fondo rischi di cui alla linea di Intervento 1.2 “Ingegneria Finanziaria”, Azione 1.2.1 del Programma Operativo Regionale 2007-203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297600" table:style-name="ce6">
            <text:p>1297600</text:p>
          </table:table-cell>
          <table:table-cell office:value-type="string" table:style-name="ce6">
            <text:p>MENEGHETTI <text:s/>EGIDIO<text:s text:c="32"/></text:p>
          </table:table-cell>
          <table:table-cell office:value-type="float" office:value="3727550281" table:style-name="ce6">
            <text:p>3727550281</text:p>
          </table:table-cell>
          <table:table-cell office:value-type="float" office:value="249501000449787" table:style-name="ce7">
            <text:p>249501000449787</text:p>
          </table:table-cell>
          <table:table-cell office:value-type="currency" office:value="333.12" table:style-name="ce13">
            <text:p>333,12 €</text:p>
          </table:table-cell>
          <table:table-cell office:value-type="date" office:date-value="2026-03-04T00:00:00" table:style-name="ce8">
            <text:p>04/03/2026</text:p>
          </table:table-cell>
          <table:table-cell office:value-type="string" table:style-name="ce9">
            <text:p>Fondo rischi di cui alla linea di Intervento 1.2 “Ingegneria Finanziaria”, Azione 1.2.1 del Programma Operativo Regionale 2007-203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297600" table:style-name="ce6">
            <text:p>1297600</text:p>
          </table:table-cell>
          <table:table-cell office:value-type="string" table:style-name="ce6">
            <text:p>MENEGHETTI <text:s/>EGIDIO<text:s text:c="32"/></text:p>
          </table:table-cell>
          <table:table-cell office:value-type="float" office:value="3727550281" table:style-name="ce6">
            <text:p>3727550281</text:p>
          </table:table-cell>
          <table:table-cell office:value-type="float" office:value="249501000449796" table:style-name="ce7">
            <text:p>249501000449796</text:p>
          </table:table-cell>
          <table:table-cell office:value-type="currency" office:value="1751.05" table:style-name="ce13">
            <text:p>1.751,05 €</text:p>
          </table:table-cell>
          <table:table-cell office:value-type="date" office:date-value="2026-03-04T00:00:00" table:style-name="ce8">
            <text:p>04/03/2026</text:p>
          </table:table-cell>
          <table:table-cell office:value-type="string" table:style-name="ce9">
            <text:p>Fondo rischi di cui alla linea di Intervento 1.2 “Ingegneria Finanziaria”, Azione 1.2.1 del Programma Operativo Regionale 2007-2034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13900" table:style-name="ce6">
            <text:p>11313900</text:p>
          </table:table-cell>
          <table:table-cell office:value-type="string" table:style-name="ce6">
            <text:p>MEQUADRO SRL<text:s text:c="38"/></text:p>
          </table:table-cell>
          <table:table-cell office:value-type="float" office:value="5040070236" table:style-name="ce6">
            <text:p>5040070236</text:p>
          </table:table-cell>
          <table:table-cell office:value-type="float" office:value="249501000380788" table:style-name="ce7">
            <text:p>249501000380788</text:p>
          </table:table-cell>
          <table:table-cell office:value-type="currency" office:value="1572" table:style-name="ce13">
            <text:p>1.572,00 €</text:p>
          </table:table-cell>
          <table:table-cell office:value-type="date" office:date-value="2024-10-02T00:00:00" table:style-name="ce8">
            <text:p>02/10/2024</text:p>
          </table:table-cell>
          <table:table-cell office:value-type="string" table:style-name="ce9">
            <text:p>Fondo rischi di cui alla linea di Intervento 1.2 “Ingegneria Finanziaria”, Azione 1.2.1 del Programma Operativo Regionale 2007-2035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13900" table:style-name="ce6">
            <text:p>11313900</text:p>
          </table:table-cell>
          <table:table-cell office:value-type="string" table:style-name="ce6">
            <text:p>MEQUADRO SRL<text:s text:c="38"/></text:p>
          </table:table-cell>
          <table:table-cell office:value-type="float" office:value="5040070236" table:style-name="ce6">
            <text:p>5040070236</text:p>
          </table:table-cell>
          <table:table-cell office:value-type="float" office:value="249501000430127" table:style-name="ce7">
            <text:p>249501000430127</text:p>
          </table:table-cell>
          <table:table-cell office:value-type="currency" office:value="4131.0200000000004" table:style-name="ce13">
            <text:p>4.131,02 €</text:p>
          </table:table-cell>
          <table:table-cell office:value-type="date" office:date-value="2025-10-08T00:00:00" table:style-name="ce8">
            <text:p>08/10/2025</text:p>
          </table:table-cell>
          <table:table-cell office:value-type="string" table:style-name="ce9">
            <text:p>Fondo rischi di cui alla linea di Intervento 1.2 “Ingegneria Finanziaria”, Azione 1.2.1 del Programma Operativo Regionale 2007-2036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13900" table:style-name="ce6">
            <text:p>11313900</text:p>
          </table:table-cell>
          <table:table-cell office:value-type="string" table:style-name="ce6">
            <text:p>MEQUADRO SRL<text:s text:c="38"/></text:p>
          </table:table-cell>
          <table:table-cell office:value-type="float" office:value="5040070236" table:style-name="ce6">
            <text:p>5040070236</text:p>
          </table:table-cell>
          <table:table-cell office:value-type="float" office:value="249501000433302" table:style-name="ce7">
            <text:p>249501000433302</text:p>
          </table:table-cell>
          <table:table-cell office:value-type="currency" office:value="1095.31" table:style-name="ce13">
            <text:p>1.095,31 €</text:p>
          </table:table-cell>
          <table:table-cell office:value-type="date" office:date-value="2025-10-29T00:00:00" table:style-name="ce8">
            <text:p>29/10/2025</text:p>
          </table:table-cell>
          <table:table-cell office:value-type="string" table:style-name="ce9">
            <text:p>Fondo rischi di cui alla linea di Intervento 1.2 “Ingegneria Finanziaria”, Azione 1.2.1 del Programma Operativo Regionale 2007-2037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13900" table:style-name="ce6">
            <text:p>11313900</text:p>
          </table:table-cell>
          <table:table-cell office:value-type="string" table:style-name="ce6">
            <text:p>MEQUADRO SRL<text:s text:c="38"/></text:p>
          </table:table-cell>
          <table:table-cell office:value-type="float" office:value="5040070236" table:style-name="ce6">
            <text:p>5040070236</text:p>
          </table:table-cell>
          <table:table-cell office:value-type="float" office:value="249501000433311" table:style-name="ce7">
            <text:p>249501000433311</text:p>
          </table:table-cell>
          <table:table-cell office:value-type="currency" office:value="333.1" table:style-name="ce13">
            <text:p>333,10 €</text:p>
          </table:table-cell>
          <table:table-cell office:value-type="date" office:date-value="2025-10-29T00:00:00" table:style-name="ce8">
            <text:p>29/10/2025</text:p>
          </table:table-cell>
          <table:table-cell office:value-type="string" table:style-name="ce9">
            <text:p>Fondo rischi di cui alla linea di Intervento 1.2 “Ingegneria Finanziaria”, Azione 1.2.1 del Programma Operativo Regionale 2007-2038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61660" table:style-name="ce6">
            <text:p>11361660</text:p>
          </table:table-cell>
          <table:table-cell office:value-type="string" table:style-name="ce6">
            <text:p>MIGLIORIN <text:s/>CLAUDIO<text:s text:c="32"/></text:p>
          </table:table-cell>
          <table:table-cell office:value-type="float" office:value="4071140240" table:style-name="ce6">
            <text:p>4071140240</text:p>
          </table:table-cell>
          <table:table-cell office:value-type="float" office:value="249501000414378" table:style-name="ce7">
            <text:p>249501000414378</text:p>
          </table:table-cell>
          <table:table-cell office:value-type="currency" office:value="692.39" table:style-name="ce13">
            <text:p>692,39 €</text:p>
          </table:table-cell>
          <table:table-cell office:value-type="date" office:date-value="2025-06-04T00:00:00" table:style-name="ce8">
            <text:p>04/06/2025</text:p>
          </table:table-cell>
          <table:table-cell office:value-type="string" table:style-name="ce9">
            <text:p>Fondo rischi di cui alla linea di Intervento 1.2 “Ingegneria Finanziaria”, Azione 1.2.1 del Programma Operativo Regionale 2007-2039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61660" table:style-name="ce6">
            <text:p>11361660</text:p>
          </table:table-cell>
          <table:table-cell office:value-type="string" table:style-name="ce6">
            <text:p>MIGLIORIN <text:s/>CLAUDIO<text:s text:c="32"/></text:p>
          </table:table-cell>
          <table:table-cell office:value-type="float" office:value="4071140240" table:style-name="ce6">
            <text:p>4071140240</text:p>
          </table:table-cell>
          <table:table-cell office:value-type="float" office:value="249501000414387" table:style-name="ce7">
            <text:p>249501000414387</text:p>
          </table:table-cell>
          <table:table-cell office:value-type="currency" office:value="8.15" table:style-name="ce13">
            <text:p>8,15 €</text:p>
          </table:table-cell>
          <table:table-cell office:value-type="date" office:date-value="2025-06-04T00:00:00" table:style-name="ce8">
            <text:p>04/06/2025</text:p>
          </table:table-cell>
          <table:table-cell office:value-type="string" table:style-name="ce9">
            <text:p>Fondo rischi di cui alla linea di Intervento 1.2 “Ingegneria Finanziaria”, Azione 1.2.1 del Programma Operativo Regionale 2007-2040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16660" table:style-name="ce6">
            <text:p>11316660</text:p>
          </table:table-cell>
          <table:table-cell office:value-type="string" table:style-name="ce6">
            <text:p>MK TRASPORTI SRL<text:s text:c="34"/></text:p>
          </table:table-cell>
          <table:table-cell office:value-type="float" office:value="5359170288" table:style-name="ce6">
            <text:p>5359170288</text:p>
          </table:table-cell>
          <table:table-cell office:value-type="float" office:value="249501000397985" table:style-name="ce7">
            <text:p>249501000397985</text:p>
          </table:table-cell>
          <table:table-cell office:value-type="currency" office:value="2544.25" table:style-name="ce13">
            <text:p>2.544,25 €</text:p>
          </table:table-cell>
          <table:table-cell office:value-type="date" office:date-value="2025-02-12T00:00:00" table:style-name="ce8">
            <text:p>12/02/2025</text:p>
          </table:table-cell>
          <table:table-cell office:value-type="string" table:style-name="ce9">
            <text:p>Fondo rischi di cui alla linea di Intervento 1.2 “Ingegneria Finanziaria”, Azione 1.2.1 del Programma Operativo Regionale 2007-2041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16660" table:style-name="ce6">
            <text:p>11316660</text:p>
          </table:table-cell>
          <table:table-cell office:value-type="string" table:style-name="ce6">
            <text:p>MK TRASPORTI SRL<text:s text:c="34"/></text:p>
          </table:table-cell>
          <table:table-cell office:value-type="float" office:value="5359170288" table:style-name="ce6">
            <text:p>5359170288</text:p>
          </table:table-cell>
          <table:table-cell office:value-type="float" office:value="249501000397994" table:style-name="ce7">
            <text:p>249501000397994</text:p>
          </table:table-cell>
          <table:table-cell office:value-type="currency" office:value="1962.99" table:style-name="ce13">
            <text:p>1.962,99 €</text:p>
          </table:table-cell>
          <table:table-cell office:value-type="date" office:date-value="2025-02-12T00:00:00" table:style-name="ce8">
            <text:p>12/02/2025</text:p>
          </table:table-cell>
          <table:table-cell office:value-type="string" table:style-name="ce9">
            <text:p>Fondo rischi di cui alla linea di Intervento 1.2 “Ingegneria Finanziaria”, Azione 1.2.1 del Programma Operativo Regionale 2007-204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327200" table:style-name="ce6">
            <text:p>1327200</text:p>
          </table:table-cell>
          <table:table-cell office:value-type="string" table:style-name="ce6">
            <text:p>NATISONE LAVORI S.R.L.<text:s text:c="28"/></text:p>
          </table:table-cell>
          <table:table-cell office:value-type="float" office:value="2196640300" table:style-name="ce6">
            <text:p>2196640300</text:p>
          </table:table-cell>
          <table:table-cell office:value-type="float" office:value="249501000391393" table:style-name="ce7">
            <text:p>249501000391393</text:p>
          </table:table-cell>
          <table:table-cell office:value-type="currency" office:value="3070.21" table:style-name="ce13">
            <text:p>3.070,21 €</text:p>
          </table:table-cell>
          <table:table-cell office:value-type="date" office:date-value="2024-12-05T00:00:00" table:style-name="ce8">
            <text:p>05/12/2024</text:p>
          </table:table-cell>
          <table:table-cell office:value-type="string" table:style-name="ce9">
            <text:p>Fondo rischi di cui alla linea di Intervento 1.2 “Ingegneria Finanziaria”, Azione 1.2.1 del Programma Operativo Regionale 2007-204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327200" table:style-name="ce6">
            <text:p>1327200</text:p>
          </table:table-cell>
          <table:table-cell office:value-type="string" table:style-name="ce6">
            <text:p>NATISONE LAVORI S.R.L.<text:s text:c="28"/></text:p>
          </table:table-cell>
          <table:table-cell office:value-type="float" office:value="2196640300" table:style-name="ce6">
            <text:p>2196640300</text:p>
          </table:table-cell>
          <table:table-cell office:value-type="float" office:value="249501000460326" table:style-name="ce7">
            <text:p>249501000460326</text:p>
          </table:table-cell>
          <table:table-cell office:value-type="currency" office:value="5563.68" table:style-name="ce13">
            <text:p>5.563,68 €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Fondo rischi di cui alla linea di Intervento 1.2 “Ingegneria Finanziaria”, Azione 1.2.1 del Programma Operativo Regionale 2007-2044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68680" table:style-name="ce6">
            <text:p>11368680</text:p>
          </table:table-cell>
          <table:table-cell office:value-type="string" table:style-name="ce6">
            <text:p>PENA <text:s/>CONSUELO<text:s text:c="36"/></text:p>
          </table:table-cell>
          <table:table-cell office:value-type="float" office:value="5696790285" table:style-name="ce6">
            <text:p>5696790285</text:p>
          </table:table-cell>
          <table:table-cell office:value-type="float" office:value="249501000408599" table:style-name="ce7">
            <text:p>249501000408599</text:p>
          </table:table-cell>
          <table:table-cell office:value-type="currency" office:value="3077.51" table:style-name="ce13">
            <text:p>3.077,51 €</text:p>
          </table:table-cell>
          <table:table-cell office:value-type="date" office:date-value="2025-04-23T00:00:00" table:style-name="ce8">
            <text:p>23/04/2025</text:p>
          </table:table-cell>
          <table:table-cell office:value-type="string" table:style-name="ce9">
            <text:p>Fondo rischi di cui alla linea di Intervento 1.2 “Ingegneria Finanziaria”, Azione 1.2.1 del Programma Operativo Regionale 2007-2045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135530" table:style-name="ce6">
            <text:p>11135530</text:p>
          </table:table-cell>
          <table:table-cell office:value-type="string" table:style-name="ce6">
            <text:p>PHOENIX METALMECCANICA SRLS<text:s text:c="23"/></text:p>
          </table:table-cell>
          <table:table-cell office:value-type="float" office:value="5208410265" table:style-name="ce6">
            <text:p>5208410265</text:p>
          </table:table-cell>
          <table:table-cell office:value-type="float" office:value="249501000338442" table:style-name="ce7">
            <text:p>249501000338442</text:p>
          </table:table-cell>
          <table:table-cell office:value-type="currency" office:value="0.8" table:style-name="ce13">
            <text:p>0,80 €</text:p>
          </table:table-cell>
          <table:table-cell office:value-type="date" office:date-value="2023-09-13T00:00:00" table:style-name="ce8">
            <text:p>13/09/2023</text:p>
          </table:table-cell>
          <table:table-cell office:value-type="string" table:style-name="ce9">
            <text:p>Fondo rischi di cui alla linea di Intervento 1.2 “Ingegneria Finanziaria”, Azione 1.2.1 del Programma Operativo Regionale 2007-2046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135530" table:style-name="ce6">
            <text:p>11135530</text:p>
          </table:table-cell>
          <table:table-cell office:value-type="string" table:style-name="ce6">
            <text:p>PHOENIX METALMECCANICA SRLS<text:s text:c="23"/></text:p>
          </table:table-cell>
          <table:table-cell office:value-type="float" office:value="5208410265" table:style-name="ce6">
            <text:p>5208410265</text:p>
          </table:table-cell>
          <table:table-cell office:value-type="float" office:value="249501000381910" table:style-name="ce7">
            <text:p>249501000381910</text:p>
          </table:table-cell>
          <table:table-cell office:value-type="currency" office:value="77.2" table:style-name="ce13">
            <text:p>77,20 €</text:p>
          </table:table-cell>
          <table:table-cell office:value-type="date" office:date-value="2024-10-09T00:00:00" table:style-name="ce8">
            <text:p>09/10/2024</text:p>
          </table:table-cell>
          <table:table-cell office:value-type="string" table:style-name="ce9">
            <text:p>Fondo rischi di cui alla linea di Intervento 1.2 “Ingegneria Finanziaria”, Azione 1.2.1 del Programma Operativo Regionale 2007-2047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71540" table:style-name="ce6">
            <text:p>11371540</text:p>
          </table:table-cell>
          <table:table-cell office:value-type="string" table:style-name="ce6">
            <text:p>R.F. TECHNOLOGY S.R.L.<text:s text:c="28"/></text:p>
          </table:table-cell>
          <table:table-cell office:value-type="float" office:value="5320950289" table:style-name="ce6">
            <text:p>5320950289</text:p>
          </table:table-cell>
          <table:table-cell office:value-type="float" office:value="249501000434445" table:style-name="ce7">
            <text:p>249501000434445</text:p>
          </table:table-cell>
          <table:table-cell office:value-type="currency" office:value="5213.7700000000004" table:style-name="ce13">
            <text:p>5.213,77 €</text:p>
          </table:table-cell>
          <table:table-cell office:value-type="date" office:date-value="2025-11-05T00:00:00" table:style-name="ce8">
            <text:p>05/11/2025</text:p>
          </table:table-cell>
          <table:table-cell office:value-type="string" table:style-name="ce9">
            <text:p>Fondo rischi di cui alla linea di Intervento 1.2 “Ingegneria Finanziaria”, Azione 1.2.1 del Programma Operativo Regionale 2007-2048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4210" table:style-name="ce6">
            <text:p>11204210</text:p>
          </table:table-cell>
          <table:table-cell office:value-type="string" table:style-name="ce6">
            <text:p>RANZATO <text:s/>SIMONE<text:s text:c="35"/></text:p>
          </table:table-cell>
          <table:table-cell office:value-type="float" office:value="4228820272" table:style-name="ce6">
            <text:p>4228820272</text:p>
          </table:table-cell>
          <table:table-cell office:value-type="float" office:value="249501000315029" table:style-name="ce7">
            <text:p>249501000315029</text:p>
          </table:table-cell>
          <table:table-cell office:value-type="currency" office:value="0.6" table:style-name="ce13">
            <text:p>0,60 €</text:p>
          </table:table-cell>
          <table:table-cell office:value-type="date" office:date-value="2023-02-01T00:00:00" table:style-name="ce8">
            <text:p>01/02/2023</text:p>
          </table:table-cell>
          <table:table-cell office:value-type="string" table:style-name="ce9">
            <text:p>Fondo rischi di cui alla linea di Intervento 1.2 “Ingegneria Finanziaria”, Azione 1.2.1 del Programma Operativo Regionale 2007-2049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4210" table:style-name="ce6">
            <text:p>11204210</text:p>
          </table:table-cell>
          <table:table-cell office:value-type="string" table:style-name="ce6">
            <text:p>RANZATO <text:s/>SIMONE<text:s text:c="35"/></text:p>
          </table:table-cell>
          <table:table-cell office:value-type="float" office:value="4228820272" table:style-name="ce6">
            <text:p>4228820272</text:p>
          </table:table-cell>
          <table:table-cell office:value-type="float" office:value="249501000353709" table:style-name="ce7">
            <text:p>249501000353709</text:p>
          </table:table-cell>
          <table:table-cell office:value-type="currency" office:value="32.4" table:style-name="ce13">
            <text:p>32,40 €</text:p>
          </table:table-cell>
          <table:table-cell office:value-type="date" office:date-value="2024-02-07T00:00:00" table:style-name="ce8">
            <text:p>07/02/2024</text:p>
          </table:table-cell>
          <table:table-cell office:value-type="string" table:style-name="ce9">
            <text:p>Fondo rischi di cui alla linea di Intervento 1.2 “Ingegneria Finanziaria”, Azione 1.2.1 del Programma Operativo Regionale 2007-2050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4210" table:style-name="ce6">
            <text:p>11204210</text:p>
          </table:table-cell>
          <table:table-cell office:value-type="string" table:style-name="ce6">
            <text:p>RANZATO <text:s/>SIMONE<text:s text:c="35"/></text:p>
          </table:table-cell>
          <table:table-cell office:value-type="float" office:value="4228820272" table:style-name="ce6">
            <text:p>4228820272</text:p>
          </table:table-cell>
          <table:table-cell office:value-type="float" office:value="249501000397949" table:style-name="ce7">
            <text:p>249501000397949</text:p>
          </table:table-cell>
          <table:table-cell office:value-type="currency" office:value="86.7" table:style-name="ce13">
            <text:p>86,70 €</text:p>
          </table:table-cell>
          <table:table-cell office:value-type="date" office:date-value="2025-02-12T00:00:00" table:style-name="ce8">
            <text:p>12/02/2025</text:p>
          </table:table-cell>
          <table:table-cell office:value-type="string" table:style-name="ce9">
            <text:p>Fondo rischi di cui alla linea di Intervento 1.2 “Ingegneria Finanziaria”, Azione 1.2.1 del Programma Operativo Regionale 2007-2051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4210" table:style-name="ce6">
            <text:p>11204210</text:p>
          </table:table-cell>
          <table:table-cell office:value-type="string" table:style-name="ce6">
            <text:p>RANZATO <text:s/>SIMONE<text:s text:c="35"/></text:p>
          </table:table-cell>
          <table:table-cell office:value-type="float" office:value="4228820272" table:style-name="ce6">
            <text:p>4228820272</text:p>
          </table:table-cell>
          <table:table-cell office:value-type="float" office:value="249501000444979" table:style-name="ce7">
            <text:p>249501000444979</text:p>
          </table:table-cell>
          <table:table-cell office:value-type="currency" office:value="85.2" table:style-name="ce13">
            <text:p>85,20 €</text:p>
          </table:table-cell>
          <table:table-cell office:value-type="date" office:date-value="2026-01-28T00:00:00" table:style-name="ce8">
            <text:p>28/01/2026</text:p>
          </table:table-cell>
          <table:table-cell office:value-type="string" table:style-name="ce9">
            <text:p>Fondo rischi di cui alla linea di Intervento 1.2 “Ingegneria Finanziaria”, Azione 1.2.1 del Programma Operativo Regionale 2007-205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82830" table:style-name="ce6">
            <text:p>5282830</text:p>
          </table:table-cell>
          <table:table-cell office:value-type="string" table:style-name="ce6">
            <text:p>REMAUT S.R.L.S.<text:s text:c="35"/></text:p>
          </table:table-cell>
          <table:table-cell office:value-type="float" office:value="4439840234" table:style-name="ce6">
            <text:p>4439840234</text:p>
          </table:table-cell>
          <table:table-cell office:value-type="float" office:value="249501000340652" table:style-name="ce7">
            <text:p>249501000340652</text:p>
          </table:table-cell>
          <table:table-cell office:value-type="currency" office:value="97" table:style-name="ce13">
            <text:p>97,00 €</text:p>
          </table:table-cell>
          <table:table-cell office:value-type="date" office:date-value="2023-10-11T00:00:00" table:style-name="ce8">
            <text:p>11/10/2023</text:p>
          </table:table-cell>
          <table:table-cell office:value-type="string" table:style-name="ce9">
            <text:p>Fondo rischi di cui alla linea di Intervento 1.2 “Ingegneria Finanziaria”, Azione 1.2.1 del Programma Operativo Regionale 2007-2053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77760" table:style-name="ce6">
            <text:p>11377760</text:p>
          </table:table-cell>
          <table:table-cell office:value-type="string" table:style-name="ce6">
            <text:p>RINOVIVA S.R.L.<text:s text:c="35"/></text:p>
          </table:table-cell>
          <table:table-cell office:value-type="float" office:value="5642400286" table:style-name="ce6">
            <text:p>5642400286</text:p>
          </table:table-cell>
          <table:table-cell office:value-type="float" office:value="249501000416679" table:style-name="ce7">
            <text:p>249501000416679</text:p>
          </table:table-cell>
          <table:table-cell office:value-type="currency" office:value="5044.63" table:style-name="ce13">
            <text:p>5.044,63 €</text:p>
          </table:table-cell>
          <table:table-cell office:value-type="date" office:date-value="2025-06-18T00:00:00" table:style-name="ce8">
            <text:p>18/06/2025</text:p>
          </table:table-cell>
          <table:table-cell office:value-type="string" table:style-name="ce9">
            <text:p>Fondo rischi di cui alla linea di Intervento 1.2 “Ingegneria Finanziaria”, Azione 1.2.1 del Programma Operativo Regionale 2007-2054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455820" table:style-name="ce6">
            <text:p>11455820</text:p>
          </table:table-cell>
          <table:table-cell office:value-type="string" table:style-name="ce6">
            <text:p>RONCONI <text:s/>MARTINA<text:s text:c="34"/></text:p>
          </table:table-cell>
          <table:table-cell office:value-type="float" office:value="2206160380" table:style-name="ce6">
            <text:p>2206160380</text:p>
          </table:table-cell>
          <table:table-cell office:value-type="float" office:value="249501000459472" table:style-name="ce7">
            <text:p>249501000459472</text:p>
          </table:table-cell>
          <table:table-cell office:value-type="currency" office:value="7973.7" table:style-name="ce13">
            <text:p>7.973,70 €</text:p>
          </table:table-cell>
          <table:table-cell office:value-type="date" office:date-value="2026-05-20T00:00:00" table:style-name="ce8">
            <text:p>20/05/2026</text:p>
          </table:table-cell>
          <table:table-cell office:value-type="string" table:style-name="ce9">
            <text:p>Fondo rischi di cui alla linea di Intervento 1.2 “Ingegneria Finanziaria”, Azione 1.2.1 del Programma Operativo Regionale 2007-2055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76530" table:style-name="ce6">
            <text:p>11276530</text:p>
          </table:table-cell>
          <table:table-cell office:value-type="string" table:style-name="ce6">
            <text:p>SABO <text:s/>LAURA<text:s text:c="39"/></text:p>
          </table:table-cell>
          <table:table-cell office:value-type="float" office:value="4999400239" table:style-name="ce6">
            <text:p>4999400239</text:p>
          </table:table-cell>
          <table:table-cell office:value-type="float" office:value="249501000347496" table:style-name="ce7">
            <text:p>249501000347496</text:p>
          </table:table-cell>
          <table:table-cell office:value-type="currency" office:value="443.67" table:style-name="ce13">
            <text:p>443,67 €</text:p>
          </table:table-cell>
          <table:table-cell office:value-type="date" office:date-value="2023-12-06T00:00:00" table:style-name="ce8">
            <text:p>06/12/2023</text:p>
          </table:table-cell>
          <table:table-cell office:value-type="string" table:style-name="ce9">
            <text:p>Fondo rischi di cui alla linea di Intervento 1.2 “Ingegneria Finanziaria”, Azione 1.2.1 del Programma Operativo Regionale 2007-2056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15290" table:style-name="ce6">
            <text:p>11215290</text:p>
          </table:table-cell>
          <table:table-cell office:value-type="string" table:style-name="ce6">
            <text:p>SAFETY SOLUTION GROUP S.R.L.<text:s text:c="22"/></text:p>
          </table:table-cell>
          <table:table-cell office:value-type="float" office:value="11708690968" table:style-name="ce6">
            <text:p>11708690968</text:p>
          </table:table-cell>
          <table:table-cell office:value-type="float" office:value="249501000338013" table:style-name="ce7">
            <text:p>249501000338013</text:p>
          </table:table-cell>
          <table:table-cell office:value-type="currency" office:value="93" table:style-name="ce13">
            <text:p>93,00 €</text:p>
          </table:table-cell>
          <table:table-cell office:value-type="date" office:date-value="2023-09-06T00:00:00" table:style-name="ce8">
            <text:p>06/09/2023</text:p>
          </table:table-cell>
          <table:table-cell office:value-type="string" table:style-name="ce9">
            <text:p>Fondo rischi di cui alla linea di Intervento 1.2 “Ingegneria Finanziaria”, Azione 1.2.1 del Programma Operativo Regionale 2007-2057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35550" table:style-name="ce6">
            <text:p>5235550</text:p>
          </table:table-cell>
          <table:table-cell office:value-type="string" table:style-name="ce6">
            <text:p>SALANI S.R.L.<text:s text:c="37"/></text:p>
          </table:table-cell>
          <table:table-cell office:value-type="float" office:value="3200490278" table:style-name="ce6">
            <text:p>3200490278</text:p>
          </table:table-cell>
          <table:table-cell office:value-type="float" office:value="249501000405100" table:style-name="ce7">
            <text:p>249501000405100</text:p>
          </table:table-cell>
          <table:table-cell office:value-type="currency" office:value="20320.650000000001" table:style-name="ce13">
            <text:p>20.320,65 €</text:p>
          </table:table-cell>
          <table:table-cell office:value-type="date" office:date-value="2025-04-02T00:00:00" table:style-name="ce8">
            <text:p>02/04/2025</text:p>
          </table:table-cell>
          <table:table-cell office:value-type="string" table:style-name="ce9">
            <text:p>Fondo rischi di cui alla linea di Intervento 1.2 “Ingegneria Finanziaria”, Azione 1.2.1 del Programma Operativo Regionale 2007-2058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35550" table:style-name="ce6">
            <text:p>5235550</text:p>
          </table:table-cell>
          <table:table-cell office:value-type="string" table:style-name="ce6">
            <text:p>SALANI S.R.L.<text:s text:c="37"/></text:p>
          </table:table-cell>
          <table:table-cell office:value-type="float" office:value="3200490278" table:style-name="ce6">
            <text:p>3200490278</text:p>
          </table:table-cell>
          <table:table-cell office:value-type="float" office:value="249501000427168" table:style-name="ce7">
            <text:p>249501000427168</text:p>
          </table:table-cell>
          <table:table-cell office:value-type="currency" office:value="4503" table:style-name="ce13">
            <text:p>4.503,00 €</text:p>
          </table:table-cell>
          <table:table-cell office:value-type="date" office:date-value="2025-09-17T00:00:00" table:style-name="ce8">
            <text:p>17/09/2025</text:p>
          </table:table-cell>
          <table:table-cell office:value-type="string" table:style-name="ce9">
            <text:p>Fondo rischi di cui alla linea di Intervento 1.2 “Ingegneria Finanziaria”, Azione 1.2.1 del Programma Operativo Regionale 2007-2059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35550" table:style-name="ce6">
            <text:p>5235550</text:p>
          </table:table-cell>
          <table:table-cell office:value-type="string" table:style-name="ce6">
            <text:p>SALANI S.R.L.<text:s text:c="37"/></text:p>
          </table:table-cell>
          <table:table-cell office:value-type="float" office:value="3200490278" table:style-name="ce6">
            <text:p>3200490278</text:p>
          </table:table-cell>
          <table:table-cell office:value-type="float" office:value="249501000427177" table:style-name="ce7">
            <text:p>249501000427177</text:p>
          </table:table-cell>
          <table:table-cell office:value-type="currency" office:value="666.4" table:style-name="ce13">
            <text:p>666,40 €</text:p>
          </table:table-cell>
          <table:table-cell office:value-type="date" office:date-value="2025-09-17T00:00:00" table:style-name="ce8">
            <text:p>17/09/2025</text:p>
          </table:table-cell>
          <table:table-cell office:value-type="string" table:style-name="ce9">
            <text:p>Fondo rischi di cui alla linea di Intervento 1.2 “Ingegneria Finanziaria”, Azione 1.2.1 del Programma Operativo Regionale 2007-2060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68840" table:style-name="ce6">
            <text:p>5168840</text:p>
          </table:table-cell>
          <table:table-cell office:value-type="string" table:style-name="ce6">
            <text:p>SANTAMBROGIO <text:s/>ANTONIO GIUSEPPE<text:s text:c="20"/></text:p>
          </table:table-cell>
          <table:table-cell office:value-type="float" office:value="2838820278" table:style-name="ce6">
            <text:p>2838820278</text:p>
          </table:table-cell>
          <table:table-cell office:value-type="float" office:value="249501000347548" table:style-name="ce7">
            <text:p>249501000347548</text:p>
          </table:table-cell>
          <table:table-cell office:value-type="currency" office:value="0.6" table:style-name="ce13">
            <text:p>0,60 €</text:p>
          </table:table-cell>
          <table:table-cell office:value-type="date" office:date-value="2023-12-06T00:00:00" table:style-name="ce8">
            <text:p>06/12/2023</text:p>
          </table:table-cell>
          <table:table-cell office:value-type="string" table:style-name="ce9">
            <text:p>Fondo rischi di cui alla linea di Intervento 1.2 “Ingegneria Finanziaria”, Azione 1.2.1 del Programma Operativo Regionale 2007-2061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68840" table:style-name="ce6">
            <text:p>5168840</text:p>
          </table:table-cell>
          <table:table-cell office:value-type="string" table:style-name="ce6">
            <text:p>SANTAMBROGIO <text:s/>ANTONIO GIUSEPPE<text:s text:c="20"/></text:p>
          </table:table-cell>
          <table:table-cell office:value-type="float" office:value="2838820278" table:style-name="ce6">
            <text:p>2838820278</text:p>
          </table:table-cell>
          <table:table-cell office:value-type="float" office:value="249501000347557" table:style-name="ce7">
            <text:p>249501000347557</text:p>
          </table:table-cell>
          <table:table-cell office:value-type="currency" office:value="57.6" table:style-name="ce13">
            <text:p>57,60 €</text:p>
          </table:table-cell>
          <table:table-cell office:value-type="date" office:date-value="2023-12-06T00:00:00" table:style-name="ce8">
            <text:p>06/12/2023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68840" table:style-name="ce6">
            <text:p>5168840</text:p>
          </table:table-cell>
          <table:table-cell office:value-type="string" table:style-name="ce6">
            <text:p>SANTAMBROGIO <text:s/>ANTONIO GIUSEPPE<text:s text:c="20"/></text:p>
          </table:table-cell>
          <table:table-cell office:value-type="float" office:value="2838820278" table:style-name="ce6">
            <text:p>2838820278</text:p>
          </table:table-cell>
          <table:table-cell office:value-type="float" office:value="249501000391357" table:style-name="ce7">
            <text:p>249501000391357</text:p>
          </table:table-cell>
          <table:table-cell office:value-type="currency" office:value="145.27000000000001" table:style-name="ce13">
            <text:p>145,27 €</text:p>
          </table:table-cell>
          <table:table-cell office:value-type="date" office:date-value="2024-12-05T00:00:00" table:style-name="ce8">
            <text:p>05/12/2024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68840" table:style-name="ce6">
            <text:p>5168840</text:p>
          </table:table-cell>
          <table:table-cell office:value-type="string" table:style-name="ce6">
            <text:p>SANTAMBROGIO <text:s/>ANTONIO GIUSEPPE<text:s text:c="20"/></text:p>
          </table:table-cell>
          <table:table-cell office:value-type="float" office:value="2838820278" table:style-name="ce6">
            <text:p>2838820278</text:p>
          </table:table-cell>
          <table:table-cell office:value-type="float" office:value="249501000391366" table:style-name="ce7">
            <text:p>249501000391366</text:p>
          </table:table-cell>
          <table:table-cell office:value-type="currency" office:value="717.55" table:style-name="ce13">
            <text:p>717,55 €</text:p>
          </table:table-cell>
          <table:table-cell office:value-type="date" office:date-value="2024-12-05T00:00:00" table:style-name="ce8">
            <text:p>05/12/2024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58820" table:style-name="ce6">
            <text:p>11358820</text:p>
          </table:table-cell>
          <table:table-cell office:value-type="string" table:style-name="ce6">
            <text:p>SHERA S.R.L.<text:s text:c="38"/></text:p>
          </table:table-cell>
          <table:table-cell office:value-type="float" office:value="4828750275" table:style-name="ce6">
            <text:p>4828750275</text:p>
          </table:table-cell>
          <table:table-cell office:value-type="float" office:value="249501000404183" table:style-name="ce7">
            <text:p>249501000404183</text:p>
          </table:table-cell>
          <table:table-cell office:value-type="currency" office:value="60295.51" table:style-name="ce13">
            <text:p>60.295,51 €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38470" table:style-name="ce6">
            <text:p>11338470</text:p>
          </table:table-cell>
          <table:table-cell office:value-type="string" table:style-name="ce6">
            <text:p>STEELMEC S.R.L.<text:s text:c="35"/></text:p>
          </table:table-cell>
          <table:table-cell office:value-type="float" office:value="4137480242" table:style-name="ce6">
            <text:p>4137480242</text:p>
          </table:table-cell>
          <table:table-cell office:value-type="float" office:value="249501000392196" table:style-name="ce7">
            <text:p>249501000392196</text:p>
          </table:table-cell>
          <table:table-cell office:value-type="currency" office:value="717.55" table:style-name="ce13">
            <text:p>717,55 €</text:p>
          </table:table-cell>
          <table:table-cell office:value-type="date" office:date-value="2024-12-11T00:00:00" table:style-name="ce8">
            <text:p>11/12/2024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235100" table:style-name="ce6">
            <text:p>1235100</text:p>
          </table:table-cell>
          <table:table-cell office:value-type="string" table:style-name="ce6">
            <text:p>STEP-LINE S.R.L.<text:s text:c="34"/></text:p>
          </table:table-cell>
          <table:table-cell office:value-type="float" office:value="2685900231" table:style-name="ce6">
            <text:p>2685900231</text:p>
          </table:table-cell>
          <table:table-cell office:value-type="float" office:value="249501000359491" table:style-name="ce7">
            <text:p>249501000359491</text:p>
          </table:table-cell>
          <table:table-cell office:value-type="currency" office:value="63.24" table:style-name="ce13">
            <text:p>63,24 €</text:p>
          </table:table-cell>
          <table:table-cell office:value-type="date" office:date-value="2024-04-03T00:00:00" table:style-name="ce8">
            <text:p>03/04/2024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235100" table:style-name="ce6">
            <text:p>1235100</text:p>
          </table:table-cell>
          <table:table-cell office:value-type="string" table:style-name="ce6">
            <text:p>STEP-LINE S.R.L.<text:s text:c="34"/></text:p>
          </table:table-cell>
          <table:table-cell office:value-type="float" office:value="2685900231" table:style-name="ce6">
            <text:p>2685900231</text:p>
          </table:table-cell>
          <table:table-cell office:value-type="float" office:value="249501000359507" table:style-name="ce7">
            <text:p>249501000359507</text:p>
          </table:table-cell>
          <table:table-cell office:value-type="currency" office:value="716.19" table:style-name="ce13">
            <text:p>716,19 €</text:p>
          </table:table-cell>
          <table:table-cell office:value-type="date" office:date-value="2024-04-03T00:00:00" table:style-name="ce8">
            <text:p>03/04/2024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235100" table:style-name="ce6">
            <text:p>1235100</text:p>
          </table:table-cell>
          <table:table-cell office:value-type="string" table:style-name="ce6">
            <text:p>STEP-LINE S.R.L.<text:s text:c="34"/></text:p>
          </table:table-cell>
          <table:table-cell office:value-type="float" office:value="2685900231" table:style-name="ce6">
            <text:p>2685900231</text:p>
          </table:table-cell>
          <table:table-cell office:value-type="float" office:value="249501000428050" table:style-name="ce7">
            <text:p>249501000428050</text:p>
          </table:table-cell>
          <table:table-cell office:value-type="currency" office:value="116.55" table:style-name="ce13">
            <text:p>116,55 €</text:p>
          </table:table-cell>
          <table:table-cell office:value-type="date" office:date-value="2025-09-24T00:00:00" table:style-name="ce8">
            <text:p>24/09/2025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235100" table:style-name="ce6">
            <text:p>1235100</text:p>
          </table:table-cell>
          <table:table-cell office:value-type="string" table:style-name="ce6">
            <text:p>STEP-LINE S.R.L.<text:s text:c="34"/></text:p>
          </table:table-cell>
          <table:table-cell office:value-type="float" office:value="2685900231" table:style-name="ce6">
            <text:p>2685900231</text:p>
          </table:table-cell>
          <table:table-cell office:value-type="float" office:value="249501000428069" table:style-name="ce7">
            <text:p>249501000428069</text:p>
          </table:table-cell>
          <table:table-cell office:value-type="currency" office:value="982.75" table:style-name="ce13">
            <text:p>982,75 €</text:p>
          </table:table-cell>
          <table:table-cell office:value-type="date" office:date-value="2025-09-24T00:00:00" table:style-name="ce8">
            <text:p>24/09/2025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52420" table:style-name="ce6">
            <text:p>11352420</text:p>
          </table:table-cell>
          <table:table-cell office:value-type="string" table:style-name="ce6">
            <text:p>STUDIO 87 PERSONAL TRAINING SOCIETA' A RESPONSABIL</text:p>
          </table:table-cell>
          <table:table-cell office:value-type="float" office:value="5609510283" table:style-name="ce6">
            <text:p>5609510283</text:p>
          </table:table-cell>
          <table:table-cell office:value-type="float" office:value="249501000402906" table:style-name="ce7">
            <text:p>249501000402906</text:p>
          </table:table-cell>
          <table:table-cell office:value-type="currency" office:value="5551.37" table:style-name="ce13">
            <text:p>5.551,37 €</text:p>
          </table:table-cell>
          <table:table-cell office:value-type="date" office:date-value="2025-03-19T00:00:00" table:style-name="ce8">
            <text:p>19/03/2025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9910" table:style-name="ce6">
            <text:p>11209910</text:p>
          </table:table-cell>
          <table:table-cell office:value-type="string" table:style-name="ce6">
            <text:p>TECNOTRUCK SRL<text:s text:c="36"/></text:p>
          </table:table-cell>
          <table:table-cell office:value-type="float" office:value="5282230266" table:style-name="ce6">
            <text:p>5282230266</text:p>
          </table:table-cell>
          <table:table-cell office:value-type="float" office:value="249501000319757" table:style-name="ce7">
            <text:p>249501000319757</text:p>
          </table:table-cell>
          <table:table-cell office:value-type="currency" office:value="72.8" table:style-name="ce13">
            <text:p>72,80 €</text:p>
          </table:table-cell>
          <table:table-cell office:value-type="date" office:date-value="2023-03-15T00:00:00" table:style-name="ce8">
            <text:p>15/03/2023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09910" table:style-name="ce6">
            <text:p>11209910</text:p>
          </table:table-cell>
          <table:table-cell office:value-type="string" table:style-name="ce6">
            <text:p>TECNOTRUCK SRL<text:s text:c="36"/></text:p>
          </table:table-cell>
          <table:table-cell office:value-type="float" office:value="5282230266" table:style-name="ce6">
            <text:p>5282230266</text:p>
          </table:table-cell>
          <table:table-cell office:value-type="float" office:value="249501000319766" table:style-name="ce7">
            <text:p>249501000319766</text:p>
          </table:table-cell>
          <table:table-cell office:value-type="currency" office:value="97" table:style-name="ce13">
            <text:p>97,00 €</text:p>
          </table:table-cell>
          <table:table-cell office:value-type="date" office:date-value="2023-03-15T00:00:00" table:style-name="ce8">
            <text:p>15/03/2023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23220" table:style-name="ce6">
            <text:p>5223220</text:p>
          </table:table-cell>
          <table:table-cell office:value-type="string" table:style-name="ce6">
            <text:p>TKLOGISTIC SOCIETA' A RESPONSABILITA' LIMITATA<text:s text:c="4"/></text:p>
          </table:table-cell>
          <table:table-cell office:value-type="float" office:value="4840860268" table:style-name="ce6">
            <text:p>4840860268</text:p>
          </table:table-cell>
          <table:table-cell office:value-type="float" office:value="249501000343132" table:style-name="ce7">
            <text:p>249501000343132</text:p>
          </table:table-cell>
          <table:table-cell office:value-type="currency" office:value="194" table:style-name="ce13">
            <text:p>194,00 €</text:p>
          </table:table-cell>
          <table:table-cell office:value-type="date" office:date-value="2023-11-02T00:00:00" table:style-name="ce8">
            <text:p>02/11/2023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23220" table:style-name="ce6">
            <text:p>5223220</text:p>
          </table:table-cell>
          <table:table-cell office:value-type="string" table:style-name="ce6">
            <text:p>TKLOGISTIC SOCIETA' A RESPONSABILITA' LIMITATA<text:s text:c="4"/></text:p>
          </table:table-cell>
          <table:table-cell office:value-type="float" office:value="4840860268" table:style-name="ce6">
            <text:p>4840860268</text:p>
          </table:table-cell>
          <table:table-cell office:value-type="float" office:value="249501000397896" table:style-name="ce7">
            <text:p>249501000397896</text:p>
          </table:table-cell>
          <table:table-cell office:value-type="currency" office:value="6287.96" table:style-name="ce13">
            <text:p>6.287,96 €</text:p>
          </table:table-cell>
          <table:table-cell office:value-type="date" office:date-value="2025-02-12T00:00:00" table:style-name="ce8">
            <text:p>12/02/2025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23220" table:style-name="ce6">
            <text:p>5223220</text:p>
          </table:table-cell>
          <table:table-cell office:value-type="string" table:style-name="ce6">
            <text:p>TKLOGISTIC SOCIETA' A RESPONSABILITA' LIMITATA<text:s text:c="4"/></text:p>
          </table:table-cell>
          <table:table-cell office:value-type="float" office:value="4840860268" table:style-name="ce6">
            <text:p>4840860268</text:p>
          </table:table-cell>
          <table:table-cell office:value-type="float" office:value="249501000397903" table:style-name="ce7">
            <text:p>249501000397903</text:p>
          </table:table-cell>
          <table:table-cell office:value-type="currency" office:value="1362.99" table:style-name="ce13">
            <text:p>1.362,99 €</text:p>
          </table:table-cell>
          <table:table-cell office:value-type="date" office:date-value="2025-02-12T00:00:00" table:style-name="ce8">
            <text:p>12/02/2025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23220" table:style-name="ce6">
            <text:p>5223220</text:p>
          </table:table-cell>
          <table:table-cell office:value-type="string" table:style-name="ce6">
            <text:p>TKLOGISTIC SOCIETA' A RESPONSABILITA' LIMITATA<text:s text:c="4"/></text:p>
          </table:table-cell>
          <table:table-cell office:value-type="float" office:value="4840860268" table:style-name="ce6">
            <text:p>4840860268</text:p>
          </table:table-cell>
          <table:table-cell office:value-type="float" office:value="249501000428023" table:style-name="ce7">
            <text:p>249501000428023</text:p>
          </table:table-cell>
          <table:table-cell office:value-type="currency" office:value="10108.049999999999" table:style-name="ce13">
            <text:p>10.108,05 €</text:p>
          </table:table-cell>
          <table:table-cell office:value-type="date" office:date-value="2025-09-24T00:00:00" table:style-name="ce8">
            <text:p>24/09/2025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23220" table:style-name="ce6">
            <text:p>5223220</text:p>
          </table:table-cell>
          <table:table-cell office:value-type="string" table:style-name="ce6">
            <text:p>TKLOGISTIC SOCIETA' A RESPONSABILITA' LIMITATA<text:s text:c="4"/></text:p>
          </table:table-cell>
          <table:table-cell office:value-type="float" office:value="4840860268" table:style-name="ce6">
            <text:p>4840860268</text:p>
          </table:table-cell>
          <table:table-cell office:value-type="float" office:value="249501000428032" table:style-name="ce7">
            <text:p>249501000428032</text:p>
          </table:table-cell>
          <table:table-cell office:value-type="currency" office:value="1038" table:style-name="ce13">
            <text:p>1.038,00 €</text:p>
          </table:table-cell>
          <table:table-cell office:value-type="date" office:date-value="2025-09-24T00:00:00" table:style-name="ce8">
            <text:p>24/09/2025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425680" table:style-name="ce6">
            <text:p>11425680</text:p>
          </table:table-cell>
          <table:table-cell office:value-type="string" table:style-name="ce6">
            <text:p>TO-BE SRL<text:s text:c="41"/></text:p>
          </table:table-cell>
          <table:table-cell office:value-type="float" office:value="4542180247" table:style-name="ce6">
            <text:p>4542180247</text:p>
          </table:table-cell>
          <table:table-cell office:value-type="float" office:value="249501000452996" table:style-name="ce7">
            <text:p>249501000452996</text:p>
          </table:table-cell>
          <table:table-cell office:value-type="currency" office:value="9878.0499999999993" table:style-name="ce13">
            <text:p>9.878,05 €</text:p>
          </table:table-cell>
          <table:table-cell office:value-type="date" office:date-value="2026-03-27T00:00:00" table:style-name="ce8">
            <text:p>27/03/2026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32760" table:style-name="ce6">
            <text:p>11232760</text:p>
          </table:table-cell>
          <table:table-cell office:value-type="string" table:style-name="ce6">
            <text:p>UNIKA OUTDOOR SRL<text:s text:c="33"/></text:p>
          </table:table-cell>
          <table:table-cell office:value-type="float" office:value="4915260238" table:style-name="ce6">
            <text:p>4915260238</text:p>
          </table:table-cell>
          <table:table-cell office:value-type="float" office:value="249501000333134" table:style-name="ce7">
            <text:p>249501000333134</text:p>
          </table:table-cell>
          <table:table-cell office:value-type="currency" office:value="4982.51" table:style-name="ce13">
            <text:p>4.982,51 €</text:p>
          </table:table-cell>
          <table:table-cell office:value-type="date" office:date-value="2023-07-12T00:00:00" table:style-name="ce8">
            <text:p>12/07/2023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21030" table:style-name="ce6">
            <text:p>1021030</text:p>
          </table:table-cell>
          <table:table-cell office:value-type="string" table:style-name="ce6">
            <text:p>UNOCAD SRL - UNIPERSONALE - IN LIQUIDAZIONE<text:s text:c="7"/></text:p>
          </table:table-cell>
          <table:table-cell office:value-type="float" office:value="2276480247" table:style-name="ce6">
            <text:p>2276480247</text:p>
          </table:table-cell>
          <table:table-cell office:value-type="float" office:value="249501000308858" table:style-name="ce7">
            <text:p>249501000308858</text:p>
          </table:table-cell>
          <table:table-cell office:value-type="currency" office:value="0.5" table:style-name="ce13">
            <text:p>0,50 €</text:p>
          </table:table-cell>
          <table:table-cell office:value-type="date" office:date-value="2022-11-30T00:00:00" table:style-name="ce8">
            <text:p>30/11/2022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021030" table:style-name="ce6">
            <text:p>1021030</text:p>
          </table:table-cell>
          <table:table-cell office:value-type="string" table:style-name="ce6">
            <text:p>UNOCAD SRL - UNIPERSONALE - IN LIQUIDAZIONE<text:s text:c="7"/></text:p>
          </table:table-cell>
          <table:table-cell office:value-type="float" office:value="2276480247" table:style-name="ce6">
            <text:p>2276480247</text:p>
          </table:table-cell>
          <table:table-cell office:value-type="float" office:value="249501000308867" table:style-name="ce7">
            <text:p>249501000308867</text:p>
          </table:table-cell>
          <table:table-cell office:value-type="currency" office:value="6" table:style-name="ce13">
            <text:p>6,00 €</text:p>
          </table:table-cell>
          <table:table-cell office:value-type="date" office:date-value="2022-11-30T00:00:00" table:style-name="ce8">
            <text:p>30/11/2022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226260" table:style-name="ce6">
            <text:p>1226260</text:p>
          </table:table-cell>
          <table:table-cell office:value-type="string" table:style-name="ce6">
            <text:p>VAINIERI AZIENDA TRASPORTI S.R.L.<text:s text:c="17"/></text:p>
          </table:table-cell>
          <table:table-cell office:value-type="float" office:value="3942540281" table:style-name="ce6">
            <text:p>3942540281</text:p>
          </table:table-cell>
          <table:table-cell office:value-type="float" office:value="249501000431073" table:style-name="ce7">
            <text:p>249501000431073</text:p>
          </table:table-cell>
          <table:table-cell office:value-type="currency" office:value="4964.05" table:style-name="ce13">
            <text:p>4.964,05 €</text:p>
          </table:table-cell>
          <table:table-cell office:value-type="date" office:date-value="2025-10-15T00:00:00" table:style-name="ce8">
            <text:p>15/10/2025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226260" table:style-name="ce6">
            <text:p>1226260</text:p>
          </table:table-cell>
          <table:table-cell office:value-type="string" table:style-name="ce6">
            <text:p>VAINIERI AZIENDA TRASPORTI S.R.L.<text:s text:c="17"/></text:p>
          </table:table-cell>
          <table:table-cell office:value-type="float" office:value="3942540281" table:style-name="ce6">
            <text:p>3942540281</text:p>
          </table:table-cell>
          <table:table-cell office:value-type="float" office:value="249501000431082" table:style-name="ce7">
            <text:p>249501000431082</text:p>
          </table:table-cell>
          <table:table-cell office:value-type="currency" office:value="2276" table:style-name="ce13">
            <text:p>2.276,00 €</text:p>
          </table:table-cell>
          <table:table-cell office:value-type="date" office:date-value="2025-10-15T00:00:00" table:style-name="ce8">
            <text:p>15/10/2025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37790" table:style-name="ce6">
            <text:p>11337790</text:p>
          </table:table-cell>
          <table:table-cell office:value-type="string" table:style-name="ce6">
            <text:p>VENETA RESTAURI SOCIETA' A RESPONSABILITA' LIMITAT</text:p>
          </table:table-cell>
          <table:table-cell office:value-type="float" office:value="5596630284" table:style-name="ce6">
            <text:p>5596630284</text:p>
          </table:table-cell>
          <table:table-cell office:value-type="float" office:value="249501000394014" table:style-name="ce7">
            <text:p>249501000394014</text:p>
          </table:table-cell>
          <table:table-cell office:value-type="currency" office:value="87.16" table:style-name="ce13">
            <text:p>87,16 €</text:p>
          </table:table-cell>
          <table:table-cell office:value-type="date" office:date-value="2024-12-30T00:00:00" table:style-name="ce8">
            <text:p>30/12/2024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408900" table:style-name="ce6">
            <text:p>11408900</text:p>
          </table:table-cell>
          <table:table-cell office:value-type="string" table:style-name="ce6">
            <text:p>VENETIA GREEN BUILDING S.R.L.<text:s text:c="21"/></text:p>
          </table:table-cell>
          <table:table-cell office:value-type="float" office:value="5492290266" table:style-name="ce6">
            <text:p>5492290266</text:p>
          </table:table-cell>
          <table:table-cell office:value-type="float" office:value="249501000459864" table:style-name="ce7">
            <text:p>249501000459864</text:p>
          </table:table-cell>
          <table:table-cell office:value-type="currency" office:value="8435.5300000000007" table:style-name="ce13">
            <text:p>8.435,53 €</text:p>
          </table:table-cell>
          <table:table-cell office:value-type="date" office:date-value="2026-05-25T00:00:00" table:style-name="ce8">
            <text:p>25/05/2026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408900" table:style-name="ce6">
            <text:p>11408900</text:p>
          </table:table-cell>
          <table:table-cell office:value-type="string" table:style-name="ce6">
            <text:p>VENETIA GREEN BUILDING S.R.L.<text:s text:c="21"/></text:p>
          </table:table-cell>
          <table:table-cell office:value-type="float" office:value="5492290266" table:style-name="ce6">
            <text:p>5492290266</text:p>
          </table:table-cell>
          <table:table-cell office:value-type="float" office:value="249501000459873" table:style-name="ce7">
            <text:p>249501000459873</text:p>
          </table:table-cell>
          <table:table-cell office:value-type="currency" office:value="5563.68" table:style-name="ce13">
            <text:p>5.563,68 €</text:p>
          </table:table-cell>
          <table:table-cell office:value-type="date" office:date-value="2026-05-25T00:00:00" table:style-name="ce8">
            <text:p>25/05/2026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401450" table:style-name="ce6">
            <text:p>11401450</text:p>
          </table:table-cell>
          <table:table-cell office:value-type="string" table:style-name="ce6">
            <text:p>VENICE INVEST SRL<text:s text:c="33"/></text:p>
          </table:table-cell>
          <table:table-cell office:value-type="float" office:value="4835860273" table:style-name="ce6">
            <text:p>4835860273</text:p>
          </table:table-cell>
          <table:table-cell office:value-type="float" office:value="249501000441847" table:style-name="ce7">
            <text:p>249501000441847</text:p>
          </table:table-cell>
          <table:table-cell office:value-type="currency" office:value="15991.04" table:style-name="ce13">
            <text:p>15.991,04 €</text:p>
          </table:table-cell>
          <table:table-cell office:value-type="date" office:date-value="2025-12-19T00:00:00" table:style-name="ce8">
            <text:p>19/12/2025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401450" table:style-name="ce6">
            <text:p>11401450</text:p>
          </table:table-cell>
          <table:table-cell office:value-type="string" table:style-name="ce6">
            <text:p>VENICE INVEST SRL<text:s text:c="33"/></text:p>
          </table:table-cell>
          <table:table-cell office:value-type="float" office:value="4835860273" table:style-name="ce6">
            <text:p>4835860273</text:p>
          </table:table-cell>
          <table:table-cell office:value-type="float" office:value="249501000444577" table:style-name="ce7">
            <text:p>249501000444577</text:p>
          </table:table-cell>
          <table:table-cell office:value-type="currency" office:value="5203.4399999999996" table:style-name="ce13">
            <text:p>5.203,44 €</text:p>
          </table:table-cell>
          <table:table-cell office:value-type="date" office:date-value="2026-01-26T00:00:00" table:style-name="ce8">
            <text:p>26/01/2026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49240" table:style-name="ce6">
            <text:p>11349240</text:p>
          </table:table-cell>
          <table:table-cell office:value-type="string" table:style-name="ce6">
            <text:p>VERNI GIOIELLI S.R.L.<text:s text:c="29"/></text:p>
          </table:table-cell>
          <table:table-cell office:value-type="float" office:value="4710640402" table:style-name="ce6">
            <text:p>4710640402</text:p>
          </table:table-cell>
          <table:table-cell office:value-type="float" office:value="249501000395889" table:style-name="ce7">
            <text:p>249501000395889</text:p>
          </table:table-cell>
          <table:table-cell office:value-type="currency" office:value="9199.25" table:style-name="ce13">
            <text:p>9.199,25 €</text:p>
          </table:table-cell>
          <table:table-cell office:value-type="date" office:date-value="2025-01-28T00:00:00" table:style-name="ce8">
            <text:p>28/01/2025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196950" table:style-name="ce6">
            <text:p>11196950</text:p>
          </table:table-cell>
          <table:table-cell office:value-type="string" table:style-name="ce6">
            <text:p>WIFI WELDING S.R.L.<text:s text:c="31"/></text:p>
          </table:table-cell>
          <table:table-cell office:value-type="float" office:value="4867550230" table:style-name="ce6">
            <text:p>4867550230</text:p>
          </table:table-cell>
          <table:table-cell office:value-type="float" office:value="249501000346610" table:style-name="ce7">
            <text:p>249501000346610</text:p>
          </table:table-cell>
          <table:table-cell office:value-type="currency" office:value="1227.74" table:style-name="ce13">
            <text:p>1.227,74 €</text:p>
          </table:table-cell>
          <table:table-cell office:value-type="date" office:date-value="2023-11-29T00:00:00" table:style-name="ce8">
            <text:p>29/11/2023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196950" table:style-name="ce6">
            <text:p>11196950</text:p>
          </table:table-cell>
          <table:table-cell office:value-type="string" table:style-name="ce6">
            <text:p>WIFI WELDING S.R.L.<text:s text:c="31"/></text:p>
          </table:table-cell>
          <table:table-cell office:value-type="float" office:value="4867550230" table:style-name="ce6">
            <text:p>4867550230</text:p>
          </table:table-cell>
          <table:table-cell office:value-type="float" office:value="249501000419015" table:style-name="ce7">
            <text:p>249501000419015</text:p>
          </table:table-cell>
          <table:table-cell office:value-type="currency" office:value="3053.26" table:style-name="ce13">
            <text:p>3.053,26 €</text:p>
          </table:table-cell>
          <table:table-cell office:value-type="date" office:date-value="2025-07-02T00:00:00" table:style-name="ce8">
            <text:p>02/07/2025</text:p>
          </table:table-cell>
          <table:table-cell office:value-type="string" table:style-name="ce9">
            <text:p>Fondo rischi di cui alla linea di Intervento 1.2 “Ingegneria Finanziaria”, Azione 1.2.1 del Programma Operativo Regionale 2007-2062</text:p>
          </table:table-cell>
          <table:table-cell office:value-type="string" table:style-name="ce10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number-rows-repeated="104842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" number:language="en" number:country="US">
      <number:day number:style="long"/>
      <number:text>/</number:text>
      <number:month number:style="long"/>
      <number:text>/</number:text>
      <number:year number:style="long"/>
    </number:date-style>
    <number:currency-style style:name="N38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37:33Z</meta:creation-date>
    <dc:date>2026-07-21T13:58:15Z</dc:date>
    <meta:editing-duration>PT0S</meta:editing-duration>
  </office:meta>
</office:document-meta>
</file>