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8" style:family="table-cell" style:parent-style-name="Default" style:data-style-name="N36">
      <style:table-cell-properties fo:border="thin solid #000000"/>
      <style:text-properties fo:font-size="10pt" style:font-size-asian="10pt" style:font-size-complex="10pt"/>
    </style:style>
    <style:style style:name="ce9" style:family="table-cell" style:parent-style-name="Normale_32_2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8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2.514791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25.638125cm" style:use-optimal-column-width="true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21229166666667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1">
            <text:p>Misura a sostegno dell’accesso al credito per le PMI piemontesi mediante la costituzione del Fondo Tranched Cover Piemonte 2017 Asse III – Obiettivo tematico III.3 - Azione III.3d.6.1 – POR FESR 2014/2020 e risorse Legge di Stabilità 2014, L. 27/12/2013, art. 1, comma - Aggiornamento del 30 giugno 2026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3">
            <text:p>NDG</text:p>
          </table:table-cell>
          <table:table-cell office:value-type="string" table:style-name="ce4">
            <text:p>Ragione Sociale Beneficiario</text:p>
          </table:table-cell>
          <table:table-cell office:value-type="string" table:style-name="ce3">
            <text:p>P_IVA beneficiario</text:p>
          </table:table-cell>
          <table:table-cell office:value-type="string" table:style-name="ce3">
            <text:p>Num_Domanda</text:p>
          </table:table-cell>
          <table:table-cell office:value-type="string" table:style-name="ce3">
            <text:p>Importo del vantaggio economico espresso in €uro</text:p>
          </table:table-cell>
          <table:table-cell office:value-type="string" table:style-name="ce3">
            <text:p>Data_Delibera</text:p>
          </table:table-cell>
          <table:table-cell office:value-type="string" table:style-name="ce3">
            <text:p>Desc_Normativa_Agevolazione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8160" table:style-name="ce6">
            <text:p>5178160</text:p>
          </table:table-cell>
          <table:table-cell office:value-type="string" table:style-name="ce6">
            <text:p>MET-ACCIAI S.R.L.<text:s text:c="33"/></text:p>
          </table:table-cell>
          <table:table-cell office:value-type="float" office:value="10957110017" table:style-name="ce7">
            <text:p>10957110017</text:p>
          </table:table-cell>
          <table:table-cell office:value-type="float" office:value="249501001012474" table:style-name="ce7">
            <text:p>249501001012474</text:p>
          </table:table-cell>
          <table:table-cell office:value-type="currency" office:value="337.76" table:style-name="ce12">
            <text:p>337,76 €</text:p>
          </table:table-cell>
          <table:table-cell office:value-type="date" office:date-value="2019-02-19T00:00:00" table:style-name="ce8">
            <text:p>19/02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54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66730" table:style-name="ce6">
            <text:p>5166730</text:p>
          </table:table-cell>
          <table:table-cell office:value-type="string" table:style-name="ce6">
            <text:p>PATRIMONI D'ARTE S.R.L.<text:s text:c="27"/></text:p>
          </table:table-cell>
          <table:table-cell office:value-type="float" office:value="11351730012" table:style-name="ce7">
            <text:p>11351730012</text:p>
          </table:table-cell>
          <table:table-cell office:value-type="float" office:value="249501001012904" table:style-name="ce7">
            <text:p>249501001012904</text:p>
          </table:table-cell>
          <table:table-cell office:value-type="currency" office:value="435.64" table:style-name="ce12">
            <text:p>435,64 €</text:p>
          </table:table-cell>
          <table:table-cell office:value-type="date" office:date-value="2019-01-29T00:00:00" table:style-name="ce8">
            <text:p>29/01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55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88670" table:style-name="ce6">
            <text:p>5188670</text:p>
          </table:table-cell>
          <table:table-cell office:value-type="string" table:style-name="ce6">
            <text:p>ERRE.T DENTAL SOLUTIONS S.R.L.S.<text:s text:c="18"/></text:p>
          </table:table-cell>
          <table:table-cell office:value-type="float" office:value="12004160011" table:style-name="ce7">
            <text:p>12004160011</text:p>
          </table:table-cell>
          <table:table-cell office:value-type="float" office:value="249501001013139" table:style-name="ce7">
            <text:p>249501001013139</text:p>
          </table:table-cell>
          <table:table-cell office:value-type="currency" office:value="131.36000000000001" table:style-name="ce12">
            <text:p>131,36 €</text:p>
          </table:table-cell>
          <table:table-cell office:value-type="date" office:date-value="2019-02-19T00:00:00" table:style-name="ce8">
            <text:p>19/02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56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9800" table:style-name="ce6">
            <text:p>5179800</text:p>
          </table:table-cell>
          <table:table-cell office:value-type="string" table:style-name="ce6">
            <text:p>BARDELLA <text:s/>CELIO<text:s text:c="35"/></text:p>
          </table:table-cell>
          <table:table-cell office:value-type="float" office:value="1374380051" table:style-name="ce7">
            <text:p>1374380051</text:p>
          </table:table-cell>
          <table:table-cell office:value-type="float" office:value="249501001013626" table:style-name="ce7">
            <text:p>249501001013626</text:p>
          </table:table-cell>
          <table:table-cell office:value-type="currency" office:value="23.87" table:style-name="ce12">
            <text:p>23,87 €</text:p>
          </table:table-cell>
          <table:table-cell office:value-type="date" office:date-value="2019-03-11T00:00:00" table:style-name="ce8">
            <text:p>11/03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57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97590" table:style-name="ce6">
            <text:p>5197590</text:p>
          </table:table-cell>
          <table:table-cell office:value-type="string" table:style-name="ce6">
            <text:p>GREENGO SOCIETA' A RESPONSABILITA' LIMITATA<text:s text:c="7"/></text:p>
          </table:table-cell>
          <table:table-cell office:value-type="float" office:value="10170191000" table:style-name="ce7">
            <text:p>10170191000</text:p>
          </table:table-cell>
          <table:table-cell office:value-type="float" office:value="249501001013783" table:style-name="ce7">
            <text:p>249501001013783</text:p>
          </table:table-cell>
          <table:table-cell office:value-type="currency" office:value="114.65" table:style-name="ce12">
            <text:p>114,65 €</text:p>
          </table:table-cell>
          <table:table-cell office:value-type="date" office:date-value="2019-04-02T00:00:00" table:style-name="ce8">
            <text:p>02/04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58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69930" table:style-name="ce6">
            <text:p>5169930</text:p>
          </table:table-cell>
          <table:table-cell office:value-type="string" table:style-name="ce6">
            <text:p>RILOX ITALIA SRL<text:s text:c="34"/></text:p>
          </table:table-cell>
          <table:table-cell office:value-type="float" office:value="10634150014" table:style-name="ce7">
            <text:p>10634150014</text:p>
          </table:table-cell>
          <table:table-cell office:value-type="float" office:value="249501001013978" table:style-name="ce7">
            <text:p>249501001013978</text:p>
          </table:table-cell>
          <table:table-cell office:value-type="currency" office:value="1466.33" table:style-name="ce12">
            <text:p>1.466,33 €</text:p>
          </table:table-cell>
          <table:table-cell office:value-type="date" office:date-value="2019-04-09T00:00:00" table:style-name="ce8">
            <text:p>09/04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59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01380" table:style-name="ce6">
            <text:p>5201380</text:p>
          </table:table-cell>
          <table:table-cell office:value-type="string" table:style-name="ce6">
            <text:p>NIAGARA CAR WASH SAS DI AVATANEO ANNA MARIA &amp; C.<text:s text:c="2"/></text:p>
          </table:table-cell>
          <table:table-cell office:value-type="float" office:value="10021050017" table:style-name="ce7">
            <text:p>10021050017</text:p>
          </table:table-cell>
          <table:table-cell office:value-type="float" office:value="249501001013985" table:style-name="ce7">
            <text:p>249501001013985</text:p>
          </table:table-cell>
          <table:table-cell office:value-type="currency" office:value="219.05" table:style-name="ce12">
            <text:p>219,05 €</text:p>
          </table:table-cell>
          <table:table-cell office:value-type="date" office:date-value="2019-04-09T00:00:00" table:style-name="ce8">
            <text:p>09/04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0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12110" table:style-name="ce6">
            <text:p>5212110</text:p>
          </table:table-cell>
          <table:table-cell office:value-type="string" table:style-name="ce6">
            <text:p>GUFO BIANCO S.N.C. DI CAGNASSO ELISA &amp; ZITO MAURIZ</text:p>
          </table:table-cell>
          <table:table-cell office:value-type="float" office:value="8098790010" table:style-name="ce7">
            <text:p>8098790010</text:p>
          </table:table-cell>
          <table:table-cell office:value-type="float" office:value="249501001014634" table:style-name="ce7">
            <text:p>249501001014634</text:p>
          </table:table-cell>
          <table:table-cell office:value-type="currency" office:value="220.91" table:style-name="ce12">
            <text:p>220,91 €</text:p>
          </table:table-cell>
          <table:table-cell office:value-type="date" office:date-value="2019-05-14T00:00:00" table:style-name="ce8">
            <text:p>14/05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1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18150" table:style-name="ce6">
            <text:p>5218150</text:p>
          </table:table-cell>
          <table:table-cell office:value-type="string" table:style-name="ce6">
            <text:p>PUCCIO <text:s/>SALVATRICE<text:s text:c="32"/></text:p>
          </table:table-cell>
          <table:table-cell office:value-type="float" office:value="2490090020" table:style-name="ce7">
            <text:p>2490090020</text:p>
          </table:table-cell>
          <table:table-cell office:value-type="float" office:value="249501001015758" table:style-name="ce7">
            <text:p>249501001015758</text:p>
          </table:table-cell>
          <table:table-cell office:value-type="currency" office:value="70.44" table:style-name="ce12">
            <text:p>70,44 €</text:p>
          </table:table-cell>
          <table:table-cell office:value-type="date" office:date-value="2019-07-16T00:00:00" table:style-name="ce8">
            <text:p>16/07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2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320120" table:style-name="ce6">
            <text:p>320120</text:p>
          </table:table-cell>
          <table:table-cell office:value-type="string" table:style-name="ce6">
            <text:p>REFRANCORE <text:s/>ELENA<text:s text:c="33"/></text:p>
          </table:table-cell>
          <table:table-cell office:value-type="float" office:value="7920970014" table:style-name="ce7">
            <text:p>7920970014</text:p>
          </table:table-cell>
          <table:table-cell office:value-type="float" office:value="249501001015761" table:style-name="ce7">
            <text:p>249501001015761</text:p>
          </table:table-cell>
          <table:table-cell office:value-type="currency" office:value="132.54" table:style-name="ce12">
            <text:p>132,54 €</text:p>
          </table:table-cell>
          <table:table-cell office:value-type="date" office:date-value="2019-07-30T00:00:00" table:style-name="ce8">
            <text:p>30/07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3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8040" table:style-name="ce6">
            <text:p>528040</text:p>
          </table:table-cell>
          <table:table-cell office:value-type="string" table:style-name="ce6">
            <text:p>VI.REL PHARMA S.R.L.<text:s text:c="30"/></text:p>
          </table:table-cell>
          <table:table-cell office:value-type="float" office:value="7376270018" table:style-name="ce7">
            <text:p>7376270018</text:p>
          </table:table-cell>
          <table:table-cell office:value-type="float" office:value="249501001015860" table:style-name="ce7">
            <text:p>249501001015860</text:p>
          </table:table-cell>
          <table:table-cell office:value-type="currency" office:value="96.05" table:style-name="ce12">
            <text:p>96,05 €</text:p>
          </table:table-cell>
          <table:table-cell office:value-type="date" office:date-value="2019-07-16T00:00:00" table:style-name="ce8">
            <text:p>16/07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4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8040" table:style-name="ce6">
            <text:p>528040</text:p>
          </table:table-cell>
          <table:table-cell office:value-type="string" table:style-name="ce6">
            <text:p>VI.REL PHARMA S.R.L.<text:s text:c="30"/></text:p>
          </table:table-cell>
          <table:table-cell office:value-type="float" office:value="7376270018" table:style-name="ce7">
            <text:p>7376270018</text:p>
          </table:table-cell>
          <table:table-cell office:value-type="float" office:value="249501001015861" table:style-name="ce7">
            <text:p>249501001015861</text:p>
          </table:table-cell>
          <table:table-cell office:value-type="currency" office:value="93.94" table:style-name="ce12">
            <text:p>93,94 €</text:p>
          </table:table-cell>
          <table:table-cell office:value-type="date" office:date-value="2019-07-16T00:00:00" table:style-name="ce8">
            <text:p>16/07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5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41440" table:style-name="ce6">
            <text:p>5241440</text:p>
          </table:table-cell>
          <table:table-cell office:value-type="string" table:style-name="ce6">
            <text:p>ZOCCHI <text:s/>FEDERICA<text:s text:c="34"/></text:p>
          </table:table-cell>
          <table:table-cell office:value-type="float" office:value="12089530013" table:style-name="ce7">
            <text:p>12089530013</text:p>
          </table:table-cell>
          <table:table-cell office:value-type="float" office:value="249501001016322" table:style-name="ce7">
            <text:p>249501001016322</text:p>
          </table:table-cell>
          <table:table-cell office:value-type="currency" office:value="224.97" table:style-name="ce12">
            <text:p>224,97 €</text:p>
          </table:table-cell>
          <table:table-cell office:value-type="date" office:date-value="2019-09-03T00:00:00" table:style-name="ce8">
            <text:p>03/09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5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95310" table:style-name="ce6">
            <text:p>5195310</text:p>
          </table:table-cell>
          <table:table-cell office:value-type="string" table:style-name="ce6">
            <text:p>PARADISE S.A.S. DI AUGURUSA MARIA TERESA &amp; C.<text:s text:c="5"/></text:p>
          </table:table-cell>
          <table:table-cell office:value-type="float" office:value="3116750013" table:style-name="ce7">
            <text:p>3116750013</text:p>
          </table:table-cell>
          <table:table-cell office:value-type="float" office:value="249501001016440" table:style-name="ce7">
            <text:p>249501001016440</text:p>
          </table:table-cell>
          <table:table-cell office:value-type="currency" office:value="579.16" table:style-name="ce12">
            <text:p>579,16 €</text:p>
          </table:table-cell>
          <table:table-cell office:value-type="date" office:date-value="2019-09-24T00:00:00" table:style-name="ce8">
            <text:p>24/09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5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95310" table:style-name="ce6">
            <text:p>5195310</text:p>
          </table:table-cell>
          <table:table-cell office:value-type="string" table:style-name="ce6">
            <text:p>PARADISE S.A.S. DI AUGURUSA MARIA TERESA &amp; C.<text:s text:c="5"/></text:p>
          </table:table-cell>
          <table:table-cell office:value-type="float" office:value="3116750013" table:style-name="ce7">
            <text:p>3116750013</text:p>
          </table:table-cell>
          <table:table-cell office:value-type="float" office:value="249501001016441" table:style-name="ce7">
            <text:p>249501001016441</text:p>
          </table:table-cell>
          <table:table-cell office:value-type="currency" office:value="163.59" table:style-name="ce12">
            <text:p>163,59 €</text:p>
          </table:table-cell>
          <table:table-cell office:value-type="date" office:date-value="2019-09-24T00:00:00" table:style-name="ce8">
            <text:p>24/09/2019</text:p>
          </table:table-cell>
          <table:table-cell office:value-type="string" table:style-name="ce6">
            <text:p>Fondo Tranched Cover Piemonte 2017 Asse III – Obiettivo tematico III.3 - Azione III.3d.6.1 – POR FESR 2014/2020 e Legge di Stabilità 2014, L. 27/12/2013, art. 1, comma 65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10">
            <text:p>Emilio Quattrocchi</text:p>
          </table:table-cell>
          <table:table-cell table:number-columns-repeated="16374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1T13:58:33Z</dc:date>
    <meta:editing-duration>PT0S</meta:editing-duration>
  </office:meta>
</office:document-meta>
</file>