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Normale_32_2" style:data-style-name="N0">
      <style:table-cell-properties fo:border-top="thin solid #000000" fo:border-bottom="none" fo:border-left="thin solid #000000" fo:border-right="thin solid #000000" style:vertical-align="automatic" fo:background-color="#D0CEC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19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9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7">
      <style:table-cell-properties fo:border="thin solid #000000"/>
      <style:text-properties fo:font-size="10pt" style:font-size-asian="10pt" style:font-size-complex="10pt"/>
    </style:style>
    <style:style style:name="ce1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8.12270833333333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8.06979166666667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<text:s/>Rilascio di garanzie a valere sul Fondo Rischi di cui all'art. 6 Legge Regionale 41/1997 della Regione Emilia Romagna - Aggiornamento del 30 giugno 2026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style-name="ce3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3">
            <text:p>P. 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3">
            <text:p>Normativa di riferimento della misura</text:p>
          </table:table-cell>
          <table:table-cell office:value-type="string" table:style-name="ce3">
            <text:p>Direzioni e connessi Uffici competenti del Confidi</text:p>
          </table:table-cell>
          <table:table-cell office:value-type="string" table:style-name="ce4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360430" table:style-name="ce6">
            <text:p>5360430</text:p>
          </table:table-cell>
          <table:table-cell office:value-type="string" table:style-name="ce6">
            <text:p>PASSION S.A.S. DI PIACENTINI RENATA E C.<text:s text:c="10"/></text:p>
          </table:table-cell>
          <table:table-cell office:value-type="float" office:value="3937430365" table:style-name="ce7">
            <text:p>3937430365</text:p>
          </table:table-cell>
          <table:table-cell office:value-type="float" office:value="249501000248744" table:style-name="ce7">
            <text:p>249501000248744</text:p>
          </table:table-cell>
          <table:table-cell office:value-type="currency" office:value="3209.27" table:style-name="ce13">
            <text:p>3.209,27 €</text:p>
          </table:table-cell>
          <table:table-cell office:value-type="date" office:date-value="2021-04-14T00:00:00" table:style-name="ce14">
            <text:p>14/04/2021</text:p>
          </table:table-cell>
          <table:table-cell office:value-type="string" table:style-name="ce8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114600" table:style-name="ce6">
            <text:p>11114600</text:p>
          </table:table-cell>
          <table:table-cell office:value-type="string" table:style-name="ce6">
            <text:p>RICOMINCIO DA TRE SOCIETA' A RESPONSABILITA' LIMIT</text:p>
          </table:table-cell>
          <table:table-cell office:value-type="float" office:value="3926261201" table:style-name="ce7">
            <text:p>3926261201</text:p>
          </table:table-cell>
          <table:table-cell office:value-type="float" office:value="249501000275688" table:style-name="ce7">
            <text:p>249501000275688</text:p>
          </table:table-cell>
          <table:table-cell office:value-type="currency" office:value="500.47" table:style-name="ce13">
            <text:p>500,47 €</text:p>
          </table:table-cell>
          <table:table-cell office:value-type="date" office:date-value="2021-12-07T00:00:00" table:style-name="ce14">
            <text:p>07/12/2021</text:p>
          </table:table-cell>
          <table:table-cell office:value-type="string" table:style-name="ce8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295120" table:style-name="ce6">
            <text:p>11295120</text:p>
          </table:table-cell>
          <table:table-cell office:value-type="string" table:style-name="ce6">
            <text:p>VIOLA <text:s/>ERIKA<text:s text:c="38"/></text:p>
          </table:table-cell>
          <table:table-cell office:value-type="float" office:value="2752030367" table:style-name="ce7">
            <text:p>2752030367</text:p>
          </table:table-cell>
          <table:table-cell office:value-type="float" office:value="249501000361022" table:style-name="ce7">
            <text:p>249501000361022</text:p>
          </table:table-cell>
          <table:table-cell office:value-type="currency" office:value="590.95000000000005" table:style-name="ce13">
            <text:p>590,95 €</text:p>
          </table:table-cell>
          <table:table-cell office:value-type="date" office:date-value="2024-04-17T00:00:00" table:style-name="ce14">
            <text:p>17/04/2024</text:p>
          </table:table-cell>
          <table:table-cell office:value-type="string" table:style-name="ce8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0900" table:style-name="ce6">
            <text:p>11310900</text:p>
          </table:table-cell>
          <table:table-cell office:value-type="string" table:style-name="ce6">
            <text:p>MONTANARI <text:s/>MORENA<text:s text:c="33"/></text:p>
          </table:table-cell>
          <table:table-cell office:value-type="float" office:value="4142960360" table:style-name="ce7">
            <text:p>4142960360</text:p>
          </table:table-cell>
          <table:table-cell office:value-type="float" office:value="249501000370753" table:style-name="ce7">
            <text:p>249501000370753</text:p>
          </table:table-cell>
          <table:table-cell office:value-type="currency" office:value="2300.73" table:style-name="ce13">
            <text:p>2.300,73 €</text:p>
          </table:table-cell>
          <table:table-cell office:value-type="date" office:date-value="2024-07-03T00:00:00" table:style-name="ce14">
            <text:p>03/07/2024</text:p>
          </table:table-cell>
          <table:table-cell office:value-type="string" table:style-name="ce8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11314380" table:style-name="ce6">
            <text:p>11314380</text:p>
          </table:table-cell>
          <table:table-cell office:value-type="string" table:style-name="ce6">
            <text:p>MASCHERINI <text:s/>ALESSANDRA<text:s text:c="28"/></text:p>
          </table:table-cell>
          <table:table-cell office:value-type="float" office:value="4147260360" table:style-name="ce7">
            <text:p>4147260360</text:p>
          </table:table-cell>
          <table:table-cell office:value-type="float" office:value="249501000371510" table:style-name="ce7">
            <text:p>249501000371510</text:p>
          </table:table-cell>
          <table:table-cell office:value-type="currency" office:value="1113.81" table:style-name="ce13">
            <text:p>1.113,81 €</text:p>
          </table:table-cell>
          <table:table-cell office:value-type="date" office:date-value="2024-07-11T00:00:00" table:style-name="ce14">
            <text:p>11/07/2024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37110" table:style-name="ce6">
            <text:p>5137110</text:p>
          </table:table-cell>
          <table:table-cell office:value-type="string" table:style-name="ce6">
            <text:p>GLOSS SRL<text:s text:c="41"/></text:p>
          </table:table-cell>
          <table:table-cell office:value-type="float" office:value="2708960360" table:style-name="ce7">
            <text:p>2708960360</text:p>
          </table:table-cell>
          <table:table-cell office:value-type="float" office:value="249501001010781" table:style-name="ce7">
            <text:p>249501001010781</text:p>
          </table:table-cell>
          <table:table-cell office:value-type="currency" office:value="880.61" table:style-name="ce13">
            <text:p>880,61 €</text:p>
          </table:table-cell>
          <table:table-cell office:value-type="date" office:date-value="2018-11-20T00:00:00" table:style-name="ce14">
            <text:p>20/11/2018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70980" table:style-name="ce6">
            <text:p>5170980</text:p>
          </table:table-cell>
          <table:table-cell office:value-type="string" table:style-name="ce6">
            <text:p>VACCARI <text:s/>ALICE<text:s text:c="36"/></text:p>
          </table:table-cell>
          <table:table-cell office:value-type="float" office:value="3830160366" table:style-name="ce7">
            <text:p>3830160366</text:p>
          </table:table-cell>
          <table:table-cell office:value-type="float" office:value="249501001011832" table:style-name="ce7">
            <text:p>249501001011832</text:p>
          </table:table-cell>
          <table:table-cell office:value-type="currency" office:value="1562.39" table:style-name="ce13">
            <text:p>1.562,39 €</text:p>
          </table:table-cell>
          <table:table-cell office:value-type="date" office:date-value="2018-12-11T00:00:00" table:style-name="ce14">
            <text:p>11/12/2018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1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184340" table:style-name="ce6">
            <text:p>5184340</text:p>
          </table:table-cell>
          <table:table-cell office:value-type="string" table:style-name="ce6">
            <text:p>BARNA <text:s/>MIRELA<text:s text:c="37"/></text:p>
          </table:table-cell>
          <table:table-cell office:value-type="float" office:value="1699070338" table:style-name="ce7">
            <text:p>1699070338</text:p>
          </table:table-cell>
          <table:table-cell office:value-type="float" office:value="249501001013082" table:style-name="ce7">
            <text:p>249501001013082</text:p>
          </table:table-cell>
          <table:table-cell office:value-type="currency" office:value="506.77" table:style-name="ce13">
            <text:p>506,77 €</text:p>
          </table:table-cell>
          <table:table-cell office:value-type="date" office:date-value="2019-02-19T00:00:00" table:style-name="ce14">
            <text:p>19/02/2019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1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17750" table:style-name="ce6">
            <text:p>5217750</text:p>
          </table:table-cell>
          <table:table-cell office:value-type="string" table:style-name="ce6">
            <text:p>COZZE&amp;NUTELLA SOCIETA' A RESPONSABILITA' LIMITATA<text:s/></text:p>
          </table:table-cell>
          <table:table-cell office:value-type="float" office:value="1719670331" table:style-name="ce7">
            <text:p>1719670331</text:p>
          </table:table-cell>
          <table:table-cell office:value-type="float" office:value="249501001015523" table:style-name="ce7">
            <text:p>249501001015523</text:p>
          </table:table-cell>
          <table:table-cell office:value-type="currency" office:value="420.03" table:style-name="ce13">
            <text:p>420,03 €</text:p>
          </table:table-cell>
          <table:table-cell office:value-type="date" office:date-value="2019-07-09T00:00:00" table:style-name="ce14">
            <text:p>09/07/2019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1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57440" table:style-name="ce6">
            <text:p>5257440</text:p>
          </table:table-cell>
          <table:table-cell office:value-type="string" table:style-name="ce6">
            <text:p>MOOD.EAT SRL<text:s text:c="38"/></text:p>
          </table:table-cell>
          <table:table-cell office:value-type="float" office:value="4471440406" table:style-name="ce7">
            <text:p>4471440406</text:p>
          </table:table-cell>
          <table:table-cell office:value-type="float" office:value="249501001019328" table:style-name="ce7">
            <text:p>249501001019328</text:p>
          </table:table-cell>
          <table:table-cell office:value-type="currency" office:value="1832.17" table:style-name="ce13">
            <text:p>1.832,17 €</text:p>
          </table:table-cell>
          <table:table-cell office:value-type="date" office:date-value="2020-04-07T00:00:00" table:style-name="ce14">
            <text:p>07/04/2020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5">
            <text:p>30/06/2026</text:p>
          </table:table-cell>
          <table:table-cell office:value-type="float" office:value="5288420" table:style-name="ce6">
            <text:p>5288420</text:p>
          </table:table-cell>
          <table:table-cell office:value-type="string" table:style-name="ce6">
            <text:p>TEDOBA DI TESTONE FRANCESCO &amp; C. S.A.S.<text:s text:c="11"/></text:p>
          </table:table-cell>
          <table:table-cell office:value-type="float" office:value="1797100334" table:style-name="ce7">
            <text:p>1797100334</text:p>
          </table:table-cell>
          <table:table-cell office:value-type="float" office:value="249501001020193" table:style-name="ce7">
            <text:p>249501001020193</text:p>
          </table:table-cell>
          <table:table-cell office:value-type="currency" office:value="1184.03" table:style-name="ce13">
            <text:p>1.184,03 €</text:p>
          </table:table-cell>
          <table:table-cell office:value-type="date" office:date-value="2020-05-12T00:00:00" table:style-name="ce14">
            <text:p>12/05/2020</text:p>
          </table:table-cell>
          <table:table-cell office:value-type="string" table:style-name="ce10">
            <text:p>Misura ex art.6 L.R.41/1997 Regione Emilia Romagna</text:p>
          </table:table-cell>
          <table:table-cell office:value-type="string" table:style-name="ce9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7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3:59:51Z</dc:date>
    <meta:editing-duration>PT0S</meta:editing-duration>
  </office:meta>
</office:document-meta>
</file>